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d215a074d694c1c8bf58ea0df560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megrendeles:varakozo_megrendelesek"/><text:bookmark-start text:name="__RefHeading___varakozo_megrendelesek_1"/><text:bookmark-start text:name="varakozo_megrendelesek"/>Várakozó megrendelések<text:bookmark-end text:name="__RefHeading___varakozo_megrendelesek_1"/><text:bookmark-end text:name="varakozo_megrendelesek"/></text:h>
      <text:p text:style-name="Text_20_body"><draw:frame draw:style-name="mediaright" draw:name="0" text:anchor-type="paragraph" draw:z-index="0" svg:width="18.520833333333cm" style:rel-width="100%" svg:height="7.7751336587634cm" style:rel-height="scale"><draw:image xlink:href="Pictures/75d215a074d694c1c8bf58ea0df56012.png" xlink:type="simple" xlink:show="embed" xlink:actuate="onLoad"/></draw:frame></text:p>
      <text:p text:style-name="Text_20_body">A webshop admin felületen törölt rendeléseket az eVIR <text:a xlink:type="simple" xlink:href="https://www.doc.evir.hu/doku.php/evir:webshop_connector:megrendeles:megrendelesek_letoltese" text:style-name="Internet_20_link" text:visited-style-name="Visited_20_Internet_20_Link">megrendelés letöltés</text:a>kor rendszerüzenetben jelzi a felhasználónak, vagy <text:a xlink:type="simple" xlink:href="https://www.doc.evir.hu/doku.php/evir:webshop_connector:webshop_szinkronizalas" text:style-name="Internet_20_link" text:visited-style-name="Visited_20_Internet_20_Link">automata megrendelés letöltés</text:a> esetén email üzenetben értesít. <text:line-break/>
Azonban a rendelés letöltés megfelelő működéséhez ezeket a megrendeléseket manuálisan le kell zárni a <text:span text:style-name="Strong_20_Emphasis"><text:a xlink:type="simple" xlink:href="https://www.doc.evir.hu/doku.php/evir:webshop_connector:webshop_connector_menu" text:style-name="Internet_20_link" text:visited-style-name="Visited_20_Internet_20_Link">Webshop connector</text:a> → <text:a xlink:type="simple" xlink:href="https://www.doc.evir.hu/doku.php/evir:webshop_connector:megrendeles:megrendeles_menu" text:style-name="Internet_20_link" text:visited-style-name="Visited_20_Internet_20_Link">Megrendelés</text:a> → Várakozó megrendelések</text:span> menüpont alatt a rendelés sorának utolsó oszlopában lévő <text:span text:style-name=""><text:span text:style-name="Strong_20_Emphasis">| <text:span text:style-name="">Lezárás</text:span> |</text:span></text:span> gombra kattintva.</text:p>
      <text:p text:style-name="Text_20_body">A rendelés ezután megtalálható a <text:span text:style-name="Emphasis">Feldolgozott megrendelések</text:span> listában és a <text:span text:style-name="Emphasis">Kézi státusz</text:span> oszloban a <text:span text:style-name="Emphasis">Kézi lezárás</text:span> jelzi a státuszát. <text:line-break/>
A kézi lezárást követő <text:span text:style-name="Emphasis"><text:a xlink:type="simple" xlink:href="https://www.doc.evir.hu/doku.php/evir:webshop_connector:megrendeles:megrendelesek_letoltese" text:style-name="Internet_20_link" text:visited-style-name="Visited_20_Internet_20_Link">Megrendelés letöltés</text:a></text:span>kor még jelezni fogja a rendszer a kézi lezárás műveletét és az utolsó rendelés ID helyes beállítása megtörténik.</text:p>
      <text:p text:style-name="Text_20_body"> Az eVIR 14 nap után jelzi, hogy lezáratlan várakozó megrendeléseket tartalmaz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webshop_connector:beallitas:wconn_beallitas_menu" text:style-name="Internet_20_link" text:visited-style-name="Visited_20_Internet_20_Link">Webshop connector: Beállítás menü</text:a></text:p>
        </text:list-item>
        <text:list-item>
          <text:p text:style-name="List_20_1_Content"> <text:a xlink:type="simple" xlink:href="https://www.doc.evir.hu/doku.php/evir:webshop_connector:szinkronizalasok" text:style-name="Internet_20_link" text:visited-style-name="Visited_20_Internet_20_Link">Webshop connector: Szinkronizálások menüpont</text:a></text:p>
        </text:list-item>
        <text:list-item>
          <text:p text:style-name="List_20_1_Content"> <text:a xlink:type="simple" xlink:href="https://www.doc.evir.hu/doku.php/evir:webshop_connector:listak:listak_menu" text:style-name="Internet_20_link" text:visited-style-name="Visited_20_Internet_20_Link">Webshop connector: Listák menü</text:a></text:p>
        </text:list-item>
        <text:list-item>
          <text:p text:style-name="List_20_1_Content"> <text:a xlink:type="simple" xlink:href="https://www.doc.evir.hu/doku.php/evir:webshop_connector:kulso_webshop" text:style-name="Internet_20_link" text:visited-style-name="Visited_20_Internet_20_Link">Külső webshop üzemeltetése</text:a></text:p>
        </text:list-item>
        <text:list-item>
          <text:p text:style-name="List_20_1_Content"> <text:a xlink:type="simple" xlink:href="https://www.doc.evir.hu/doku.php/evir:webshop:webshop_cikk_beallitasok" text:style-name="Internet_20_link" text:visited-style-name="Visited_20_Internet_20_Link">Webshop cikk beállítások</text:a></text:p>
        </text:list-item>
        <text:list-item>
          <text:p text:style-name="List_20_1_Content"> <text:a xlink:type="simple" xlink:href="https://www.doc.evir.hu/doku.php/evir:webshop:webshop_keszletkezeles" text:style-name="Internet_20_link" text:visited-style-name="Visited_20_Internet_20_Link">Webshop rendeléskor az eVIR rendszer készletkezelésének beállításai</text:a></text:p>
        </text:list-item>
        <text:list-item>
          <text:p text:style-name="List_20_1_Content_Last"> <text:a xlink:type="simple" xlink:href="https://www.doc.evir.hu/doku.php/evir:webshop_connector:webshop_szinkronizalas" text:style-name="Internet_20_link" text:visited-style-name="Visited_20_Internet_20_Link">Webshop szinkronizálások, webshopok automatizál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7::00:30</meta:creation-date>
    <dc:creator>Generated</dc:creator>
    <dc:date>2026-08-10T17::00:30</dc:date>
    <dc:language>en-US</dc:language>
    <meta:editing-cycles>1</meta:editing-cycles>
    <meta:editing-duration>PT0S</meta:editing-duration>
    <dc:title>evir:webshop_connector:megrendeles:varakozo_megrendelesek</dc:title>
  </office:meta>
</office:document-meta>
</file>