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dab1ce968c82d603decf439d747f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megrendeles:megrendelesek_letoltese"/><text:bookmark-start text:name="__RefHeading___webshop_rendelesek_letoeltese_1"/><text:bookmark-start text:name="webshop_rendelesek_letoeltese"/>Webshop rendelések letöltése<text:bookmark-end text:name="__RefHeading___webshop_rendelesek_letoeltese_1"/><text:bookmark-end text:name="webshop_rendelesek_letoeltese"/></text:h>
      <text:p text:style-name="Text_20_body"><draw:frame draw:style-name="mediaright" draw:name="0" text:anchor-type="paragraph" draw:z-index="0" svg:width="18.520833333333cm" style:rel-width="100%" svg:height="12.178577235772cm" style:rel-height="scale"><draw:image xlink:href="Pictures/45dab1ce968c82d603decf439d747f1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webshop_connector:kulso_webshop" text:style-name="Internet_20_link" text:visited-style-name="Visited_20_Internet_20_Link">Webshop connector</text:a></text:span>,</text:p>
        </text:list-item>
        <text:list-item>
          <text:p text:style-name="Numbering_20_1_Content"> <text:span text:style-name="Strong_20_Emphasis"><text:a xlink:type="simple" xlink:href="https://www.doc.evir.hu/doku.php/evir:webshop_connector:megrendeles:megrendeles_menu" text:style-name="Internet_20_link" text:visited-style-name="Visited_20_Internet_20_Link">Megrendelés</text:a></text:span>,</text:p>
        </text:list-item>
        <text:list-item>
          <text:p text:style-name="Numbering_20_1_Content"> <text:span text:style-name="Strong_20_Emphasis">Megrendelések letöltése</text:span> menüpont alatt történik a webshopban lévő olyan új rendelések letöltése, amelyek még nem szerepelnek az eVIRben. <text:line-break/> <text:a xlink:type="simple" xlink:href="https://www.doc.evir.hu/doku.php/evir:webshop_connector:partnerkezeles" text:style-name="Internet_20_link" text:visited-style-name="Visited_20_Internet_20_Link">Az eVIR  a megrendelő partner adatait is ellenőrzi a webshop rendelés letöltésekor</text:a>!</text:p>
        </text:list-item>
        <text:list-item>
          <text:p text:style-name="Numbering_20_1_Content"> Paraméterek beállítása:</text:p>
          <text:list text:style-name="List_20_1">
            <text:list-item>
              <text:p text:style-name="List_20_1_Content"> <text:span text:style-name="Strong_20_Emphasis">Webshop</text:span> kiválasztása.</text:p>
              <text:list text:style-name="List_20_1">
                <text:list-item>
                  <text:p text:style-name="List_20_1_Content"> <text:span text:style-name="Strong_20_Emphasis">Automata, minden webshop</text:span> szinkronizálása egyszerre.</text:p>
                </text:list-item>
                <text:list-item>
                  <text:p text:style-name="List_20_1_Content"> A <text:a xlink:type="simple" xlink:href="https://www.doc.evir.hu/doku.php/evir:webshop_connector:beallitas:webshopok" text:style-name="Internet_20_link" text:visited-style-name="Visited_20_Internet_20_Link">rögzített webshopok</text:a> közül lehet választani és csak a kiválasztott rendeléseit letölteni.</text:p>
                </text:list-item>
              </text:list>
            </text:list-item>
            <text:list-item>
              <text:p text:style-name="List_20_1_Content"> <text:span text:style-name="Strong_20_Emphasis">Email értesítés küldése</text:span></text:p>
            </text:list-item>
            <text:list-item>
              <text:p text:style-name="List_20_1_Content"> <text:span text:style-name="Strong_20_Emphasis">Futási információk megjelenítése</text:span></text:p>
            </text:list-item>
            <text:list-item>
              <text:p text:style-name="List_20_1_Content"> <text:span text:style-name="Strong_20_Emphasis">Csak háttérben (ütemezett feladatok)</text:span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Szinkronizálás indítása</text:span> |</text:span></text:span> gombra kattintva megtörténik a rendelések letöltése. <text:line-break/><text:a xlink:type="simple" xlink:href="https://www.doc.evir.hu/doku.php/evir:alapok:altalanos_hibakezeles" text:style-name="Internet_20_link" text:visited-style-name="Visited_20_Internet_20_Link">Rendszerüzenetben</text:a> informál a program a művelet sikerességéről, vagy az esetleges hibákról.</text:p>
        </text:list-item>
      </text:list>
      <text:h text:style-name="Heading_20_4" text:outline-level="4"><text:bookmark-start text:name="__RefHeading___partnerkezeles_2"/><text:bookmark-start text:name="partnerkezeles"/>Partnerkezelés<text:bookmark-end text:name="__RefHeading___partnerkezeles_2"/><text:bookmark-end text:name="partnerkezeles"/></text:h>
      <text:p text:style-name="Text_20_body"> <text:a xlink:type="simple" xlink:href="https://www.doc.evir.hu/doku.php/evir:webshop_connector:partnerkezeles" text:style-name="Internet_20_link" text:visited-style-name="Visited_20_Internet_20_Link">Webshopból érkező partnerek kezelése</text:a> </text:p>
      <text:p text:style-name="Text_20_body">Webshop megrendelés letöltéskor az eVIR a következő módokon azonosítja a vevőt:</text:p>
      <text:list text:style-name="Numbering_20_1" text:continue-numbering="false">
        <text:list-item>
          <text:p text:style-name="Numbering_20_1_Content_First"> Adószám,</text:p>
        </text:list-item>
        <text:list-item>
          <text:p text:style-name="Numbering_20_1_Content_Last"> Partnernév és email cím.</text:p>
        </text:list-item>
      </text:list>
      <text:h text:style-name="Heading_20_4" text:outline-level="4"><text:bookmark-start text:name="__RefHeading___keszletkezeles_3"/><text:bookmark-start text:name="keszletkezeles"/>Készletkezelés<text:bookmark-end text:name="__RefHeading___keszletkezeles_3"/><text:bookmark-end text:name="keszletkezeles"/></text:h>
      <text:p text:style-name="Text_20_body"><text:span text:style-name=""> <text:span text:style-name="Strong_20_Emphasis">Fontos:</text:span></text:span> A <text:a xlink:type="simple" xlink:href="https://www.doc.evir.hu/doku.php/evir:webshop:webshop_keszletkezeles" text:style-name="Internet_20_link" text:visited-style-name="Visited_20_Internet_20_Link">rendelések készletkezelése a webshopban beállítottak</text:a> szerint működik, a cikkek rendelhetősége a <text:a xlink:type="simple" xlink:href="https://www.doc.evir.hu/doku.php/evir:webshop:webshop_cikk_lathatosag" text:style-name="Internet_20_link" text:visited-style-name="Visited_20_Internet_20_Link">cikkek webshop beállításától</text:a> függ.</text:p>
      <text:p text:style-name="Text_20_body"> A letöltött rendelések az eVIR normál rendeléskezelő részébe kerülnek, <text:a xlink:type="simple" xlink:href="https://www.doc.evir.hu/doku.php/evir:rendeles:vevoi:vevoi_rendeles" text:style-name="Internet_20_link" text:visited-style-name="Visited_20_Internet_20_Link">vevői rendelés</text:a> jön létre belőle.</text:p>
      <text:h text:style-name="Heading_20_4" text:outline-level="4"><text:bookmark-start text:name="__RefHeading___fizetesi_statuszok_4"/><text:bookmark-start text:name="fizetesi_statuszok"/>Fizetési státuszok<text:bookmark-end text:name="__RefHeading___fizetesi_statuszok_4"/><text:bookmark-end text:name="fizetesi_statuszok"/></text:h>
      <text:p text:style-name="Text_20_body">A <text:a xlink:type="simple" xlink:href="https://www.doc.evir.hu/doku.php/evir:webshop_connector:beallitas:webshop_beallitas" text:style-name="Internet_20_link" text:visited-style-name="Visited_20_Internet_20_Link">webshop beállítás</text:a>ok <text:span text:style-name="Emphasis"><text:a xlink:type="simple" xlink:href="https://www.doc.evir.hu/doku.php/evir:webshop_connector:beallitas:rendeles_letoltes" text:style-name="Internet_20_link" text:visited-style-name="Visited_20_Internet_20_Link">Rendelés letöltés</text:a></text:span> területen megadható, hogy milyen fizetési státuszú rendeléseket töltsön le az eVIR a webshopból.</text:p>
      <text:p text:style-name="Text_20_body">A rendelés letöltésekor a <text:span text:style-name="Strong_20_Emphasis"><text:a xlink:type="simple" xlink:href="https://www.doc.evir.hu/doku.php/evir:webshop_connector:webshop_torzsadatok_beallitasai" text:style-name="Internet_20_link" text:visited-style-name="Visited_20_Internet_20_Link">fizetési mód</text:a></text:span> is érkezik a webshopból, ennek megfelelő kezelését be kell állítani az eVIR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09</meta:creation-date>
    <dc:creator>Generated</dc:creator>
    <dc:date>2026-08-10T06::54:09</dc:date>
    <dc:language>en-US</dc:language>
    <meta:editing-cycles>1</meta:editing-cycles>
    <meta:editing-duration>PT0S</meta:editing-duration>
    <dc:title>evir:webshop_connector:megrendeles:megrendelesek_letoltese</dc:title>
  </office:meta>
</office:document-meta>
</file>