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4f69351a066ea029b5822b89062b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unas_szolgaltatasok"/><text:bookmark-start text:name="__RefHeading___unas_beallitasszolgaltatasok_1"/><text:bookmark-start text:name="unas_beallitasszolgaltatasok"/>UNAS beállítás: Szolgáltatások<text:bookmark-end text:name="__RefHeading___unas_beallitasszolgaltatasok_1"/><text:bookmark-end text:name="unas_beallitasszolgaltatasok"/></text:h>
      <text:p text:style-name="Text_20_body"><draw:frame draw:style-name="mediaright" draw:name="0" text:anchor-type="paragraph" draw:z-index="0" svg:width="15.875cm" svg:height="21.575083892617cm"><draw:image xlink:href="Pictures/434f69351a066ea029b5822b89062bd3.png" xlink:type="simple" xlink:show="embed" xlink:actuate="onLoad"/></draw:frame></text:p>
      <text:p text:style-name="Text_20_body"><text:a xlink:type="simple" xlink:href="https://www.doc.evir.hu/doku.php/evir:unas:beallitas" text:style-name="Internet_20_link" text:visited-style-name="Visited_20_Internet_20_Link">UNAS webshop</text:a> egyéb szolgáltatásokkal kapcsolatos beállítása a <text:span text:style-name="Strong_20_Emphasis"><text:a xlink:type="simple" xlink:href="https://www.doc.evir.hu/doku.php/evir:webshop_connector:webshop_connector_menu" text:style-name="Internet_20_link" text:visited-style-name="Visited_20_Internet_20_Link">Webshop connector</text:a> → <text:a xlink:type="simple" xlink:href="https://www.doc.evir.hu/doku.php/evir:webshop_connector:beallitas:webshop_beallitas" text:style-name="Internet_20_link" text:visited-style-name="Visited_20_Internet_20_Link">Beállítás</text:a> → <text:a xlink:type="simple" xlink:href="https://www.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Szolgáltatások</text:span></text:span> területen:</text:p>
      <text:p text:style-name="Text_20_body"><text:span text:style-name="Strong_20_Emphasis">A webshop rendeléseken szereplő nem cikk jellegű tételek azonosítása.</text:span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_connector:beallitas:szolgaltatasok" text:style-name="Internet_20_link" text:visited-style-name="Visited_20_Internet_20_Link">Általános mező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gyéb díj cikkszáma</text:span> <text:line-break/>A webshop rendelésen egyéb díjként szereplő tételek eVIR <text:a xlink:type="simple" xlink:href="https://www.doc.evir.hu/doku.php/evir:torzsadatok:cikktorzs:szolgaltatasok" text:style-name="Internet_20_link" text:visited-style-name="Visited_20_Internet_20_Link">szolgáltatás</text:a>ának cikkszáma.</text:p>
        </text:list-item>
      </text:list>
      <text:list text:style-name="List_20_1" text:continue-numbering="false">
        <text:list-item>
          <text:p text:style-name="List_20_1_Content_First"> <text:span text:style-name="Strong_20_Emphasis">Kedvezmény cikkszám</text:span>  <text:a xlink:type="simple" xlink:href="https://www.doc.evir.hu/doku.php/evir:unas:unas_kedvezmeny" text:style-name="Internet_20_link" text:visited-style-name="Visited_20_Internet_20_Link">Kedvezmény rögzítése az UNAS admin felületen</text:a></text:p>
          <text:list text:style-name="List_20_1">
            <text:list-item>
              <text:p text:style-name="List_20_1_Content"> <text:span text:style-name="Strong_20_Emphasis"><text:a xlink:type="simple" xlink:href="https://www.doc.evir.hu/doku.php/evir:torzsadatok:cikktorzs:engedmeny_szolgaltatas" text:style-name="Internet_20_link" text:visited-style-name="Visited_20_Internet_20_Link">Speciális szolgáltatásként rögzített engedmény</text:a> cikkszám</text:span>: A <text:a xlink:type="simple" xlink:href="https://www.doc.evir.hu/doku.php/evir:shopify:shopify_vegosszegi_kedvezmeny" text:style-name="Internet_20_link" text:visited-style-name="Visited_20_Internet_20_Link">webshop rendelésen végösszegi kedvezmény</text:a>ként (jellemzően számla kedvezmény) szereplő tétel eVIR-be rögzített cikkszáma.</text:p>
            </text:list-item>
            <text:list-item>
              <text:p text:style-name="List_20_1_Content"> <text:span text:style-name="Strong_20_Emphasis">Kedvezmény mellőzése</text:span>: A végösszegi kedvezmény kihagyása a rendelés, majd számla bizonylatról.</text:p>
            </text:list-item>
            <text:list-item>
              <text:p text:style-name="List_20_1_Content_Last"> <text:span text:style-name="Strong_20_Emphasis">Kedvezmény mellőzése, megjegyzésbe helyezés</text:span>: A végösszegi kedvezmény kihagyása a rendelés, majd számla bizonylatról. A kedvezmény nettó összege feltüntetésre kerül az elkészült <text:a xlink:type="simple" xlink:href="https://www.doc.evir.hu/doku.php/evir:bizonylatok:megjegyzes" text:style-name="Internet_20_link" text:visited-style-name="Visited_20_Internet_20_Link">bizonylatok Megjegyzésében</text:a>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Kezelési költség cikkszáma</text:span> <text:line-break/>Az <text:span text:style-name="Emphasis"><text:a xlink:type="simple" xlink:href="https://www.doc.evir.hu/doku.php/evir:unas:beallitas" text:style-name="Internet_20_link" text:visited-style-name="Visited_20_Internet_20_Link">UNAS</text:a></text:span> webshopból érkező kezelési költség díjként szereplő tétel eVIR <text:a xlink:type="simple" xlink:href="https://www.doc.evir.hu/doku.php/evir:torzsadatok:cikktorzs:szolgaltatasok" text:style-name="Internet_20_link" text:visited-style-name="Visited_20_Internet_20_Link">szolgáltatás</text:a>ának cikkszá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onalkód paraméterének neve</text:span> <text:line-break/>Az <text:span text:style-name="Emphasis"><text:a xlink:type="simple" xlink:href="https://www.doc.evir.hu/doku.php/evir:unas:beallitas" text:style-name="Internet_20_link" text:visited-style-name="Visited_20_Internet_20_Link">UNAS</text:a></text:span> webshopban a vonalkód szinkronizálását a megadott paraméterbe végzi az eVIR. <text:line-break/><text:span text:style-name=""> Fontos</text:span>, hogy a <text:a xlink:type="simple" xlink:href="https://www.doc.evir.hu/doku.php/evir:webshop_connector:beallitas:egyedi_szinkron_beallitas" text:style-name="Internet_20_link" text:visited-style-name="Visited_20_Internet_20_Link">webshop szinkron beállításai</text:a>nál a <text:span text:style-name="Emphasis">Vonalkódok szinkronizálása</text:span> mezőben a <text:span text:style-name="Strong_20_Emphasis">Vonalkód átvitele a webshop irányába: <text:span text:style-name="Emphasis">vonalkód paraméter neve</text:span></text:span> legyen kiválasztva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www.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www.doc.evir.hu/doku.php/evir:webshop_connector:beallitas:kapcsolat" text:style-name="Internet_20_link" text:visited-style-name="Visited_20_Internet_20_Link">Webshop beállítás: Kapcsolat</text:a></text:p>
        </text:list-item>
        <text:list-item>
          <text:p text:style-name="List_20_1_Content"> <text:a xlink:type="simple" xlink:href="https://www.doc.evir.hu/doku.php/evir:webshop_connector:beallitas:unas_kapcsolat" text:style-name="Internet_20_link" text:visited-style-name="Visited_20_Internet_20_Link">UNAS beállítás: Kapcsolat</text:a></text:p>
        </text:list-item>
        <text:list-item>
          <text:p text:style-name="List_20_1_Content"> <text:a xlink:type="simple" xlink:href="https://www.doc.evir.hu/doku.php/evir:webshop_connector:beallitas:termek" text:style-name="Internet_20_link" text:visited-style-name="Visited_20_Internet_20_Link">Webshop beállítás: Termék</text:a></text:p>
        </text:list-item>
        <text:list-item>
          <text:p text:style-name="List_20_1_Content"> <text:a xlink:type="simple" xlink:href="https://www.doc.evir.hu/doku.php/evir:webshop_connector:beallitas:unas_termek" text:style-name="Internet_20_link" text:visited-style-name="Visited_20_Internet_20_Link">UNAS beállítás: Termék</text:a></text:p>
        </text:list-item>
        <text:list-item>
          <text:p text:style-name="List_20_1_Content"> <text:a xlink:type="simple" xlink:href="https://www.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www.doc.evir.hu/doku.php/evir:webshop_connector:beallitas:unas_rendeles_letoltes" text:style-name="Internet_20_link" text:visited-style-name="Visited_20_Internet_20_Link">UNAS beállítás: Rendelés letöltés</text:a></text:p>
        </text:list-item>
        <text:list-item>
          <text:p text:style-name="List_20_1_Content"> <text:a xlink:type="simple" xlink:href="https://www.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_Last"> <text:a xlink:type="simple" xlink:href="https://www.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9::36:11</meta:creation-date>
    <dc:creator>Generated</dc:creator>
    <dc:date>2026-08-10T19::36:11</dc:date>
    <dc:language>en-US</dc:language>
    <meta:editing-cycles>1</meta:editing-cycles>
    <meta:editing-duration>PT0S</meta:editing-duration>
    <dc:title>evir:webshop_connector:beallitas:unas_szolgaltatasok</dc:title>
  </office:meta>
</office:document-meta>
</file>