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bbb3bb442c9c58f28bbdd346cccc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kapcsolat"/><text:bookmark-start text:name="__RefHeading___webshop_beallitaskapcsolat_1"/><text:bookmark-start text:name="webshop_beallitaskapcsolat"/>Webshop beállítás: Kapcsolat<text:bookmark-end text:name="__RefHeading___webshop_beallitaskapcsolat_1"/><text:bookmark-end text:name="webshop_beallitaskapcsolat"/></text:h>
      <text:p text:style-name="Text_20_body"><draw:frame draw:style-name="mediaright" draw:name="0" text:anchor-type="paragraph" draw:z-index="0" svg:width="18.520833333333cm" style:rel-width="100%" svg:height="20.799128312413cm" style:rel-height="scale"><draw:image xlink:href="Pictures/e4bbb3bb442c9c58f28bbdd346cccce6.png" xlink:type="simple" xlink:show="embed" xlink:actuate="onLoad"/></draw:frame></text:p>
      <text:p text:style-name="Text_20_body">A külső webshop kapcsolat beállítása a <text:span text:style-name="Strong_20_Emphasis"><text:a xlink:type="simple" xlink:href="https://www.doc.evir.hu/doku.php/evir:webshop_connector:webshop_connector_menu" text:style-name="Internet_20_link" text:visited-style-name="Visited_20_Internet_20_Link">Webshop connector</text:a> → <text:a xlink:type="simple" xlink:href="https://www.doc.evir.hu/doku.php/evir:webshop_connector:beallitas:webshop_beallitas" text:style-name="Internet_20_link" text:visited-style-name="Visited_20_Internet_20_Link">Beállítás</text:a> → <text:a xlink:type="simple" xlink:href="https://www.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<text:a xlink:type="simple" xlink:href="#evir:webshop_connector:beallitas:kapcsolat" text:style-name="Local_20_link" text:visited-style-name="Visited_20_Local_20_Link">Kapcsolat</text:a></text:span></text:span> területen.</text:p>
      <text:p text:style-name="Text_20_body">A megadható adatok webshoponként különbözhetnek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unas_kapcsolat" text:style-name="Internet_20_link" text:visited-style-name="Visited_20_Internet_20_Link">UNAS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shopify_kapcsolat" text:style-name="Internet_20_link" text:visited-style-name="Visited_20_Internet_20_Link">Shopify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shoprenter_kapcsolat" text:style-name="Internet_20_link" text:visited-style-name="Visited_20_Internet_20_Link">Shoprenter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woocommerce_kapcsolat" text:style-name="Internet_20_link" text:visited-style-name="Visited_20_Internet_20_Link">Woocommerce kapcsolat beállítás</text:a></text:span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www.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www.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www.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www.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www.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_Last"> <text:a xlink:type="simple" xlink:href="https://www.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6::26:00</meta:creation-date>
    <dc:creator>Generated</dc:creator>
    <dc:date>2026-08-10T16::26:00</dc:date>
    <dc:language>en-US</dc:language>
    <meta:editing-cycles>1</meta:editing-cycles>
    <meta:editing-duration>PT0S</meta:editing-duration>
    <dc:title>evir:webshop_connector:beallitas:kapcsolat</dc:title>
  </office:meta>
</office:document-meta>
</file>