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7031acaf87cf650eb6ca9c8d463f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rendeles:torzs_rendeles_folyamat_allapotok"/><text:bookmark-start text:name="__RefHeading___rendeles_folyamat_allapotok_1"/><text:bookmark-start text:name="rendeles_folyamat_allapotok"/>Rendelés folyamat állapotok<text:bookmark-end text:name="__RefHeading___rendeles_folyamat_allapotok_1"/><text:bookmark-end text:name="rendeles_folyamat_allapotok"/></text:h>
      <text:p text:style-name="Text_20_body"><draw:frame draw:style-name="mediaright" draw:name="0" text:anchor-type="paragraph" draw:z-index="0" svg:width="18.520833333333cm" style:rel-width="100%" svg:height="12.95572169059cm" style:rel-height="scale"><draw:image xlink:href="Pictures/b67031acaf87cf650eb6ca9c8d463f46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rendeles:torzs_rendeles" text:style-name="Internet_20_link" text:visited-style-name="Visited_20_Internet_20_Link">Rendelés</text:a></text:span>,</text:p>
        </text:list-item>
        <text:list-item>
          <text:p text:style-name="Numbering_20_1_Content"> <text:span text:style-name="Strong_20_Emphasis">Rendelés folyamat állapotok</text:span> menüpont alatt történik a <text:a xlink:type="simple" xlink:href="https://www.doc.evir.hu/doku.php/evir:rendeles:vevoi:vevoi_rendeles" text:style-name="Internet_20_link" text:visited-style-name="Visited_20_Internet_20_Link">vevői rendelések</text:a> folyamat állapotainak kezelése. <text:line-break/>Minél nagyobb szám a rendelés annál közelebb jár a teljesítettséghez.</text:p>
          <text:list text:style-name="List_20_1">
            <text:list-item>
              <text:p text:style-name="List_20_1_Content">  A <text:a xlink:type="simple" xlink:href="https://www.doc.evir.hu/doku.php/evir:alapok:listak" text:style-name="Internet_20_link" text:visited-style-name="Visited_20_Internet_20_Link">lista</text:a> fejlécből <text:a xlink:type="simple" xlink:href="https://www.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 megadása</text:span></text:p>
          <text:list text:style-name="List_20_1">
            <text:list-item>
              <text:p text:style-name="List_20_1_Content"> <text:span text:style-name="Strong_20_Emphasis">Sorrend</text:span>: Megadható számmal, hogy a rendelés állapotok között hol helyezkedik el az állapot.</text:p>
            </text:list-item>
            <text:list-item>
              <text:p text:style-name="List_20_1_Content"> <text:span text:style-name="Strong_20_Emphasis">Azonosító</text:span>: A mezőbe írt adat alapján lesz kiválasztható legördülőkből a rendelés állapot.</text:p>
            </text:list-item>
            <text:list-item>
              <text:p text:style-name="List_20_1_Content"> <text:span text:style-name="Strong_20_Emphasis">Leírás</text:span>: Hosszabb leírás.</text:p>
            </text:list-item>
            <text:list-item>
              <text:p text:style-name="List_20_1_Content"> <text:span text:style-name="Strong_20_Emphasis">… webshop beállítás</text:span>: Megadható, hogy a rendelés folyamat állapot az adott webshopban melyik rendelés státusznak feleltethető meg.. <text:line-break/> A <text:a xlink:type="simple" xlink:href="https://www.doc.evir.hu/doku.php/evir:webshop_connector:beallitas:webshopok" text:style-name="Internet_20_link" text:visited-style-name="Visited_20_Internet_20_Link">webshop beállítás</text:a>ban létrehozott webshopokhoz jelenik meg mező, az ott <text:span text:style-name="Source_20_Text">Név</text:span> mezőbe rögzített webshop név szerint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p text:style-name="Text_20_body"><text:span text:style-name="Strong_20_Emphasis">A program tartalmaz alapértelmezetten rögzített folyamat állapotokat, amelyekhez a következő táblázatban láthatóak példa webshop státusz beállítások webshop típusonként</text:span>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Folyamat állapot </text:p>
          </table:table-cell>
          <table:table-cell office:value-type="string" table:style-name="tablecell">
            <text:p text:style-name="tablealignleft"> UNAS webshop beállítás </text:p>
          </table:table-cell>
          <table:table-cell office:value-type="string" table:style-name="tablecell">
            <text:p text:style-name="tablealignleft"> Shopify webshop beállítás </text:p>
          </table:table-cell>
          <table:table-cell office:value-type="string" table:style-name="tablecell">
            <text:p text:style-name="tablealignleft"> WooCommerce webshop beállítás </text:p>
          </table:table-cell>
          <table:table-cell office:value-type="string" table:style-name="tablecell">
            <text:p text:style-name="tablealignleft"> Shoprenter webshop beállítás </text:p>
          </table:table-cell>
        </table:table-row>
        <table:table-row>
          <table:table-cell office:value-type="string" table:style-name="tablecell">
            <text:p text:style-name="tablealignleft"> <text:span text:style-name="Source_20_Text">(10) Érkezett</text:span>: alapértelmezett új rendelés esetén. </text:p>
          </table:table-cell>
          <table:table-cell office:value-type="string" table:style-name="tablecell">
            <text:p text:style-name="tablealignleft"> Feldolgozásra vár </text:p>
          </table:table-cell>
          <table:table-cell office:value-type="string" table:style-name="tablecell">
            <text:p text:style-name="tablealignleft"> Scheduled </text:p>
          </table:table-cell>
          <table:table-cell office:value-type="string" table:style-name="tablecell">
            <text:p text:style-name="tablealignleft"> pending </text:p>
          </table:table-cell>
          <table:table-cell office:value-type="string" table:style-name="tablecell">
            <text:p text:style-name="tablealignleft"> Függőben lévő </text:p>
          </table:table-cell>
        </table:table-row>
        <table:table-row>
          <table:table-cell office:value-type="string" table:style-name="tablecell">
            <text:p text:style-name="tablealignleft"> <text:span text:style-name="Source_20_Text">(20) Feldolgozott</text:span>: amikor a megrendelés feldolgozásra került. </text:p>
          </table:table-cell>
          <table:table-cell office:value-type="string" table:style-name="tablecell">
            <text:p text:style-name="tablealignleft"> Visszaigazolva </text:p>
          </table:table-cell>
          <table:table-cell office:value-type="string" table:style-name="tablecell"/>
          <table:table-cell office:value-type="string" table:style-name="tablecell">
            <text:p text:style-name="tablealignleft"> processing </text:p>
          </table:table-cell>
          <table:table-cell office:value-type="string" table:style-name="tablecell">
            <text:p text:style-name="tablealignleft"> Feldolgozás alatt </text:p>
          </table:table-cell>
        </table:table-row>
        <table:table-row>
          <table:table-cell office:value-type="string" table:style-name="tablecell">
            <text:p text:style-name="tablealignleft"> <text:span text:style-name="Source_20_Text">(30) Elutasított</text:span>: a megrendelés elutasításra került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40) Megerősített</text:span>: a megrendelés visszaigazolásra, megerősítésre került. </text:p>
          </table:table-cell>
          <table:table-cell office:value-type="string" table:style-name="tablecell"/>
          <table:table-cell office:value-type="string" table:style-name="tablecell">
            <text:p text:style-name="tablealignleft"> Partially fulfille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50) Beszerzés alatt</text:span>: a megrendelés teljesítéséhez szükséges tételek beszerzése folyamatban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60) Összekészítés alatt</text:span>: a teljesítéshez szükséges termékek raktári összekészítés alatt vannak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lküldve </text:p>
          </table:table-cell>
        </table:table-row>
        <table:table-row>
          <table:table-cell office:value-type="string" table:style-name="tablecell">
            <text:p text:style-name="tablealignleft"> <text:span text:style-name="Source_20_Text">(70) Összekészítési probléma</text:span>: a teljesítéshez szükséges termékek raktári összekészítésében probléma merült fel. </text:p>
          </table:table-cell>
          <table:table-cell office:value-type="string" table:style-name="tablecell">
            <text:p text:style-name="tablealignleft"> Ügyfélszolgálat </text:p>
          </table:table-cell>
          <table:table-cell office:value-type="string" table:style-name="tablecell">
            <text:p text:style-name="tablealignleft"> On hold </text:p>
          </table:table-cell>
          <table:table-cell office:value-type="string" table:style-name="tablecell">
            <text:p text:style-name="tablealignleft"> on-hol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80) Átvehető</text:span>: a rendelés teljesíthető állapotban van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90) Szállításra vár</text:span>: kiszállítás esetén a futárnak/szállítónak még nincs átadva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100) Szállítónak átadva</text:span>: kiszállítás esetén a futárnak/szállítónak átadva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110) Szállítási probléma</text:span>: kiszállítással kapcsolatos probléma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120) Teljesítve</text:span>: a rendelés teljesítésre került. </text:p>
          </table:table-cell>
          <table:table-cell office:value-type="string" table:style-name="tablecell">
            <text:p text:style-name="tablealignleft"> Megrendelés lezárva </text:p>
          </table:table-cell>
          <table:table-cell office:value-type="string" table:style-name="tablecell">
            <text:p text:style-name="tablealignleft"> Fulfilled </text:p>
          </table:table-cell>
          <table:table-cell office:value-type="string" table:style-name="tablecell">
            <text:p text:style-name="tablealignleft"> complet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ource_20_Text">(200) Lezárva</text:span>: a rendelés lezárásra került. </text:p>
          </table:table-cell>
          <table:table-cell office:value-type="string" table:style-name="tablecell">
            <text:p text:style-name="tablealignleft"> Visszautasított </text:p>
          </table:table-cell>
          <table:table-cell office:value-type="string" table:style-name="tablecell">
            <text:p text:style-name="tablealignleft"> Unfulfilled </text:p>
          </table:table-cell>
          <table:table-cell office:value-type="string" table:style-name="tablecell">
            <text:p text:style-name="tablealignleft"> canceled </text:p>
          </table:table-cell>
          <table:table-cell office:value-type="string" table:style-name="tablecell"/>
        </table:table-row>
      </table:table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rendeles:torzs_rendeles" text:style-name="Internet_20_link" text:visited-style-name="Visited_20_Internet_20_Link">Rendelés törzsadatok</text:a></text:p>
        </text:list-item>
        <text:list-item>
          <text:p text:style-name="List_20_1_Content"> <text:a xlink:type="simple" xlink:href="https://www.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www.doc.evir.hu/doku.php/evir:rendeles:vevoi:rendeles_allapotok" text:style-name="Internet_20_link" text:visited-style-name="Visited_20_Internet_20_Link">Rendelés állapotok</text:a></text:p>
        </text:list-item>
        <text:list-item>
          <text:p text:style-name="List_20_1_Content_Last"> <text:a xlink:type="simple" xlink:href="https://www.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53</meta:creation-date>
    <dc:creator>Generated</dc:creator>
    <dc:date>2026-08-10T06::54:53</dc:date>
    <dc:language>en-US</dc:language>
    <meta:editing-cycles>1</meta:editing-cycles>
    <meta:editing-duration>PT0S</meta:editing-duration>
    <dc:title>evir:torzsadatok:rendeles:torzs_rendeles_folyamat_allapotok</dc:title>
  </office:meta>
</office:document-meta>
</file>