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66aafdba53025af7adfcd278d7bc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rendeles:torzs_berendeles_folyamat_allapotok"/><text:bookmark-start text:name="__RefHeading___berendeles_folyamat_allapotok_1"/><text:bookmark-start text:name="berendeles_folyamat_allapotok"/>Berendelés folyamat állapotok<text:bookmark-end text:name="__RefHeading___berendeles_folyamat_allapotok_1"/><text:bookmark-end text:name="berendeles_folyamat_allapotok"/></text:h>
      <text:p text:style-name="Text_20_body"><draw:frame draw:style-name="mediaright" draw:name="0" text:anchor-type="paragraph" draw:z-index="0" svg:width="18.520833333333cm" style:rel-width="100%" svg:height="12.752587991718cm" style:rel-height="scale"><draw:image xlink:href="Pictures/4f66aafdba53025af7adfcd278d7bcd5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www.doc.evir.hu/doku.php/evir:torzsadatok:rendeles:torzs_rendeles" text:style-name="Internet_20_link" text:visited-style-name="Visited_20_Internet_20_Link">Rendelés</text:a></text:span>,</text:p>
        </text:list-item>
        <text:list-item>
          <text:p text:style-name="Numbering_20_1_Content"> <text:span text:style-name="Strong_20_Emphasis">Berendelés folyamat állapotok</text:span> menüpont alatt történik a <text:a xlink:type="simple" xlink:href="https://www.doc.evir.hu/doku.php/evir:rendeles:szallitoi:szallitoi_rendeles" text:style-name="Internet_20_link" text:visited-style-name="Visited_20_Internet_20_Link">beszállítói rendelések</text:a> folyamat állapotainak kezelése.</text:p>
          <text:list text:style-name="List_20_1">
            <text:list-item>
              <text:p text:style-name="List_20_1_Content">  A <text:a xlink:type="simple" xlink:href="https://www.doc.evir.hu/doku.php/evir:alapok:listak" text:style-name="Internet_20_link" text:visited-style-name="Visited_20_Internet_20_Link">lista</text:a> fejlécből <text:a xlink:type="simple" xlink:href="https://www.doc.evir.hu/doku.php/evir:torzsadatok:uj_torzsadat_altalanos" text:style-name="Internet_20_link" text:visited-style-name="Visited_20_Internet_20_Link">új törzsadat rögzítése!</text:a></text:p>
            </text:list-item>
          </text:list>
        </text:list-item>
        <text:list-item>
          <text:p text:style-name="Numbering_20_1_Content"> <text:span text:style-name="Strong_20_Emphasis">Paraméterek megadása</text:span></text:p>
          <text:list text:style-name="List_20_1">
            <text:list-item>
              <text:p text:style-name="List_20_1_Content"> <text:span text:style-name="Strong_20_Emphasis">Sorrend</text:span>: Megadható számmal, hogy a berendelés állapotok között hol helyezkedik el az állapot.</text:p>
            </text:list-item>
            <text:list-item>
              <text:p text:style-name="List_20_1_Content"> <text:span text:style-name="Strong_20_Emphasis">Azonosító</text:span>: A mezőbe írt adat alapján lesz kiválasztható legördülőkből a berendelés állapot.</text:p>
            </text:list-item>
            <text:list-item>
              <text:p text:style-name="List_20_1_Content"> <text:span text:style-name="Strong_20_Emphasis">Leírás</text:span>: Hosszabb leírás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Alapértelmezetten a program következő folyamat állapotokat tartalmazza:</text:p>
      <text:list text:style-name="List_20_1" text:continue-numbering="false">
        <text:list-item>
          <text:p text:style-name="List_20_1_Content_First"> <text:span text:style-name="Source_20_Text">(10) Érkezett</text:span>: alapértelmezett új berendelés esetén.</text:p>
        </text:list-item>
        <text:list-item>
          <text:p text:style-name="List_20_1_Content"> <text:span text:style-name="Source_20_Text">(20) Feldolgozott</text:span>: amikor a berendelés feldolgozásra került.</text:p>
        </text:list-item>
        <text:list-item>
          <text:p text:style-name="List_20_1_Content"> <text:span text:style-name="Source_20_Text">(30) Megerősített</text:span>: a berendelés visszaigazolásra, megerősítésre került.</text:p>
        </text:list-item>
        <text:list-item>
          <text:p text:style-name="List_20_1_Content"> <text:span text:style-name="Source_20_Text">(40) Beszerzés alatt</text:span>: a berendelés teljesítéséhez szükséges tételek beszerzése folyamatban.</text:p>
        </text:list-item>
        <text:list-item>
          <text:p text:style-name="List_20_1_Content"> <text:span text:style-name="Source_20_Text">(50) Összekészítés alatt</text:span>: a teljesítéshez szükséges termékek raktári összekészítés alatt vannak.</text:p>
        </text:list-item>
        <text:list-item>
          <text:p text:style-name="List_20_1_Content"> <text:span text:style-name="Source_20_Text">(60) Összekészítési probléma</text:span>: a teljesítéshez szükséges termékek raktári összekészítésével probléma van.</text:p>
        </text:list-item>
        <text:list-item>
          <text:p text:style-name="List_20_1_Content"> <text:span text:style-name="Source_20_Text">(70) Átvehető</text:span>: a berendelés teljesíthető állapotban van.</text:p>
        </text:list-item>
        <text:list-item>
          <text:p text:style-name="List_20_1_Content"> <text:span text:style-name="Source_20_Text">(80) Szállítónak átadva</text:span>: kiszállítás esetén a futárnak/szállítónak átadva.</text:p>
        </text:list-item>
        <text:list-item>
          <text:p text:style-name="List_20_1_Content"> <text:span text:style-name="Source_20_Text">(90) Szállítási probléma</text:span>: kiszállítással kapcsolatos probléma.</text:p>
        </text:list-item>
        <text:list-item>
          <text:p text:style-name="List_20_1_Content"> <text:span text:style-name="Source_20_Text">(100) Teljesítve</text:span>: a berendelés teljesítésre került.</text:p>
        </text:list-item>
        <text:list-item>
          <text:p text:style-name="List_20_1_Content_Last"> <text:span text:style-name="Source_20_Text">(200) Lezárva</text:span>: a berendelés lezárásra került.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torzsadatok:rendeles:torzs_rendeles" text:style-name="Internet_20_link" text:visited-style-name="Visited_20_Internet_20_Link">Rendelés törzsadatok</text:a></text:p>
        </text:list-item>
        <text:list-item>
          <text:p text:style-name="List_20_1_Content"> <text:a xlink:type="simple" xlink:href="https://www.doc.evir.hu/doku.php/evir:rendeles:szallitoi:szallitoi_rendeles" text:style-name="Internet_20_link" text:visited-style-name="Visited_20_Internet_20_Link">Beszállítói rendelés</text:a></text:p>
        </text:list-item>
        <text:list-item>
          <text:p text:style-name="List_20_1_Content_Last"> <text:a xlink:type="simple" xlink:href="https://www.doc.evir.hu/doku.php/evir:rendeles:vevoi:rendeles_allapotok" text:style-name="Internet_20_link" text:visited-style-name="Visited_20_Internet_20_Link">Rendelés állapo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5:43</meta:creation-date>
    <dc:creator>Generated</dc:creator>
    <dc:date>2026-08-10T06::55:43</dc:date>
    <dc:language>en-US</dc:language>
    <meta:editing-cycles>1</meta:editing-cycles>
    <meta:editing-duration>PT0S</meta:editing-duration>
    <dc:title>evir:torzsadatok:rendeles:torzs_berendeles_folyamat_allapotok</dc:title>
  </office:meta>
</office:document-meta>
</file>