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c675dfef6e8891d1a910d950d1b5e1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rendeles:rendeles_szallitasi_mod"/><text:bookmark-start text:name="__RefHeading___szallitasi_mod_roegzitese_szerkesztese_1"/><text:bookmark-start text:name="szallitasi_mod_roegzitese_szerkesztese"/>Szállítási mód rögzítése, szerkesztése<text:bookmark-end text:name="__RefHeading___szallitasi_mod_roegzitese_szerkesztese_1"/><text:bookmark-end text:name="szallitasi_mod_roegzitese_szerkesztese"/></text:h>
      <text:p text:style-name="Text_20_body"><draw:frame draw:style-name="mediaright" draw:name="0" text:anchor-type="paragraph" draw:z-index="0" svg:width="18.520833333333cm" style:rel-width="100%" svg:height="12.583224732117cm" style:rel-height="scale"><draw:image xlink:href="Pictures/cc675dfef6e8891d1a910d950d1b5e17.png" xlink:type="simple" xlink:show="embed" xlink:actuate="onLoad"/></draw:frame></text:p>
      <text:list text:style-name="Numbering_20_1" text:continue-numbering="false">
        <text:list-item>
          <text:p text:style-name="Numbering_20_1_Content_First"> <text:span text:style-name="Strong_20_Emphasis"><text:a xlink:type="simple" xlink:href="https://www.doc.evir.hu/doku.php/evir:torzsadatok:torzsadat_kezeles" text:style-name="Internet_20_link" text:visited-style-name="Visited_20_Internet_20_Link">Törzsadatok</text:a></text:span>,</text:p>
        </text:list-item>
        <text:list-item>
          <text:p text:style-name="Numbering_20_1_Content"> <text:span text:style-name="Strong_20_Emphasis"><text:a xlink:type="simple" xlink:href="https://www.doc.evir.hu/doku.php/evir:torzsadatok:rendeles:torzs_rendeles" text:style-name="Internet_20_link" text:visited-style-name="Visited_20_Internet_20_Link">Rendelés</text:a></text:span>,</text:p>
        </text:list-item>
        <text:list-item>
          <text:p text:style-name="Numbering_20_1_Content"> <text:span text:style-name="Strong_20_Emphasis">Szállítási mód</text:span> menüpont alatt lehet rögzíteni a rendelésekhez beállítható szállítási módok adatait.</text:p>
          <text:list text:style-name="List_20_1">
            <text:list-item>
              <text:p text:style-name="List_20_1_Content">  A <text:a xlink:type="simple" xlink:href="https://www.doc.evir.hu/doku.php/evir:alapok:listak" text:style-name="Internet_20_link" text:visited-style-name="Visited_20_Internet_20_Link">lista</text:a> fejlécből <text:a xlink:type="simple" xlink:href="https://www.doc.evir.hu/doku.php/evir:torzsadatok:uj_torzsadat_altalanos" text:style-name="Internet_20_link" text:visited-style-name="Visited_20_Internet_20_Link">új törzsadat rögzítése!</text:a></text:p>
            </text:list-item>
          </text:list>
        </text:list-item>
        <text:list-item>
          <text:p text:style-name="Numbering_20_1_Content"> <text:span text:style-name="Strong_20_Emphasis">Paraméterek megadása</text:span></text:p>
          <text:list text:style-name="List_20_1">
            <text:list-item>
              <text:p text:style-name="List_20_1_Content"> <text:span text:style-name="Strong_20_Emphasis">Azonosító</text:span>: Azonosító kód, csak betűkből és számokból állhat, nem tartalmazhat speciális karaktereket.</text:p>
            </text:list-item>
            <text:list-item>
              <text:p text:style-name="List_20_1_Content"> <text:span text:style-name="Strong_20_Emphasis">Név</text:span>: A mezőbe írt adat alapján lesz kiválasztható legördülőkből a szállítási mód.</text:p>
            </text:list-item>
            <text:list-item>
              <text:p text:style-name="List_20_1_Content"> <text:span text:style-name="Strong_20_Emphasis">Leírás</text:span>: A törzsadat hosszabb leírása, elnevezése.</text:p>
            </text:list-item>
            <text:list-item>
              <text:p text:style-name="List_20_1_Content"> <text:span text:style-name="Strong_20_Emphasis">Átvétel típusa</text:span></text:p>
              <text:list text:style-name="List_20_1">
                <text:list-item>
                  <text:p text:style-name="List_20_1_Content"> <text:span text:style-name="Strong_20_Emphasis">Személyes átvétel</text:span></text:p>
                </text:list-item>
                <text:list-item>
                  <text:p text:style-name="List_20_1_Content"> <text:span text:style-name="Strong_20_Emphasis">Házhozszállítás</text:span></text:p>
                </text:list-item>
                <text:list-item>
                  <text:p text:style-name="List_20_1_Content"> <text:span text:style-name="Strong_20_Emphasis">Csomagpont</text:span></text:p>
                </text:list-item>
                <text:list-item>
                  <text:p text:style-name="List_20_1_Content"> <text:span text:style-name="Strong_20_Emphasis">Egyéb</text:span></text:p>
                </text:list-item>
              </text:list>
            </text:list-item>
            <text:list-item>
              <text:p text:style-name="List_20_1_Content"> <text:span text:style-name="Strong_20_Emphasis">Futárcég</text:span>: A <text:a xlink:type="simple" xlink:href="https://www.doc.evir.hu/doku.php/evir:torzsadatok:rendeles:futarcegek" text:style-name="Internet_20_link" text:visited-style-name="Visited_20_Internet_20_Link">rögített futárcégek</text:a> közül lehet választani.</text:p>
            </text:list-item>
            <text:list-item>
              <text:p text:style-name="List_20_1_Content"> <text:span text:style-name="Strong_20_Emphasis">…webshop beállítás</text:span> <text:line-break/>A szállítási mód nem kerül fel szinkronizáláskor a webshopba, ezért azt a webshop felületén kell rögztíeni és figyelni arra, hogy a rögzített adatok megegyezzenek az eVIR adatokkal! <text:line-break/>A webshopoknál különbözőképpen működik a szállítási mód megadása, a következőkben felsoroljuk milyen adat kerüljön a webshop felületek megfelelő mezőjéből ide az eVIR megfelelő mezőjébe:</text:p>
              <text:list text:style-name="List_20_1">
                <text:list-item>
                  <text:p text:style-name="List_20_1_Content"> <text:span text:style-name="Strong_20_Emphasis">Shopify</text:span> <text:line-break/>A Shopify felületen a <text:span text:style-name="Source_20_Text">Settings/Shipping and delivery/General shipping rates</text:span> menüre kell kattintani és ott legörgetni a <text:span text:style-name="Source_20_Text">Shipping zones</text:span> területhez.</text:p>
                  <text:list text:style-name="List_20_1">
                    <text:list-item>
                      <text:p text:style-name="List_20_1_Content"> <text:span text:style-name="Emphasis">Add rate</text:span>-ra kattintva új szállítási mód rögzíthető.</text:p>
                    </text:list-item>
                    <text:list-item>
                      <text:p text:style-name="List_20_1_Content"> A szállítási módok jobb szélén lévő 3 pontra kattintva szerkeszthetőek a szállítási módok.</text:p>
                    </text:list-item>
                    <text:list-item>
                      <text:p text:style-name="List_20_1_Content"> A <text:span text:style-name="Source_20_Text">Shipping rate</text:span> adat rögzítésekor megadott <text:span text:style-name="Emphasis">Custom rate name</text:span> mező értékét szükséges az eVIR-be rögzíteni.  <text:line-break/> <text:a xlink:type="simple" xlink:href="https://www.doc.evir.hu/doku.php/evir:shopify:rendeles_szallitasi_mod" text:style-name="Internet_20_link" text:visited-style-name="Visited_20_Internet_20_Link">Szállítási mód beállítása a Shopify admin felületén</text:a></text:p>
                    </text:list-item>
                  </text:list>
                </text:list-item>
                <text:list-item>
                  <text:p text:style-name="List_20_1_Content"> <text:span text:style-name="Strong_20_Emphasis">Shoprenter</text:span> <text:line-break/>A megfelelő szállítási mód neve. <text:line-break/>A Shoprenter felületén a <text:span text:style-name="Source_20_Text">Beállítások/Rendelési beállítások/Szállítási módok</text:span> oldalon találhatóak a szállítási módok.  <text:line-break/> <text:a xlink:type="simple" xlink:href="https://www.doc.evir.hu/doku.php/evir:shoprenter:rendeles_szallitasi_mod" text:style-name="Internet_20_link" text:visited-style-name="Visited_20_Internet_20_Link">Szállítási mód beállítása a Shoprenter admin felületén</text:a></text:p>
                </text:list-item>
                <text:list-item>
                  <text:p text:style-name="List_20_1_Content"> <text:span text:style-name="Strong_20_Emphasis">UNAS</text:span> <text:line-break/>Az UNAS felületen a <text:span text:style-name="Source_20_Text">Beállítások/Fizetés,Szállítás,Logisztika/Szállítási módok</text:span> oldalon találhatóak a szállítási módok, a <text:span text:style-name="Emphasis">Megnevezés</text:span> mező értéke. <text:line-break/> <text:a xlink:type="simple" xlink:href="https://www.doc.evir.hu/doku.php/evir:unas:rendeles_szallitasi_mod" text:style-name="Internet_20_link" text:visited-style-name="Visited_20_Internet_20_Link">Szállítási mód beállítása az UNAS admin felületén</text:a></text:p>
                </text:list-item>
                <text:list-item>
                  <text:p text:style-name="List_20_1_Content"> <text:span text:style-name="Strong_20_Emphasis">Woocommerce</text:span> <text:line-break/>A <text:span text:style-name="Source_20_Text">Woocommerce/Settings/Shipping/Shipping zones</text:span> oldalon kell megadni a következő adatokat:</text:p>
                  <text:list text:style-name="Numbering_20_1">
                    <text:list-item>
                      <text:p text:style-name="Numbering_20_1_Content"> <text:span text:style-name="Source_20_Text">Zone name</text:span> mezőben például kiválasztható az ország (Hungary),</text:p>
                    </text:list-item>
                    <text:list-item>
                      <text:p text:style-name="Numbering_20_1_Content"> <text:span text:style-name="Source_20_Text">Zone regions</text:span> mezőben kiválasztható a megye (Pest),</text:p>
                    </text:list-item>
                    <text:list-item>
                      <text:p text:style-name="Numbering_20_1_Content"> <text:span text:style-name="Source_20_Text">Shipping methods</text:span> táblázatban lehet a szállítási módokat rögzíteni. A <text:span text:style-name="Emphasis">Title</text:span> mező értékét az eVIR-be rögzíteni.  <text:line-break/> <text:a xlink:type="simple" xlink:href="https://www.doc.evir.hu/doku.php/evir:woocommerce:rendeles_szallitasi_mod" text:style-name="Internet_20_link" text:visited-style-name="Visited_20_Internet_20_Link">Szállítási mód beállítása a Woocommerce admin felületén</text:a></text:p>
                    </text:list-item>
                  </text:list>
                </text:list-item>
              </text:list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Felvesz</text:span> |</text:span></text:span> <text:a xlink:type="simple" xlink:href="https://www.doc.evir.hu/doku.php/evir:alapok:funkcio_gombok" text:style-name="Internet_20_link" text:visited-style-name="Visited_20_Internet_20_Link">gombra kattintva elmenti</text:a> az adatokat!</text:p>
        </text:list-item>
      </text:list>
      <text:p text:style-name="Text_20_body">:
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www.doc.evir.hu/doku.php/evir:torzsadatok:rendeles:torzs_rendeles" text:style-name="Internet_20_link" text:visited-style-name="Visited_20_Internet_20_Link">Rendelés törzsadatok</text:a></text:p>
        </text:list-item>
        <text:list-item>
          <text:p text:style-name="List_20_1_Content"> <text:a xlink:type="simple" xlink:href="https://www.doc.evir.hu/doku.php/evir:rendeles:vevoi:vevoi_rendeles" text:style-name="Internet_20_link" text:visited-style-name="Visited_20_Internet_20_Link">Vevői rendelés</text:a></text:p>
        </text:list-item>
        <text:list-item>
          <text:p text:style-name="List_20_1_Content"> <text:a xlink:type="simple" xlink:href="https://www.doc.evir.hu/doku.php/evir:rendeles:vevoi:rendeles_allapotok" text:style-name="Internet_20_link" text:visited-style-name="Visited_20_Internet_20_Link">Rendelés állapotok</text:a></text:p>
        </text:list-item>
        <text:list-item>
          <text:p text:style-name="List_20_1_Content"> <text:a xlink:type="simple" xlink:href="https://www.doc.evir.hu/doku.php/evir:rendeles:vevoi:futar_kezelese" text:style-name="Internet_20_link" text:visited-style-name="Visited_20_Internet_20_Link">Vevői rendeléshez futár beállítása</text:a></text:p>
        </text:list-item>
        <text:list-item>
          <text:p text:style-name="List_20_1_Content"> <text:a xlink:type="simple" xlink:href="https://www.doc.evir.hu/doku.php/evir:rendeles:vevoi:rendeles_adatai" text:style-name="Internet_20_link" text:visited-style-name="Visited_20_Internet_20_Link">Rendelés adatainak megnézése</text:a></text:p>
        </text:list-item>
        <text:list-item>
          <text:p text:style-name="List_20_1_Content_Last"> <text:a xlink:type="simple" xlink:href="https://www.doc.evir.hu/doku.php/evir:webshop_connector:webshop_torzsadatok_beallitasai" text:style-name="Internet_20_link" text:visited-style-name="Visited_20_Internet_20_Link">Webshophoz tartozó törzsadatok, beállításo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50:35</meta:creation-date>
    <dc:creator>Generated</dc:creator>
    <dc:date>2026-08-10T06::50:35</dc:date>
    <dc:language>en-US</dc:language>
    <meta:editing-cycles>1</meta:editing-cycles>
    <meta:editing-duration>PT0S</meta:editing-duration>
    <dc:title>evir:torzsadatok:rendeles:rendeles_szallitasi_mod</dc:title>
  </office:meta>
</office:document-meta>
</file>