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9104de4110aba39987a2b7a6e3a2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raktar:torzs_raktar"/><text:bookmark-start text:name="__RefHeading___raktar_toerzsadatok_1"/><text:bookmark-start text:name="raktar_toerzsadatok"/>Raktár törzsadatok<text:bookmark-end text:name="__RefHeading___raktar_toerzsadatok_1"/><text:bookmark-end text:name="raktar_toerzsadatok"/></text:h>
      <text:p text:style-name="Text_20_body">A <text:a xlink:type="simple" xlink:href="https://www.doc.evir.hu/doku.php/evir:raktar:keszletkezeles" text:style-name="Internet_20_link" text:visited-style-name="Visited_20_Internet_20_Link">cikkek raktárkészlete</text:a>inek pontos és átlátható kezeléséhez szükség van a raktárak törzsadatainak rögzítésére.</text:p>
      <text:p text:style-name="Text_20_body"><draw:frame draw:style-name="mediaright" draw:name="0" text:anchor-type="paragraph" draw:z-index="0" svg:width="18.520833333333cm" style:rel-width="100%" svg:height="19.708667369902cm" style:rel-height="scale"><draw:image xlink:href="Pictures/2f9104de4110aba39987a2b7a6e3a291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Raktártörzs</text:span>,</text:p>
        </text:list-item>
        <text:list-item>
          <text:p text:style-name="Numbering_20_1_Content"> <text:span text:style-name="Strong_20_Emphasis">Új raktár</text:span> menüpont alatt lehet új raktárakat létrehozni.</text:p>
        </text:list-item>
        <text:list-item>
          <text:p text:style-name="Numbering_20_1_Content"> <text:span text:style-name="Strong_20_Emphasis">A következő adatokat kell megadni:</text:span></text:p>
          <text:list text:style-name="List_20_1">
            <text:list-item>
              <text:p text:style-name="List_20_1_Content"> <text:span text:style-name="Source_20_Text"><text:span text:style-name="Strong_20_Emphasis">Kód</text:span></text:span> <text:line-break/>A raktár kódja (rövid név).</text:p>
            </text:list-item>
            <text:list-item>
              <text:p text:style-name="List_20_1_Content"> <text:span text:style-name="Source_20_Text"><text:span text:style-name="Strong_20_Emphasis">Megnevezés</text:span></text:span> <text:line-break/>A raktár megnevezése (hosszú név)).</text:p>
            </text:list-item>
            <text:list-item>
              <text:p text:style-name="List_20_1_Content"> <text:span text:style-name="Source_20_Text"><text:span text:style-name="Strong_20_Emphasis">Típus</text:span></text:span><text:line-break/>A raktár típusa. A telepített moduloktól függően többféle lehet:</text:p>
              <text:list text:style-name="List_20_1">
                <text:list-item>
                  <text:p text:style-name="List_20_1_Content"> <text:span text:style-name="Source_20_Text"><text:span text:style-name="Strong_20_Emphasis">Áru raktár</text:span></text:span>: az alapértelmezett raktár, áru tárolására szolgál és <text:a xlink:type="simple" xlink:href="https://www.doc.evir.hu/doku.php/evir:bizonylatok:bizonylat_keszites" text:style-name="Internet_20_link" text:visited-style-name="Visited_20_Internet_20_Link">bizonylatok készítése</text:a>kor használható,</text:p>
                </text:list-item>
                <text:list-item>
                  <text:p text:style-name="List_20_1_Content"> <text:span text:style-name="Source_20_Text"><text:span text:style-name="Strong_20_Emphasis">Átadó raktár</text:span></text:span>: telephelyek közötti áru átadásra használható. <text:line-break/><text:span text:style-name="Emphasis">Például:</text:span> az „A” telephely <text:a xlink:type="simple" xlink:href="https://www.doc.evir.hu/doku.php/evir:raktar:raktarkozi_mozgas" text:style-name="Internet_20_link" text:visited-style-name="Visited_20_Internet_20_Link">raktárközi mozgás</text:a>sal beletegye a terméket és „B” telephely kimozgassa belőle.</text:p>
                </text:list-item>
                <text:list-item>
                  <text:p text:style-name="List_20_1_Content"> <text:span text:style-name="Source_20_Text"><text:span text:style-name="Strong_20_Emphasis">Rendelés raktár</text:span></text:span>: <text:a xlink:type="simple" xlink:href="https://www.doc.evir.hu/doku.php/evir:rendeles:vevoi:vevoi_rendeles" text:style-name="Internet_20_link" text:visited-style-name="Visited_20_Internet_20_Link">vevő rendelés</text:a>hez tartozó készlet,</text:p>
                </text:list-item>
                <text:list-item>
                  <text:p text:style-name="List_20_1_Content"> <text:span text:style-name="Source_20_Text"><text:span text:style-name="Strong_20_Emphasis">Bizományos raktár</text:span></text:span>: <text:a xlink:type="simple" xlink:href="https://www.doc.evir.hu/doku.php/evir:raktar:bizomanyos" text:style-name="Internet_20_link" text:visited-style-name="Visited_20_Internet_20_Link">bizomány</text:a>ba adott készletek,</text:p>
                </text:list-item>
                <text:list-item>
                  <text:p text:style-name="List_20_1_Content"> <text:span text:style-name="Source_20_Text"><text:span text:style-name="Strong_20_Emphasis">Kölcsön raktár</text:span></text:span>: <text:a xlink:type="simple" xlink:href="https://www.doc.evir.hu/doku.php/evir:kolcson:kolcson" text:style-name="Internet_20_link" text:visited-style-name="Visited_20_Internet_20_Link">kikölcsönzött</text:a> (bérbe adott) termékek,</text:p>
                </text:list-item>
                <text:list-item>
                  <text:p text:style-name="List_20_1_Content"> <text:span text:style-name="Source_20_Text"><text:span text:style-name="Strong_20_Emphasis">Dolgozói raktár</text:span></text:span>: dolgozóknak használatra adott termékek (szerszámkönyv).</text:p>
                </text:list-item>
              </text:list>
            </text:list-item>
            <text:list-item>
              <text:p text:style-name="List_20_1_Content"> <text:span text:style-name="Source_20_Text"><text:span text:style-name="Strong_20_Emphasis">Dátum</text:span></text:span> <text:line-break/>A raktár létrehozásának dátuma.</text:p>
            </text:list-item>
            <text:list-item>
              <text:p text:style-name="List_20_1_Content"> <text:span text:style-name="Source_20_Text"><text:span text:style-name="Strong_20_Emphasis"><text:a xlink:type="simple" xlink:href="https://www.doc.evir.hu/doku.php/evir:bizonylatok:partner_adatok" text:style-name="Internet_20_link" text:visited-style-name="Visited_20_Internet_20_Link">Partner neve</text:a></text:span></text:span><text:line-break/>Ha releváns, akkor a <text:a xlink:type="simple" xlink:href="https://www.doc.evir.hu/doku.php/evir:partnerek:partner_nyilvantartas" text:style-name="Internet_20_link" text:visited-style-name="Visited_20_Internet_20_Link">partnertörzs</text:a>ből lehet a raktárhoz partnert rendelni. <text:line-break/> A különböző <text:span text:style-name="Strong_20_Emphasis">típus</text:span>ú raktárakhoz rendelt partnert bizonylatkészítéskor automatikusan használhatja a rendszer (Pl: <text:a xlink:type="simple" xlink:href="https://www.doc.evir.hu/doku.php/evir:raktar:bizomanyos:bizomanyos_visszavet" text:style-name="Internet_20_link" text:visited-style-name="Visited_20_Internet_20_Link">bizományos visszavét</text:a>).</text:p>
            </text:list-item>
            <text:list-item>
              <text:p text:style-name="List_20_1_Content"> <text:span text:style-name="Strong_20_Emphasis">Főraktár</text:span> <text:line-break/>A főraktárként kiválasztott raktár készlete az alapértelmezett. Például ajánlat, stornó, helyesbítő bizonylat esetén főraktárként a kijelölt raktárat kezeli a program.</text:p>
            </text:list-item>
            <text:list-item>
              <text:p text:style-name="List_20_1_Content"> <text:span text:style-name="Strong_20_Emphasis"><text:span text:style-name="Source_20_Text">Alapértelmezett raktár</text:span></text:span> <text:line-break/>A raktár alapértelmezettként kiválasztásra kerül a <text:a xlink:type="simple" xlink:href="https://www.doc.evir.hu/doku.php/evir:bizonylatok:bizonylat_keszites" text:style-name="Internet_20_link" text:visited-style-name="Visited_20_Internet_20_Link">bizonylat készítés</text:a>kor a raktár választó legördülőkben.</text:p>
            </text:list-item>
          </text:list>
        </text:list-item>
        <text:list-item>
          <text:p text:style-name="Numbering_20_1_Content"> <text:span text:style-name="Source_20_Text"><text:span text:style-name="Strong_20_Emphasis">Telephelyek</text:span></text:span> <text:line-break/><text:a xlink:type="simple" xlink:href="https://www.doc.evir.hu/doku.php/evir:telephely:telephely" text:style-name="Internet_20_link" text:visited-style-name="Visited_20_Internet_20_Link">Telephelyes működés</text:a> esetén jelenik meg a terület. A rögzített telephelyeket lehet kijelölni. <text:line-break/>Amennyiben telephely van társítva a <text:a xlink:type="simple" xlink:href="https://www.doc.evir.hu/doku.php/evir:alapok:bejelentkezes" text:style-name="Internet_20_link" text:visited-style-name="Visited_20_Internet_20_Link">bejelentkezett felhasználó</text:a>hoz, akkor <text:a xlink:type="simple" xlink:href="https://www.doc.evir.hu/doku.php/evir:bizonylatok:bizonylat_keszites" text:style-name="Internet_20_link" text:visited-style-name="Visited_20_Internet_20_Link">bizonylatkészítéskor</text:a> csak a saját telephelyéhez rögzített raktárakat tudja kiválasztani.</text:p>
        </text:list-item>
        <text:list-item>
          <text:p text:style-name="Numbering_20_1_Content"> <text:span text:style-name="Source_20_Text"><text:span text:style-name="Strong_20_Emphasis">Megjegyzés</text:span></text:span> <text:line-break/>Szabad szöveges megjegyzést lehet fűzni hozzá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új raktár adatait!</text:p>
        </text:list-item>
      </text:list>
      <text:p text:style-name="Text_20_body">A rögzített raktárak kezelése a <text:span text:style-name="Source_20_Text"><text:span text:style-name="Strong_20_Emphasis">Törzsadatok → Raktártörzs</text:span></text:span> menüpont alatt történik: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Raktárlista</text:span></text:span> <text:line-break/>A raktárakat jeleníti meg, ebből a listából lehet módosítani is azoka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Üres raktárak törlése</text:span></text:span> <text:line-break/>Felsorolja azokat a raktárakat, amelyekben nincs <text:a xlink:type="simple" xlink:href="https://www.doc.evir.hu/doku.php/evir:torzsadatok:cikktorzs:termekek" text:style-name="Internet_20_link" text:visited-style-name="Visited_20_Internet_20_Link">termék</text:a>, valamint lehetőséget biztosít egy gombnyomással a <text:a xlink:type="simple" xlink:href="https://www.doc.evir.hu/doku.php/evir:alapok:listak" text:style-name="Internet_20_link" text:visited-style-name="Visited_20_Internet_20_Link">lista</text:a> szűrésével megjelenített üres raktárak törlésére. <text:line-break/><text:span text:style-name=""/> Csak a listában megjelenített raktárakat törli!</text:p>
        </text:list-item>
      </text:list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torzsadat_kezeles" text:style-name="Internet_20_link" text:visited-style-name="Visited_20_Internet_20_Link">Törzsadatok</text:a></text:p>
        </text:list-item>
        <text:list-item>
          <text:p text:style-name="List_20_1_Content"> <text:a xlink:type="simple" xlink:href="https://www.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_Last"> <text:a xlink:type="simple" xlink:href="https://www.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35</meta:creation-date>
    <dc:creator>Generated</dc:creator>
    <dc:date>2026-08-10T06::52:35</dc:date>
    <dc:language>en-US</dc:language>
    <meta:editing-cycles>1</meta:editing-cycles>
    <meta:editing-duration>PT0S</meta:editing-duration>
    <dc:title>evir:torzsadatok:raktar:torzs_raktar</dc:title>
  </office:meta>
</office:document-meta>
</file>