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ca2ed5e358d7a03fa5bd78047e8a1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penzugyi:kesedelmi_kamat_sablon"/><text:bookmark-start text:name="__RefHeading___kesedelmi_sablon_1"/><text:bookmark-start text:name="kesedelmi_sablon"/>Késedelmi sablon<text:bookmark-end text:name="__RefHeading___kesedelmi_sablon_1"/><text:bookmark-end text:name="kesedelmi_sablon"/></text:h>
      <text:p text:style-name="Text_20_body"><draw:frame draw:style-name="mediaright" draw:name="0" text:anchor-type="paragraph" draw:z-index="0" svg:width="15.875cm" svg:height="12.179402834008cm"><draw:image xlink:href="Pictures/77ca2ed5e358d7a03fa5bd78047e8a19.png" xlink:type="simple" xlink:show="embed" xlink:actuate="onLoad"/></draw:frame></text:p>
      <text:p text:style-name="Text_20_body">A <text:span text:style-name="Source_20_Text"><text:a xlink:type="simple" xlink:href="https://www.doc.evir.hu/doku.php/evir:torzsadatok:torzsadat_kezeles" text:style-name="Internet_20_link" text:visited-style-name="Visited_20_Internet_20_Link">Törzsadatok</text:a> → <text:a xlink:type="simple" xlink:href="https://www.doc.evir.hu/doku.php/evir:torzsadatok:penzugyi:torzs_penzugy" text:style-name="Internet_20_link" text:visited-style-name="Visited_20_Internet_20_Link">Pénzügyi</text:a> → Késedelmi kamat → Késedelmi sablon</text:span> menüpontban történik a <text:a xlink:type="simple" xlink:href="https://www.doc.evir.hu/doku.php/evir:penzugy:penzugyi_szamlak:kesedelmi_kamat:kesedelmi_kamat" text:style-name="Internet_20_link" text:visited-style-name="Visited_20_Internet_20_Link">késedelmi kamat dokumentum</text:a> (kamatlevél) sablonjának szerkesztése.</text:p>
      <text:list text:style-name="List_20_1" text:continue-numbering="false">
        <text:list-item>
          <text:p text:style-name="LastListParagraph_List_20_1_Content_First"> <text:span text:style-name="Source_20_Text"><text:span text:style-name="Strong_20_Emphasis">Típus</text:span></text:span> <text:line-break/>A sablon neve, típusa, ami alapján kiválasztható lesz kamatlevél előállításakor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Címsor</text:span></text:span> <text:line-break/>A sablon levél tárgya lesz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Infó</text:span></text:span> <text:line-break/>A késedelmi sablon bevezető szövege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Lábléc</text:span></text:span> <text:line-break/>A késedelmi sablon lábléce.</text:p>
        </text:list-item>
      </text:list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torzsadatok:penzugyi:torzs_penzugy" text:style-name="Internet_20_link" text:visited-style-name="Visited_20_Internet_20_Link">Pénzügyi törzsadatok</text:a></text:p>
        </text:list-item>
        <text:list-item>
          <text:p text:style-name="List_20_1_Content"> <text:a xlink:type="simple" xlink:href="https://www.doc.evir.hu/doku.php/evir:penzugy:kamat_rogzitese" text:style-name="Internet_20_link" text:visited-style-name="Visited_20_Internet_20_Link">Kamat rögzítése</text:a></text:p>
        </text:list-item>
        <text:list-item>
          <text:p text:style-name="List_20_1_Content_Last"> <text:a xlink:type="simple" xlink:href="https://www.doc.evir.hu/doku.php/evir:rendszer:beallitasok:kesedelmi_kamat" text:style-name="Internet_20_link" text:visited-style-name="Visited_20_Internet_20_Link">Rendszerbeállítások: Késedelmi kama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4:55</meta:creation-date>
    <dc:creator>Generated</dc:creator>
    <dc:date>2026-08-10T06::54:55</dc:date>
    <dc:language>en-US</dc:language>
    <meta:editing-cycles>1</meta:editing-cycles>
    <meta:editing-duration>PT0S</meta:editing-duration>
    <dc:title>evir:torzsadatok:penzugyi:kesedelmi_kamat_sablon</dc:title>
  </office:meta>
</office:document-meta>
</file>