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97a1eec83dda9c875a33e75df0be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felszolitas_sablon"/><text:bookmark-start text:name="__RefHeading___felszolitas_sablon_roegzitese_1"/><text:bookmark-start text:name="felszolitas_sablon_roegzitese"/>Felszólítás sablon rögzítése<text:bookmark-end text:name="__RefHeading___felszolitas_sablon_roegzitese_1"/><text:bookmark-end text:name="felszolitas_sablon_roegzitese"/></text:h>
      <text:p text:style-name="Text_20_body"><draw:frame draw:style-name="mediaright" draw:name="0" text:anchor-type="paragraph" draw:z-index="0" svg:width="18.520833333333cm" style:rel-width="100%" svg:height="17.466463795256cm" style:rel-height="scale"><draw:image xlink:href="Pictures/e797a1eec83dda9c875a33e75df0be18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www.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Kintlévőség</text:span>,</text:p>
        </text:list-item>
        <text:list-item>
          <text:p text:style-name="Numbering_20_1_Content"> <text:span text:style-name="Strong_20_Emphasis">Felszólítás sablon</text:span> menüpontban történik a <text:a xlink:type="simple" xlink:href="https://www.doc.evir.hu/doku.php/evir:penzugy:penzugyi_levelek" text:style-name="Internet_20_link" text:visited-style-name="Visited_20_Internet_20_Link">pénzügyi levelek</text:a> email és PDF sablonjának szerkesztése.</text:p>
        </text:list-item>
        <text:list-item>
          <text:p text:style-name="Numbering_20_1_Content"> <text:span text:style-name="Strong_20_Emphasis">Paraméterek</text:span>:</text:p>
          <text:list text:style-name="List_20_1">
            <text:list-item>
              <text:p text:style-name="List_20_1_Content"> <text:span text:style-name="Source_20_Text"><text:span text:style-name="Strong_20_Emphasis">Típus</text:span></text:span> <text:line-break/>A pénzügyi értesítő vagy fizetési felszólító sablon azonosító neve.</text:p>
            </text:list-item>
            <text:list-item>
              <text:p text:style-name="List_20_1_Content"> <text:span text:style-name="Source_20_Text"><text:span text:style-name="Strong_20_Emphasis">Nyelv</text:span></text:span> <text:line-break/>A sablon nyelve.</text:p>
            </text:list-item>
            <text:list-item>
              <text:p text:style-name="List_20_1_Content"> <text:span text:style-name="Source_20_Text"><text:span text:style-name="Strong_20_Emphasis">Szint</text:span></text:span> <text:line-break/>A késedelem idejének emelkedésével növekszik a felszólítás szintje, 0-tól 9-ig. <text:line-break/><text:span text:style-name=""/> Automatikus felszólítólevél küldés esetén szintenként egy sablon rögzítése ajánlott, csak így garantált a megfelelő műküdés!</text:p>
              <text:list text:style-name="List_20_1">
                <text:list-item>
                  <text:p text:style-name="List_20_1_Content"> <text:span text:style-name="Source_20_Text">** - **</text:span>:A negatív jelölésű sablon pénzügyi értesítő küldésére szolgál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Késedelmes napok kezdete</text:span></text:span> <text:line-break/>A <text:a xlink:type="simple" xlink:href="https://www.doc.evir.hu/doku.php/evir:szamlazas:szamla" text:style-name="Internet_20_link" text:visited-style-name="Visited_20_Internet_20_Link">számla</text:a> fizetési határidejéhez képest a fizetési felszólítás sablon ennyi naptól kezdve kerül kiküldésre.</text:p>
            </text:list-item>
            <text:list-item>
              <text:p text:style-name="List_20_1_Content"> <text:span text:style-name="Source_20_Text"><text:span text:style-name="Strong_20_Emphasis">Késedelmes napok vége</text:span></text:span> <text:line-break/>A <text:a xlink:type="simple" xlink:href="https://www.doc.evir.hu/doku.php/evir:szamlazas:szamla" text:style-name="Internet_20_link" text:visited-style-name="Visited_20_Internet_20_Link">számla</text:a> fizetési határidejéhez képest a fizetési felszólítás sablon ennyi napig kerül kiküldésre.</text:p>
            </text:list-item>
            <text:list-item>
              <text:p text:style-name="List_20_1_Content"> <text:span text:style-name="Source_20_Text"><text:span text:style-name="Strong_20_Emphasis">Újraküldhető (naponta)</text:span></text:span> <text:line-break/>A sablon a késedelmes napok kezdete és vége között ennyi alkalommal lesz elküldve.</text:p>
            </text:list-item>
            <text:list-item>
              <text:p text:style-name="List_20_1_Content"> <text:span text:style-name="Source_20_Text"><text:span text:style-name="Strong_20_Emphasis">Email tárgya</text:span></text:span> <text:line-break/>Az email levél tárgy mezője.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torzsadatok:penzugyi:email_sablon_tartalom" text:style-name="Internet_20_link" text:visited-style-name="Visited_20_Internet_20_Link">Email sablon tartalom szerkesztése</text:a></text:span>  <text:line-break/> ( A program több menüpontja alatt is ugyanolyan módon történik ezért saját oldalt kapott a dokumentációban!)</text:p>
        </text:list-item>
        <text:list-item>
          <text:p text:style-name="Numbering_20_1_Content"> <text:span text:style-name="Strong_20_Emphasis">PDF sablon</text:span>  </text:p>
          <text:list text:style-name="Numbering_20_1">
            <text:list-item>
              <text:p text:style-name="Numbering_20_1_Content"> <text:span text:style-name="Strong_20_Emphasis">PDF minta sablon</text:span> <text:line-break/>Ez a mező tartalmazza a már rögzített PDF sablonokat. <text:line-break/> <text:a xlink:type="simple" xlink:href="https://www.doc.evir.hu/doku.php/evir:torzsadatok:penzugyi:fizetesi_felszolitas_minta" text:style-name="Internet_20_link" text:visited-style-name="Visited_20_Internet_20_Link">Fizetési felszólítás / Egyenlegközlő minta sablonok</text:a></text:p>
            </text:list-item>
            <text:list-item>
              <text:p text:style-name="Numbering_20_1_Content"> <text:span text:style-name="Strong_20_Emphasis">PDF sablon</text:span> <text:line-break/>A PDF-ben kiküldött felszólító levelek tartalmát lehet megszerkeszteni ezen a területen.</text:p>
            </text:list-item>
            <text:list-item>
              <text:p text:style-name="Numbering_20_1_Content"> <text:span text:style-name=""><text:span text:style-name="Strong_20_Emphasis">| <text:span text:style-name="">Előnézet</text:span> |</text:span></text:span> A PDF sablon előnézeti képének megnyitása a böngészőben.</text:p>
            </text:list-item>
            <text:list-item>
              <text:p text:style-name="Numbering_20_1_Content"> <text:span text:style-name=""><text:span text:style-name="Strong_20_Emphasis">| <text:span text:style-name="">Dokumentáció</text:span> |</text:span></text:span>  PML leírónyelvről részletesen: <text:a xlink:type="simple" xlink:href="https://www.doc.evir.hu/doku.php/spec:pml" text:style-name="Internet_20_link" text:visited-style-name="Visited_20_Internet_20_Link">PDF Markup Language</text:a>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</text:a>ra kattintva elmenti a sablont az adatbázisba. <text:line-break/>A mentett sablonok az <text:span text:style-name="Strong_20_Emphasis">Felszólítás sablon listában</text:span> találhatók.  <text:a xlink:type="simple" xlink:href="https://www.doc.evir.hu/doku.php/evir:torzsadatok:penzugyi:felszolitas_sablon_mintak" text:style-name="Internet_20_link" text:visited-style-name="Visited_20_Internet_20_Link">Mintapélda a felszólító levelek automatizálására</text:a></text:p>
        </text:list-item>
        <text:list-item>
          <text:p text:style-name="Numbering_20_1_Content_Last"> <text:span text:style-name=""><text:span text:style-name="Strong_20_Emphasis">| <text:span text:style-name="">Törlés</text:span> |</text:span></text:span> <text:span text:style-name="Source_20_Text"><text:a xlink:type="simple" xlink:href="https://www.doc.evir.hu/doku.php/evir:alapok:funkcio_gombok" text:style-name="Internet_20_link" text:visited-style-name="Visited_20_Internet_20_Link">gomb</text:a></text:span>ra kattintva a még fel nem használt sablon törölhető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www.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_Last"> <text:a xlink:type="simple" xlink:href="https://www.doc.evir.hu/doku.php/evir:torzsadatok:penzugyi:kesedelmi_kamat_sablon" text:style-name="Internet_20_link" text:visited-style-name="Visited_20_Internet_20_Link">Késedelmi kamatlevél sablon rög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53</meta:creation-date>
    <dc:creator>Generated</dc:creator>
    <dc:date>2026-08-10T06::53:53</dc:date>
    <dc:language>en-US</dc:language>
    <meta:editing-cycles>1</meta:editing-cycles>
    <meta:editing-duration>PT0S</meta:editing-duration>
    <dc:title>evir:torzsadatok:penzugyi:felszolitas_sablon</dc:title>
  </office:meta>
</office:document-meta>
</file>