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b8ef5fc45579676a570b4f1cf238e81.png"/>
  <manifest:file-entry manifest:media-type="image/png" manifest:full-path="Pictures/c0fe6abdb086d590f2bbb7a7ef66957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df_sablon:torzs_pdf"/><text:bookmark-start text:name="__RefHeading___pdf_sablon_1"/><text:bookmark-start text:name="pdf_sablon"/>PDF sablon<text:bookmark-end text:name="__RefHeading___pdf_sablon_1"/><text:bookmark-end text:name="pdf_sablon"/></text:h>
      <text:p text:style-name="Text_20_body">Az eVIR rendszerben lehetőség van egyedi PDF bizonylat sablonok, dokumentumok készítésére. <text:line-break/>
Ehhez egy egyedi <text:a xlink:type="simple" xlink:href="https://www.doc.evir.hu/doku.php/evir:torzsadatok:pdf_markup_language_felhasznaloi_segedlet.pdf" text:style-name="Internet_20_link" text:visited-style-name="Visited_20_Internet_20_Link">PML, azaz PDF Markup Language</text:a> leírónyelv áll rendelkezésre. <text:line-break/>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torzsadatok:pdf_sablon:pdf_szamlakepek" text:style-name="Internet_20_link" text:visited-style-name="Visited_20_Internet_20_Link">Elérhető számlaképek</text:a></text:span></text:p>
        </text:list-item>
      </text:list>
      <text:p text:style-name="Text_20_body"><text:span text:style-name="Emphasis">Például: <text:a xlink:type="simple" xlink:href="https://www.doc.evir.hu/doku.php/evir:torzsadatok:pdf_sablon:pdf_bizonylatsablon_tartalma" text:style-name="Internet_20_link" text:visited-style-name="Visited_20_Internet_20_Link">bizonylat alap sablon készítése</text:a></text:span></text:p>
      <text:p text:style-name="Text_20_body">A bizonylatok láblécébe kerülő szöveges tartalom szerkesztésére a <text:a xlink:type="simple" xlink:href="https://www.doc.evir.hu/doku.php/evir:torzsadatok:torzsadat_kezeles" text:style-name="Internet_20_link" text:visited-style-name="Visited_20_Internet_20_Link">Törzsadatok</text:a> → <text:a xlink:type="simple" xlink:href="https://www.doc.evir.hu/doku.php/evir:torzsadatok:bizonylat:bizonylat_beallitasok" text:style-name="Internet_20_link" text:visited-style-name="Visited_20_Internet_20_Link">Bizonylat beállítások</text:a> → <text:a xlink:type="simple" xlink:href="https://www.doc.evir.hu/doku.php/evir:torzsadatok:bizonylat:torzs_bizonylat_lablec" text:style-name="Internet_20_link" text:visited-style-name="Visited_20_Internet_20_Link">Bizonylat lábléc</text:a> menüpont alatt van lehetőség.</text:p>
      <text:h text:style-name="Heading_20_4" text:outline-level="4"><text:bookmark-start text:name="__RefHeading___uj_pdf_sablon_keszitese_2"/><text:bookmark-start text:name="uj_pdf_sablon_keszitese"/>Új PDF sablon készítése<text:bookmark-end text:name="__RefHeading___uj_pdf_sablon_keszitese_2"/><text:bookmark-end text:name="uj_pdf_sablon_keszitese"/></text:h>
      <text:p text:style-name="Text_20_body"><draw:frame draw:style-name="mediaright" draw:name="0" text:anchor-type="paragraph" draw:z-index="0" svg:width="15.875cm" svg:height="11.477195945946cm"><draw:image xlink:href="Pictures/eb8ef5fc45579676a570b4f1cf238e81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www.doc.evir.hu/doku.php/evir:torzsadatok:torzsadat_kezeles" text:style-name="Internet_20_link" text:visited-style-name="Visited_20_Internet_20_Link">Törzsadatok</text:a></text:span>,</text:p>
        </text:list-item>
        <text:list-item>
          <text:p text:style-name="Numbering_20_1_Content"> <text:span text:style-name="Strong_20_Emphasis">PDF sablon</text:span> menüpont alatt a <text:a xlink:type="simple" xlink:href="https://www.doc.evir.hu/doku.php/evir:fogalmak:nyomtatas" text:style-name="Internet_20_link" text:visited-style-name="Visited_20_Internet_20_Link">PDF dokumentumok</text:a> generálásához sablonokat lehet szerkeszteni.</text:p>
        </text:list-item>
        <text:list-item>
          <text:p text:style-name="Numbering_20_1_Content"> Az <text:span text:style-name="Strong_20_Emphasis">Új PDF sablon</text:span> menüpont alatt lehet új sablont rögzíteni. <text:line-break/>Például: egyedi számlaképeket, jótállási jegyet, munkalapot, … <text:line-break/>A már elmentett sablonok a <text:span text:style-name="Strong_20_Emphasis">PDF sablon lista</text:span> menüpontban találhatók meg, lásd lentebb.</text:p>
        </text:list-item>
        <text:list-item>
          <text:p text:style-name="Numbering_20_1_Content"> <text:span text:style-name="Strong_20_Emphasis">Paraméterek</text:span>:</text:p>
          <text:list text:style-name="List_20_1">
            <text:list-item>
              <text:p text:style-name="List_20_1_Content"> <text:span text:style-name="Strong_20_Emphasis">Bizonylattípus</text:span> <text:line-break/>Új pdf sablon létrehozásakor ki kell választani a legördülőmezőből a bizonylat típusát. A mező kitöltése kötelező. <text:line-break/> A legördülőben csak azok a bizonylattípusok szerepelnek, amelyek a rendszerben be vannak állítva. Új bizonylattípus felvételéhez fejlesztői segítség szükséges.</text:p>
            </text:list-item>
            <text:list-item>
              <text:p text:style-name="List_20_1_Content_Last"> A <text:span text:style-name=""><text:span text:style-name="Strong_20_Emphasis">| <text:span text:style-name="">  Kiválaszt </text:span> |</text:span></text:span> gombra kattintva megjelenik a szerkesztő felület.</text:p>
            </text:list-item>
          </text:list>
        </text:list-item>
      </text:list>
      <text:p text:style-name="Horizontal_20_Line"/>
      <text:h text:style-name="Heading_20_4" text:outline-level="4"><text:bookmark-start text:name="__RefHeading___pdf_sablon_szerkeszto_feluelete_3"/><text:bookmark-start text:name="pdf_sablon_szerkeszto_feluelete"/>PDF sablon szerkesztő felülete<text:bookmark-end text:name="__RefHeading___pdf_sablon_szerkeszto_feluelete_3"/><text:bookmark-end text:name="pdf_sablon_szerkeszto_feluelete"/></text:h>
      <text:p text:style-name="Text_20_body"><draw:frame draw:style-name="mediaright" draw:name="1" text:anchor-type="paragraph" draw:z-index="1" svg:width="15.875cm" svg:height="7.0574006276151cm"><draw:image xlink:href="Pictures/c0fe6abdb086d590f2bbb7a7ef669575.pn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trong_20_Emphasis">Paraméterek</text:span> megadása:</text:p>
          <text:list text:style-name="List_20_1">
            <text:list-item>
              <text:p text:style-name="List_20_1_Content"> <text:span text:style-name="Strong_20_Emphasis">Bizonylattípus</text:span> <text:line-break/>A mező a sablon szerkesztésekor már nem módosítható.</text:p>
            </text:list-item>
            <text:list-item>
              <text:p text:style-name="List_20_1_Content"> <text:span text:style-name="Strong_20_Emphasis">Elérhető sablonok</text:span> <text:line-break/>A legördülőben kiválasztott sablont tölti be a szerkesztő vagy a mintasablon felületre. Két különböző sablont is be lehet tölteni. <text:line-break/>A legördülő két csoportra oszlik: a <text:span text:style-name="Strong_20_Emphasis">Minta</text:span> csoportban a bizonylattípushoz tartozó gyári sablonok, a <text:span text:style-name="Strong_20_Emphasis">Saját</text:span> csoportban az ugyanahhoz a bizonylattípushoz korábban elmentett saját sablonok szerepelnek. <text:line-break/> A mező csak akkor jelenik meg, ha az adott bizonylattípushoz van betölthető gyári minta. <text:line-break/> <text:a xlink:type="simple" xlink:href="https://www.doc.evir.hu/doku.php/evir:torzsadatok:pdf_sablon:pdf_szamlakepek" text:style-name="Internet_20_link" text:visited-style-name="Visited_20_Internet_20_Link">Elérhető számlaképek</text:a></text:p>
            </text:list-item>
            <text:list-item>
              <text:p text:style-name="List_20_1_Content"> <text:span text:style-name="Strong_20_Emphasis">Megnevezés</text:span> <text:line-break/>A sablon neve, mely alapján <text:a xlink:type="simple" xlink:href="https://www.doc.evir.hu/doku.php/evir:szamlazas:szamla" text:style-name="Internet_20_link" text:visited-style-name="Visited_20_Internet_20_Link">számlakészítéskor</text:a> kiválasztható lesz a <text:span text:style-name="Source_20_Text">Bizonylatkép</text:span> mezőben. A mező kitöltése kötelező, a megnevezés legfeljebb 50 karakter és nem lehet ugyanaz, mint egy másik PDF sablon megnevezése.</text:p>
            </text:list-item>
            <text:list-item>
              <text:p text:style-name="List_20_1_Content"> A <text:span text:style-name=""><text:span text:style-name="Strong_20_Emphasis">| <text:span text:style-name="">Sablon betöltése</text:span> |</text:span></text:span> gombra kattintva a <text:span text:style-name="Strong_20_Emphasis">Szerkesztő</text:span> felület <text:span text:style-name="Strong_20_Emphasis">Sablon</text:span> mezőjébe betöltődik az <text:span text:style-name="Source_20_Text">Elérhető sablonok</text:span> legördülőben kiválasztott sablon.</text:p>
            </text:list-item>
            <text:list-item>
              <text:p text:style-name="List_20_1_Content"> A <text:span text:style-name=""><text:span text:style-name="Strong_20_Emphasis">| <text:span text:style-name="">Minta betöltése</text:span> |</text:span></text:span> gombra kattintva a <text:span text:style-name="Source_20_Text">Mintasablon</text:span> felület <text:span text:style-name="Strong_20_Emphasis">Minta</text:span> mezőjébe betöltődik az <text:span text:style-name="Source_20_Text">Elérhető sablonok</text:span> legördülőben kiválasztott sablon.</text:p>
            </text:list-item>
          </text:list>
        </text:list-item>
        <text:list-item>
          <text:p text:style-name="Numbering_20_1_Content"> <text:span text:style-name="Strong_20_Emphasis">Mintaadatok</text:span></text:p>
          <text:list text:style-name="List_20_1">
            <text:list-item>
              <text:p text:style-name="List_20_1_Content"> <text:span text:style-name="Strong_20_Emphasis">Példa adatok</text:span> <text:line-break/>Az előnézeti képen a legördülőben kiválasztott adatokat helyettesíti be a program a sablon változóiba. <text:line-break/> A mező csak akkor jelenik meg, ha a bizonylattípushoz egynél több példaadat tartozik. <text:line-break/> A kétnyelvű példaadatokon a lábléc csak akkor jelenik meg mindkét nyelven, ha a <text:a xlink:type="simple" xlink:href="https://www.doc.evir.hu/doku.php/evir:torzsadatok:bizonylat:torzs_bizonylat_lablec" text:style-name="Internet_20_link" text:visited-style-name="Visited_20_Internet_20_Link">Bizonylat lábléc</text:a> törzsadatban az adott bizonylattípushoz az idegen nyelvi lábléc is rögzítve van. Ha nincs, a bizonylat mindkét nyelvén az elsődleges nyelvű lábléc jelenik meg – ez nem hiba, hanem a beállított visszaesés.</text:p>
            </text:list-item>
            <text:list-item>
              <text:p text:style-name="List_20_1_Content"> A <text:span text:style-name=""><text:span text:style-name="Strong_20_Emphasis">| <text:span text:style-name="">  Előnézet</text:span> |</text:span></text:span> gombra kattintva a program a <text:span text:style-name="Strong_20_Emphasis">Példa adatok</text:span> mezőben kiválasztott adatokkal legenerálja és PDF fájlként letölti a sablon nyomtatási képét. <text:line-break/> Az előnézet mentés nélkül is működik, így a sablon szerkesztése közben bármikor ellenőrizhető az eredmény. <text:line-break/><text:span text:style-name=""/> Ha a sablon hibás, a program az előnézet helyett hibaüzenetet ír ki, amiben megjelenik a hiba leírása is.</text:p>
            </text:list-item>
            <text:list-item>
              <text:p text:style-name="List_20_1_Content"> A <text:span text:style-name=""><text:span text:style-name="Strong_20_Emphasis">| <text:span text:style-name="">  Dokumentáció</text:span> |</text:span></text:span> gombra kattintva egy új böngészőablakban elérhető a PML felhasználói kézikönyve: <text:span text:style-name="Strong_20_Emphasis"><text:a xlink:type="simple" xlink:href="https://www.doc.evir.hu/doku.php/evir:torzsadatok:pdf_markup_language_felhasznaloi_segedlet.pdf" text:style-name="Internet_20_link" text:visited-style-name="Visited_20_Internet_20_Link">PDF Markup Language</text:a></text:span></text:p>
            </text:list-item>
          </text:list>
        </text:list-item>
        <text:list-item>
          <text:p text:style-name="Numbering_20_1_Content"> <text:span text:style-name="Strong_20_Emphasis">Szerkesztő</text:span></text:p>
          <text:list text:style-name="List_20_1">
            <text:list-item>
              <text:p text:style-name="List_20_1_Content"> <text:span text:style-name="Strong_20_Emphasis">Sablon</text:span> <text:line-break/>Ebben a mezőben szerkeszthető a sablon tartalma, a mező kitöltése kötelező. <text:line-break/><text:span text:style-name=""/>  Mivel egy saját fejlesztésű PML leírónyelvben (<text:span text:style-name="Strong_20_Emphasis"><text:a xlink:type="simple" xlink:href="https://www.doc.evir.hu/doku.php/evir:torzsadatok:pdf_markup_language_felhasznaloi_segedlet.pdf" text:style-name="Internet_20_link" text:visited-style-name="Visited_20_Internet_20_Link">PDF Markup Language</text:a></text:span>) készültek ezek a sablonok, ezért nem javasoljuk a felhasználó általi módosítást, de a lehetőséget megteremtettük rá.</text:p>
            </text:list-item>
          </text:list>
        </text:list-item>
        <text:list-item>
          <text:p text:style-name="Numbering_20_1_Content"> <text:span text:style-name="Strong_20_Emphasis">Mintasablon</text:span></text:p>
          <text:list text:style-name="List_20_1">
            <text:list-item>
              <text:p text:style-name="List_20_1_Content_Last"> <text:span text:style-name="Strong_20_Emphasis">Minta</text:span> <text:line-break/>A mintaként betöltött sablon nem szerkeszthető, segédletként csak olvasható a sablon kódja. <text:line-break/>A sablon szerkesztése közben a minta újra tölthető, lecserélhető.</text:p>
            </text:list-item>
          </text:list>
        </text:list-item>
      </text:list>
      <text:h text:style-name="Heading_20_3" text:outline-level="3"><text:bookmark-start text:name="__RefHeading___mentes_es_toerles_4"/><text:bookmark-start text:name="mentes_es_toerles"/>Mentés és törlés<text:bookmark-end text:name="__RefHeading___mentes_es_toerles_4"/><text:bookmark-end text:name="mentes_es_toerles"/></text:h>
      <text:p text:style-name="Text_20_body">Az alábbi <text:a xlink:type="simple" xlink:href="https://www.doc.evir.hu/doku.php/evir:alapok:funkcio_gombok" text:style-name="Internet_20_link" text:visited-style-name="Visited_20_Internet_20_Link">funkció gombok</text:a> a szerkesztő felület alján találhatók.</text:p>
      <text:list text:style-name="List_20_1" text:continue-numbering="false">
        <text:list-item>
          <text:p text:style-name="List_20_1_Content_First"> <text:span text:style-name=""><text:span text:style-name="Strong_20_Emphasis">| <text:span text:style-name="">  Felvesz  </text:span>|</text:span></text:span> gombra kattintva elmenti az adatbázisba a sablont, és kilép a szerkesztő felületről.</text:p>
        </text:list-item>
        <text:list-item>
          <text:p text:style-name="List_20_1_Content"> <text:span text:style-name="">  Mentés és folytatás </text:span> gombra kattintva menti a sablon módosításait és visszatér a szerkesztő felületre, így a munka megszakítás nélkül folytatható.</text:p>
        </text:list-item>
        <text:list-item>
          <text:p text:style-name="List_20_1_Content"> <text:span text:style-name=""><text:span text:style-name="Strong_20_Emphasis">| <text:span text:style-name="">  Eldob  </text:span>|</text:span></text:span> gombra kattintva mentés nélkül lép ki a szerkesztő felületről, a nem mentett módosítások elvesznek.</text:p>
        </text:list-item>
        <text:list-item>
          <text:p text:style-name="List_20_1_Content_Last"> <text:span text:style-name="">  Töröl </text:span> gombra kattintva törli a sablont az adatbázisból. <text:line-break/><text:span text:style-name=""/> A törlés csak akkor hajtható végre, ha a <text:span text:style-name="Strong_20_Emphasis">Sablon</text:span> mező üres: előbb a sablon teljes tartalmát ki kell törölni a mezőből, egyébként a program figyelmeztet, és nem törli a sablont. <text:line-break/> A bizonylatok, amelyek a törölt sablonnal készültek ugyanúgy kinyomtathatók, viszont új bizonylat készítésekor már nem lesz választható a bizonylatképek között.</text:p>
        </text:list-item>
      </text:list>
      <text:h text:style-name="Heading_20_3" text:outline-level="3"><text:bookmark-start text:name="__RefHeading___uezenetek_5"/><text:bookmark-start text:name="uezenetek"/>Üzenetek<text:bookmark-end text:name="__RefHeading___uezenetek_5"/><text:bookmark-end text:name="uezenetek"/></text:h>
      <text:list text:style-name="List_20_1" text:continue-numbering="false">
        <text:list-item>
          <text:p text:style-name="List_20_1_Content_First"> <text:span text:style-name="Emphasis">Ehhez a típushoz nincs sablon adat</text:span> <text:line-break/>A kiválasztott bizonylattípushoz nem tartozik betölthető gyári sablon, a sablont minta nélkül lehet megírni.</text:p>
        </text:list-item>
        <text:list-item>
          <text:p text:style-name="List_20_1_Content"> <text:span text:style-name="Emphasis">Ehhez a típushoz nincs példaadat</text:span> <text:line-break/>A kiválasztott bizonylattípushoz nincs példaadat, ezért az előnézet nem tölthető fel mintaadatokkal.</text:p>
        </text:list-item>
        <text:list-item>
          <text:p text:style-name="List_20_1_Content_Last"> <text:span text:style-name="Emphasis">A sablon mentése megtörtént.</text:span> <text:line-break/>A mentés sikeres volt.</text:p>
        </text:list-item>
      </text:list>
      <text:p text:style-name="Horizontal_20_Line"/>
      <text:h text:style-name="Heading_20_4" text:outline-level="4"><text:bookmark-start text:name="__RefHeading___pdf_sablon_lista_6"/><text:bookmark-start text:name="pdf_sablon_lista"/>PDF sablon lista<text:bookmark-end text:name="__RefHeading___pdf_sablon_lista_6"/><text:bookmark-end text:name="pdf_sablon_lista"/></text:h>
      <text:p text:style-name="Text_20_body">A <text:span text:style-name="Strong_20_Emphasis"><text:a xlink:type="simple" xlink:href="https://www.doc.evir.hu/doku.php/evir:torzsadatok:torzsadat_kezeles" text:style-name="Internet_20_link" text:visited-style-name="Visited_20_Internet_20_Link">Törzsadatok</text:a></text:span> → <text:span text:style-name="Strong_20_Emphasis">PDF sablon</text:span> → <text:span text:style-name="Strong_20_Emphasis">PDF sablon lista</text:span> menüpont alatt található a rögzített PDF sablonok <text:a xlink:type="simple" xlink:href="https://www.doc.evir.hu/doku.php/evir:alapok:listak" text:style-name="Internet_20_link" text:visited-style-name="Visited_20_Internet_20_Link">listája</text:a> a megnevezésükkel és a bizonylattípusukkal. A lista a sablon kódjának az első néhány sorát is megjeleníti, a hosszabb sablonok tartalma le van vágva. A lista egy sorára kattintva nyílik meg a sablon a szerkesztő felületen.</text:p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torzsadatok:torzsadat_kezeles" text:style-name="Internet_20_link" text:visited-style-name="Visited_20_Internet_20_Link">Törzsadatok</text:a></text:p>
        </text:list-item>
        <text:list-item>
          <text:p text:style-name="List_20_1_Content"> <text:a xlink:type="simple" xlink:href="https://www.doc.evir.hu/doku.php/evir:fogalmak:nyomtatas" text:style-name="Internet_20_link" text:visited-style-name="Visited_20_Internet_20_Link">Nyomtatás</text:a></text:p>
        </text:list-item>
        <text:list-item>
          <text:p text:style-name="List_20_1_Content"> <text:a xlink:type="simple" xlink:href="https://www.doc.evir.hu/doku.php/evir:torzsadatok:bizonylat:torzs_bizonylat_lablec" text:style-name="Internet_20_link" text:visited-style-name="Visited_20_Internet_20_Link">Bizonylat lábléc</text:a></text:p>
        </text:list-item>
        <text:list-item>
          <text:p text:style-name="List_20_1_Content"> <text:a xlink:type="simple" xlink:href="https://www.doc.evir.hu/doku.php/evir:alapok:listak" text:style-name="Internet_20_link" text:visited-style-name="Visited_20_Internet_20_Link">Listák</text:a></text:p>
        </text:list-item>
        <text:list-item>
          <text:p text:style-name="List_20_1_Content_Last"> <text:a xlink:type="simple" xlink:href="https://www.doc.evir.hu/doku.php/evir:alapok:funkcio_gombok" text:style-name="Internet_20_link" text:visited-style-name="Visited_20_Internet_20_Link">Funkció gomb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7::58:58</meta:creation-date>
    <dc:creator>Generated</dc:creator>
    <dc:date>2026-08-28T07::58:58</dc:date>
    <dc:language>en-US</dc:language>
    <meta:editing-cycles>1</meta:editing-cycles>
    <meta:editing-duration>PT0S</meta:editing-duration>
    <dc:title>evir:torzsadatok:pdf_sablon:torzs_pdf</dc:title>
  </office:meta>
</office:document-meta>
</file>