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202c4fec91566cde05fd1c12ab161f.png"/>
  <manifest:file-entry manifest:media-type="image/png" manifest:full-path="Pictures/af9e8c856ef85d513f4cd6020715391b.png"/>
  <manifest:file-entry manifest:media-type="image/png" manifest:full-path="Pictures/67ba0cb11d5f3987701e89b922fbbb85.png"/>
  <manifest:file-entry manifest:media-type="image/png" manifest:full-path="Pictures/587a06d9b4920f0f054e0873069567d4.png"/>
  <manifest:file-entry manifest:media-type="image/png" manifest:full-path="Pictures/3f3b4377f802f3c01d94e0a440e0cf0a.png"/>
  <manifest:file-entry manifest:media-type="image/png" manifest:full-path="Pictures/475fe3bcb4e9b616200769683f8e6aa1.png"/>
  <manifest:file-entry manifest:media-type="image/png" manifest:full-path="Pictures/3bbe5f63ad30fd48f881f123d10d31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df_sablon:pdf_szamlakepek"/><text:bookmark-start text:name="__RefHeading___elerheto_szamlakepek_1"/><text:bookmark-start text:name="elerheto_szamlakepek"/>Elérhető számlaképek<text:bookmark-end text:name="__RefHeading___elerheto_szamlakepek_1"/><text:bookmark-end text:name="elerheto_szamlakepek"/></text:h>
      <text:p text:style-name="Text_20_body"><text:a xlink:type="simple" xlink:href="https://www.doc.evir.hu/doku.php/evir:torzsadatok:pdf_sablon:torzs_pdf" text:style-name="Internet_20_link" text:visited-style-name="Visited_20_Internet_20_Link">PDF sablon</text:a>, számla sablon készítésekor az <text:span text:style-name="Source_20_Text">Elérhető sablonok</text:span> mezőben az alább felsorolt minta sablonok választhatóak.</text:p>
      <text:p text:style-name="Text_20_body"> Ugyanezek a mintasablonok elérhetőek szállítólevél és raktári bevételezés sablon készítéséhez is.</text:p>
      <text:p text:style-name="Text_20_body"><text:span text:style-name="Emphasis">Például: <text:a xlink:type="simple" xlink:href="https://www.doc.evir.hu/doku.php/evir:torzsadatok:pdf_sablon:pdf_bizonylatsablon_tartalma" text:style-name="Internet_20_link" text:visited-style-name="Visited_20_Internet_20_Link">bizonylat alap sablon, egyedi számlakép készítése</text:a></text:span></text:p>
      <text:p text:style-name="Horizontal_20_Line"/>
      <text:h text:style-name="Heading_20_3" text:outline-level="3"><text:bookmark-start text:name="__RefHeading___classic_alapjan_egyedi_2"/><text:bookmark-start text:name="classic_alapjan_egyedi"/>Classic alapján egyedi<text:bookmark-end text:name="__RefHeading___classic_alapjan_egyedi_2"/><text:bookmark-end text:name="classic_alapjan_egyedi"/></text:h>
      <text:p text:style-name="Horizontal_20_Line"/>
      <text:p text:style-name="Text_20_body"><draw:frame draw:style-name="mediacenter" draw:name="0" text:anchor-type="paragraph" draw:z-index="0" svg:width="18.520833333333cm" style:rel-width="100%" svg:height="26.156615497076cm" style:rel-height="scale"><draw:image xlink:href="Pictures/bb202c4fec91566cde05fd1c12ab161f.png" xlink:type="simple" xlink:show="embed" xlink:actuate="onLoad"/></draw:frame></text:p>
      <text:h text:style-name="Heading_20_3" text:outline-level="3"><text:bookmark-start text:name="__RefHeading___fekete-feher_tradicionalis_3"/><text:bookmark-start text:name="fekete-feher_tradicionalis"/>Fekete-fehér tradicionális<text:bookmark-end text:name="__RefHeading___fekete-feher_tradicionalis_3"/><text:bookmark-end text:name="fekete-feher_tradicionalis"/></text:h>
      <text:p text:style-name="Horizontal_20_Line"/>
      <text:p text:style-name="Text_20_body"><draw:frame draw:style-name="mediacenter" draw:name="1" text:anchor-type="paragraph" draw:z-index="1" svg:width="18.520833333333cm" style:rel-width="100%" svg:height="26.110197368421cm" style:rel-height="scale"><draw:image xlink:href="Pictures/af9e8c856ef85d513f4cd6020715391b.png" xlink:type="simple" xlink:show="embed" xlink:actuate="onLoad"/></draw:frame></text:p>
      <text:h text:style-name="Heading_20_3" text:outline-level="3"><text:bookmark-start text:name="__RefHeading___fekete-feher_egyszeru_4"/><text:bookmark-start text:name="fekete-feher_egyszeru"/>Fekete-fehér egyszerű<text:bookmark-end text:name="__RefHeading___fekete-feher_egyszeru_4"/><text:bookmark-end text:name="fekete-feher_egyszeru"/></text:h>
      <text:p text:style-name="Horizontal_20_Line"/>
      <text:p text:style-name="Text_20_body"><draw:frame draw:style-name="mediacenter" draw:name="2" text:anchor-type="paragraph" draw:z-index="2" svg:width="18.520833333333cm" style:rel-width="100%" svg:height="26.123878806842cm" style:rel-height="scale"><draw:image xlink:href="Pictures/67ba0cb11d5f3987701e89b922fbbb85.png" xlink:type="simple" xlink:show="embed" xlink:actuate="onLoad"/></draw:frame></text:p>
      <text:h text:style-name="Heading_20_3" text:outline-level="3"><text:bookmark-start text:name="__RefHeading___szines_cimsorok_5"/><text:bookmark-start text:name="szines_cimsorok"/>Színes címsorok<text:bookmark-end text:name="__RefHeading___szines_cimsorok_5"/><text:bookmark-end text:name="szines_cimsorok"/></text:h>
      <text:p text:style-name="Horizontal_20_Line"/>
      <text:p text:style-name="Text_20_body"><draw:frame draw:style-name="mediacenter" draw:name="3" text:anchor-type="paragraph" draw:z-index="3" svg:width="18.520833333333cm" style:rel-width="100%" svg:height="26.123878806842cm" style:rel-height="scale"><draw:image xlink:href="Pictures/587a06d9b4920f0f054e0873069567d4.png" xlink:type="simple" xlink:show="embed" xlink:actuate="onLoad"/></draw:frame></text:p>
      <text:h text:style-name="Heading_20_3" text:outline-level="3"><text:bookmark-start text:name="__RefHeading___szines_minimal_6"/><text:bookmark-start text:name="szines_minimal"/>Színes minimál<text:bookmark-end text:name="__RefHeading___szines_minimal_6"/><text:bookmark-end text:name="szines_minimal"/></text:h>
      <text:p text:style-name="Horizontal_20_Line"/>
      <text:p text:style-name="Text_20_body"><draw:frame draw:style-name="mediacenter" draw:name="4" text:anchor-type="paragraph" draw:z-index="4" svg:width="18.520833333333cm" style:rel-width="100%" svg:height="26.156615497076cm" style:rel-height="scale"><draw:image xlink:href="Pictures/3f3b4377f802f3c01d94e0a440e0cf0a.png" xlink:type="simple" xlink:show="embed" xlink:actuate="onLoad"/></draw:frame></text:p>
      <text:h text:style-name="Heading_20_3" text:outline-level="3"><text:bookmark-start text:name="__RefHeading___keretes_7"/><text:bookmark-start text:name="keretes"/>Keretes<text:bookmark-end text:name="__RefHeading___keretes_7"/><text:bookmark-end text:name="keretes"/></text:h>
      <text:p text:style-name="Horizontal_20_Line"/>
      <text:p text:style-name="Text_20_body"><draw:frame draw:style-name="mediacenter" draw:name="5" text:anchor-type="paragraph" draw:z-index="5" svg:width="18.520833333333cm" style:rel-width="100%" svg:height="26.156615497076cm" style:rel-height="scale"><draw:image xlink:href="Pictures/475fe3bcb4e9b616200769683f8e6aa1.png" xlink:type="simple" xlink:show="embed" xlink:actuate="onLoad"/></draw:frame></text:p>
      <text:h text:style-name="Heading_20_3" text:outline-level="3"><text:bookmark-start text:name="__RefHeading___kiemelt_vegoesszeg_8"/><text:bookmark-start text:name="kiemelt_vegoesszeg"/>Kiemelt végösszeg<text:bookmark-end text:name="__RefHeading___kiemelt_vegoesszeg_8"/><text:bookmark-end text:name="kiemelt_vegoesszeg"/></text:h>
      <text:p text:style-name="Horizontal_20_Line"/>
      <text:p text:style-name="Text_20_body"><draw:frame draw:style-name="mediacenter" draw:name="6" text:anchor-type="paragraph" draw:z-index="6" svg:width="18.520833333333cm" style:rel-width="100%" svg:height="26.156615497076cm" style:rel-height="scale"><draw:image xlink:href="Pictures/3bbe5f63ad30fd48f881f123d10d316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55:22</meta:creation-date>
    <dc:creator>Generated</dc:creator>
    <dc:date>2026-08-28T08::55:22</dc:date>
    <dc:language>en-US</dc:language>
    <meta:editing-cycles>1</meta:editing-cycles>
    <meta:editing-duration>PT0S</meta:editing-duration>
    <dc:title>evir:torzsadatok:pdf_sablon:pdf_szamlakepek</dc:title>
  </office:meta>
</office:document-meta>
</file>