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fd80dd7d7b993a94b9ecb2f81086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artner:tomeges_muveletek"/><text:bookmark-start text:name="__RefHeading___partner_export_import_1"/><text:bookmark-start text:name="partner_export_import"/>Partner export/import<text:bookmark-end text:name="__RefHeading___partner_export_import_1"/><text:bookmark-end text:name="partner_export_import"/></text:h>
      <text:p text:style-name="Text_20_body"><draw:frame draw:style-name="mediaright" draw:name="0" text:anchor-type="paragraph" draw:z-index="0" svg:width="18.520833333333cm" style:rel-width="100%" svg:height="10.347627826942cm" style:rel-height="scale"><draw:image xlink:href="Pictures/65fd80dd7d7b993a94b9ecb2f81086cf.png" xlink:type="simple" xlink:show="embed" xlink:actuate="onLoad"/></draw:frame></text:p>
      <text:p text:style-name="Text_20_body"><text:span text:style-name="Source_20_Text"><text:span text:style-name="Strong_20_Emphasis"><text:a xlink:type="simple" xlink:href="https://www.doc.evir.hu/doku.php/evir:torzsadatok:torzsadat_kezeles" text:style-name="Internet_20_link" text:visited-style-name="Visited_20_Internet_20_Link">Törzsadatok</text:a> → <text:a xlink:type="simple" xlink:href="https://www.doc.evir.hu/doku.php/evir:torzsadatok:partner:torzs_partner" text:style-name="Internet_20_link" text:visited-style-name="Visited_20_Internet_20_Link">Partner</text:a> → Tömeges műveletek</text:span></text:span> menüpont alatt van lehetőség a partnerekkel tömeges műveletek végrehajtására, mely hasznos lehet:</text:p>
      <text:list text:style-name="List_20_1" text:continue-numbering="false">
        <text:list-item>
          <text:p text:style-name="List_20_1_Content_First"> eVIR rendszerek közötti <text:a xlink:type="simple" xlink:href="https://www.doc.evir.hu/doku.php/evir:partnerek:partner_nyilvantartas" text:style-name="Internet_20_link" text:visited-style-name="Visited_20_Internet_20_Link">partnertörzs</text:a> átvitelre, </text:p>
        </text:list-item>
        <text:list-item>
          <text:p text:style-name="List_20_1_Content"> partnerek adatainak tömeges módosítására, de akár egy </text:p>
        </text:list-item>
        <text:list-item>
          <text:p text:style-name="List_20_1_Content_Last"> frissen telepített eVIR rendszer partnerekkel való feltöltésére is.</text:p>
        </text:list-item>
      </text:list>
      <text:p text:style-name="Text_20_body"> <text:span text:style-name="Strong_20_Emphasis"><text:a xlink:type="simple" xlink:href="https://www.doc.evir.hu/doku.php/evir:tomeges_muveletek:csv_xlsx_export_import" text:style-name="Internet_20_link" text:visited-style-name="Visited_20_Internet_20_Link">Összefoglaló az export / importról</text:a></text:span></text:p>
      <text:list text:style-name="List_20_1" text:continue-numbering="false">
        <text:list-item>
          <text:p text:style-name="LastListParagraph_List_20_1_Content_First"> <text:span text:style-name="Strong_20_Emphasis">Partner export</text:span> <text:line-break/>A partnerlista importálásra alkalmas <text:span text:style-name="Strong_20_Emphasis"><text:a xlink:type="simple" xlink:href="https://www.doc.evir.hu/doku.php/evir:tomeges_muveletek:csv_xlsx_json_export" text:style-name="Internet_20_link" text:visited-style-name="Visited_20_Internet_20_Link">exportálását</text:a></text:span> a <text:span text:style-name="Source_20_Text">Törzsadatok → Partner → Tömeges műveletek → Partner export</text:span> menüpont alatt tehetjük me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ontatlan HU címek export</text:span>  <text:line-break/>A NAV által elvárt a partnerek cím adatinak részletes tagolása.  <text:a xlink:type="simple" xlink:href="https://www.doc.evir.hu/doku.php/evir:nav:nav_xml" text:style-name="Internet_20_link" text:visited-style-name="Visited_20_Internet_20_Link">Adóhatósági ellenőrzési adatszolgáltatás</text:a>. <text:line-break/>A  funkcióval a rendszer azokat a címeket <text:a xlink:type="simple" xlink:href="https://www.doc.evir.hu/doku.php/evir:tomeges_muveletek:csv_xlsx_json_export" text:style-name="Internet_20_link" text:visited-style-name="Visited_20_Internet_20_Link">exportálja</text:a>, amelyeknél még nincs bontva a cím. <text:line-break/>Táblázatkezelőben történt kézi átalakítás után a <text:span text:style-name="Strong_20_Emphasis">Törzsadatok → Partnerek → Tömeges műveletek → Partner import</text:span> menüpontban van lehetőség a visszatöltésre, <text:a xlink:type="simple" xlink:href="https://www.doc.evir.hu/doku.php/evir:tomeges_muveletek:csv_xlsx_import" text:style-name="Internet_20_link" text:visited-style-name="Visited_20_Internet_20_Link">importálásra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torzsadatok:partner:partner_import" text:style-name="Internet_20_link" text:visited-style-name="Visited_20_Internet_20_Link">Partner import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torzsadatok:partner:partner_tipus_csere" text:style-name="Internet_20_link" text:visited-style-name="Visited_20_Internet_20_Link">Partner típus cserével</text:a></text:span> <text:line-break/>A  rendszerbe régebben felvitt partner adatok esetében adott a lehetőség a partnerek típusának tömeges módosítására.</text:p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astListParagraph_List_20_1_Content_First"> <text:a xlink:type="simple" xlink:href="https://www.doc.evir.hu/doku.php/evir:partnerek:partner_nyilvantartas" text:style-name="Internet_20_link" text:visited-style-name="Visited_20_Internet_20_Link">Partnernyilvántar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0:37</meta:creation-date>
    <dc:creator>Generated</dc:creator>
    <dc:date>2026-08-10T06::50:37</dc:date>
    <dc:language>en-US</dc:language>
    <meta:editing-cycles>1</meta:editing-cycles>
    <meta:editing-duration>PT0S</meta:editing-duration>
    <dc:title>evir:torzsadatok:partner:tomeges_muveletek</dc:title>
  </office:meta>
</office:document-meta>
</file>