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85a10adf2ff65118b8e0945db5daf9.png"/>
  <manifest:file-entry manifest:media-type="image/png" manifest:full-path="Pictures/21d45a7b43dba26f1ecf88293194ae37.png"/>
  <manifest:file-entry manifest:media-type="image/png" manifest:full-path="Pictures/d56bcaa108a3168408ab772368753ee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artner:cim_bontas_lista"/><text:bookmark-start text:name="__RefHeading___partner_cim_bontas_lista_1"/><text:bookmark-start text:name="partner_cim_bontas_lista"/>Partner cím bontás lista<text:bookmark-end text:name="__RefHeading___partner_cim_bontas_lista_1"/><text:bookmark-end text:name="partner_cim_bontas_lista"/></text:h>
      <text:p text:style-name="Text_20_body">A partner címek részletes tagolásának automatizálását segíti elő a <text:span text:style-name="Source_20_Text">Törzsadatok → Partner → Cím bontás lista</text:span>. <text:line-break/></text:p>
      <text:list text:style-name="List_20_1" text:continue-numbering="false">
        <text:list-item>
          <text:p text:style-name="LastListParagraph_List_20_1_Content_First"> <text:span text:style-name="Strong_20_Emphasis"><text:span text:style-name="Source_20_Text">Javítandó címek</text:span></text:span>: a lista tartalmazza az összes olyan rendszerbe rögzített partnert, amelyek címe bontatlan formátumú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ehet a konverzió</text:span></text:span>: a cím javítás végrehajtásának megerősítés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<text:a xlink:type="simple" xlink:href="https://www.doc.evir.hu/doku.php/evir:alapok:funkcio_gombok" text:style-name="Internet_20_link" text:visited-style-name="Visited_20_Internet_20_Link">Funkció gombok</text:a></text:span></text:span></text:p>
        </text:list-item>
      </text:list>
      <text:p text:style-name="Text_20_body"><draw:frame draw:style-name="mediaright" draw:name="0" text:anchor-type="paragraph" draw:z-index="0" svg:width="45.587708333333cm" style:rel-width="100%" svg:height="13.361458333333cm" style:rel-height="scale"><draw:image xlink:href="Pictures/c185a10adf2ff65118b8e0945db5daf9.png" xlink:type="simple" xlink:show="embed" xlink:actuate="onLoad"/></draw:frame></text:p>
      <text:h text:style-name="Heading_20_4" text:outline-level="4"><text:bookmark-start text:name="__RefHeading___bontatlan_cim_pelda_2"/><text:bookmark-start text:name="bontatlan_cim_pelda"/>Bontatlan cím példa<text:bookmark-end text:name="__RefHeading___bontatlan_cim_pelda_2"/><text:bookmark-end text:name="bontatlan_cim_pelda"/></text:h>
      <text:p text:style-name="Text_20_body"><draw:frame draw:style-name="mediacenter" draw:name="1" text:anchor-type="paragraph" draw:z-index="1" svg:width="33.575625cm" style:rel-width="100%" svg:height="2.5664583333333cm" style:rel-height="scale"><draw:image xlink:href="Pictures/21d45a7b43dba26f1ecf88293194ae37.png" xlink:type="simple" xlink:show="embed" xlink:actuate="onLoad"/></draw:frame></text:p>
      <text:h text:style-name="Heading_20_4" text:outline-level="4"><text:bookmark-start text:name="__RefHeading___bontott_cim_pelda_3"/><text:bookmark-start text:name="bontott_cim_pelda"/>Bontott cím példa<text:bookmark-end text:name="__RefHeading___bontott_cim_pelda_3"/><text:bookmark-end text:name="bontott_cim_pelda"/></text:h>
      <text:p text:style-name="Text_20_body"><draw:frame draw:style-name="mediacenter" draw:name="2" text:anchor-type="paragraph" draw:z-index="2" svg:width="28.998333333333cm" style:rel-width="100%" svg:height="2.460625cm" style:rel-height="scale"><draw:image xlink:href="Pictures/d56bcaa108a3168408ab772368753eef.png" xlink:type="simple" xlink:show="embed" xlink:actuate="onLoad"/></draw:frame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nav:nav_xml" text:style-name="Internet_20_link" text:visited-style-name="Visited_20_Internet_20_Link">Adóhatósági ellenőrzési adatszolgáltatás</text:a></text:p>
        </text:list-item>
        <text:list-item>
          <text:p text:style-name="List_20_1_Content"> <text:a xlink:type="simple" xlink:href="https://www.doc.evir.hu/doku.php/evir:partnerek:partner_nyilvantartas" text:style-name="Internet_20_link" text:visited-style-name="Visited_20_Internet_20_Link">Partnernyilvántartás</text:a></text:p>
        </text:list-item>
        <text:list-item>
          <text:p text:style-name="List_20_1_Content_Last"> <text:a xlink:type="simple" xlink:href="https://www.doc.evir.hu/doku.php/spec:partner_cimek" text:style-name="Internet_20_link" text:visited-style-name="Visited_20_Internet_20_Link">Partner cím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2:51</meta:creation-date>
    <dc:creator>Generated</dc:creator>
    <dc:date>2026-08-10T06::52:51</dc:date>
    <dc:language>en-US</dc:language>
    <meta:editing-cycles>1</meta:editing-cycles>
    <meta:editing-duration>PT0S</meta:editing-duration>
    <dc:title>evir:torzsadatok:partner:cim_bontas_lista</dc:title>
  </office:meta>
</office:document-meta>
</file>