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0d2fbc9ea186e42a8bd2cc2759b9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mohu:email_sablon"/><text:bookmark-start text:name="__RefHeading___email_sablon_szerkesztese_1"/><text:bookmark-start text:name="email_sablon_szerkesztese"/>Email sablon szerkesztése<text:bookmark-end text:name="__RefHeading___email_sablon_szerkesztese_1"/><text:bookmark-end text:name="email_sablon_szerkesztese"/></text:h>
      <text:p text:style-name="Text_20_body">Az email sablonok a <text:a xlink:type="simple" xlink:href="https://www.doc.evir.hu/doku.php/evir:mohu:mohu_hasznalat" text:style-name="Internet_20_link" text:visited-style-name="Visited_20_Internet_20_Link">Mohu modul</text:a> túra és járat értesítéseinek küldéséhez szükséges levélsablonok tárolására és kezelésére szolgálnak.</text:p>
      <text:p text:style-name="Text_20_body"><draw:frame draw:style-name="mediaright" draw:name="0" text:anchor-type="paragraph" draw:z-index="0" svg:width="18.520833333333cm" style:rel-width="100%" svg:height="24.486928104575cm" style:rel-height="scale"><draw:image xlink:href="Pictures/600d2fbc9ea186e42a8bd2cc2759b996.png" xlink:type="simple" xlink:show="embed" xlink:actuate="onLoad"/></draw:frame></text:p>
      <text:p text:style-name="Text_20_body">A rögzített email sablonok a <text:span text:style-name="Strong_20_Emphasis">Törzsadatok → Mohu → Email sablon</text:span> menüpontra kattintva érhetők el és kiválasztva módosíthatóak! <text:line-break/>
 <text:a xlink:type="simple" xlink:href="https://www.doc.evir.hu/doku.php/evir:alapok:listak" text:style-name="Internet_20_link" text:visited-style-name="Visited_20_Internet_20_Link">A listák működése</text:a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Mohu</text:span>,</text:p>
        </text:list-item>
        <text:list-item>
          <text:p text:style-name="Numbering_20_1_Content"> <text:span text:style-name="Strong_20_Emphasis">Email sablon</text:span> menüpontban lehet létrehozni az email sablont.</text:p>
        </text:list-item>
        <text:list-item>
          <text:p text:style-name="Numbering_20_1_Content"> <text:span text:style-name="Strong_20_Emphasis">Paraméterek</text:span> területen lehet elvégezni az email értesítő levéllel kapcsolatos beállításokat, megadni a sablon adatait: <text:line-break/></text:p>
          <text:list text:style-name="Numbering_20_1">
            <text:list-item>
              <text:p text:style-name="Numbering_20_1_Content"> <text:span text:style-name="Strong_20_Emphasis">Típus</text:span> <text:line-break/>A sablon típusa: <text:span text:style-name="Strong_20_Emphasis">Túra</text:span> vagy <text:span text:style-name="Strong_20_Emphasis">Járat</text:span>.</text:p>
            </text:list-item>
            <text:list-item>
              <text:p text:style-name="Numbering_20_1_Content"> <text:span text:style-name="Strong_20_Emphasis">Tárgy</text:span> <text:line-break/>Az értesítő levél tárgy mezője.</text:p>
            </text:list-item>
            <text:list-item>
              <text:p text:style-name="Numbering_20_1_Content"> <text:span text:style-name="Strong_20_Emphasis">Feladó email címe</text:span> <text:line-break/>A kiküldött levelek feladója.</text:p>
            </text:list-item>
            <text:list-item>
              <text:p text:style-name="Numbering_20_1_Content"> <text:span text:style-name="Strong_20_Emphasis">Titkos másolat címzettje</text:span> <text:line-break/>A levelek erre az email címre is elküldésre kerülnek titkos másolatként (Bcc).</text:p>
            </text:list-item>
          </text:list>
        </text:list-item>
        <text:list-item>
          <text:p text:style-name="Numbering_20_1_Content"> Az <text:span text:style-name="Strong_20_Emphasis">Email sablon minta</text:span> területen megjelenik a már rögzített sablonokat tartalmazó legördülő mező. <text:line-break/>Ez a terület alapértelmezetten rejtett - hogy ne zavarjon az éles sablon szerkesztésekor az <text:span text:style-name="Source_20_Text">Email sablon</text:span> területen végzett munkavégzésben - de a címsorra kattintva felfedhető a tartalma.</text:p>
        </text:list-item>
        <text:list-item>
          <text:p text:style-name="Numbering_20_1_Content"> <text:span text:style-name="Strong_20_Emphasis"><text:a xlink:type="simple" xlink:href="https://www.doc.evir.hu/doku.php/evir:torzsadatok:penzugyi:email_sablon_tartalom" text:style-name="Internet_20_link" text:visited-style-name="Visited_20_Internet_20_Link">Email sablon tartalom szerkesztése</text:a></text:span>  <text:line-break/> ( A program több menüpontja alatt is ugyanolyan módon történik ezért saját oldalt kapott a dokumentációban!)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</text:a>ra kattintva elmenti a sablont az adatbázisba. <text:line-break/>A mentett sablonok az <text:span text:style-name="Strong_20_Emphasis">Email sablon listában</text:span> találhatók. <text:line-break/><text:span text:style-name=""><text:span text:style-name="Strong_20_Emphasis">| <text:span text:style-name="">Törlés</text:span> |</text:span></text:span> '<text:a xlink:type="simple" xlink:href="https://www.doc.evir.hu/doku.php/evir:alapok:funkcio_gombok" text:style-name="Internet_20_link" text:visited-style-name="Visited_20_Internet_20_Link">gomb</text:a>'ra kattintva a még fel nem használt sablon törölhető.</text:p>
        </text:list-item>
      </text:list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torzsadatok:penzugyi:email_sablon_tartalom" text:style-name="Internet_20_link" text:visited-style-name="Visited_20_Internet_20_Link">Email sablon tartalom szerkesztése</text:a></text:p>
        </text:list-item>
        <text:list-item>
          <text:p text:style-name="List_20_1_Content_Last"> <text:a xlink:type="simple" xlink:href="https://www.doc.evir.hu/doku.php/evir-faq:email_beallitas" text:style-name="Internet_20_link" text:visited-style-name="Visited_20_Internet_20_Link">Email sender beállí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5::10:27</meta:creation-date>
    <dc:creator>Generated</dc:creator>
    <dc:date>2026-08-10T15::10:27</dc:date>
    <dc:language>en-US</dc:language>
    <meta:editing-cycles>1</meta:editing-cycles>
    <meta:editing-duration>PT0S</meta:editing-duration>
    <dc:title>evir:torzsadatok:mohu:email_sablon</dc:title>
  </office:meta>
</office:document-meta>
</file>