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aa1f160ce5d2f918bd7892e4c49a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termekek"/><text:bookmark-start text:name="__RefHeading___termekek_1"/><text:bookmark-start text:name="termekek"/>Termékek<text:bookmark-end text:name="__RefHeading___termekek_1"/><text:bookmark-end text:name="termekek"/></text:h>
      <text:p text:style-name="Text_20_body"><draw:frame draw:style-name="mediaright" draw:name="0" text:anchor-type="paragraph" draw:z-index="0" svg:width="18.520833333333cm" style:rel-width="100%" svg:height="40.995552434457cm" style:rel-height="scale"><draw:image xlink:href="Pictures/06aa1f160ce5d2f918bd7892e4c49a01.png" xlink:type="simple" xlink:show="embed" xlink:actuate="onLoad"/></draw:frame></text:p>
      <text:p text:style-name="Text_20_body">Új terméket rögzíteni a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_Last"> <text:span text:style-name="Strong_20_Emphasis">Új termék</text:span> menüpontban lehet, ahol a feltelepített moduloktól függően a következő adatokat kell megadni: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fogalmak:cikkszam" text:style-name="Internet_20_link" text:visited-style-name="Visited_20_Internet_20_Link">Cikkszám</text:a></text:span>: A termék egyedi cikkszáma.</text:p>
          <text:list text:style-name="List_20_1">
            <text:list-item>
              <text:p text:style-name="List_20_1_Content"> <text:span text:style-name="Strong_20_Emphasis">Következő cikkszám</text:span>: a következő szabad cikkszám automatikus generálása a <text:a xlink:type="simple" xlink:href="https://www.doc.evir.hu/doku.php/evir:rendszer:beallitasok:cikktorzs" text:style-name="Internet_20_link" text:visited-style-name="Visited_20_Internet_20_Link">rendszerbeállításokban beállítható</text:a> funkció.</text:p>
            </text:list-item>
            <text:list-item>
              <text:p text:style-name="List_20_1_Content_Last"> <text:span text:style-name="Strong_20_Emphasis"><text:a xlink:type="simple" xlink:href="https://www.doc.evir.hu/doku.php/evir:webshop:webshop_cikk_tulajdonsagok" text:style-name="Internet_20_link" text:visited-style-name="Visited_20_Internet_20_Link">Tulajdonságok</text:a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Gyártó kódja</text:span>: a termék gyártója szerinti kód/cikkszám. <text:line-break/><text:a xlink:type="simple" xlink:href="https://www.doc.evir.hu/doku.php/evir:arjegyzek:arjegyzek" text:style-name="Internet_20_link" text:visited-style-name="Visited_20_Internet_20_Link">Árlista</text:a> frissítéskor, ha gyártói árlista alapján frissítünk, vagy <text:line-break/><text:a xlink:type="simple" xlink:href="https://www.doc.evir.hu/doku.php/evir:rendeles:szallitoi:szallitoi_rendeles" text:style-name="Internet_20_link" text:visited-style-name="Visited_20_Internet_20_Link">szállítói rendelés készítése</text:a>kor van szerepe, ha van rögzített gyártói cikkszám a termékhez és a <text:a xlink:type="simple" xlink:href="https://www.doc.evir.hu/doku.php/evir:rendszer:beallitasok:rendeles" text:style-name="Internet_20_link" text:visited-style-name="Visited_20_Internet_20_Link">rendszerbeállítások</text:a>ban be van kapcsolva a <text:span text:style-name="Source_20_Text">Berendelés tétel megjegyzésre gyártó kódja feltüntetése</text:span>, akkor a PDF bizonylaton kerül feltüntetésre a gyártó cikkszáma, a tételek hozzáadása a saját cikkszám alapján történik. <text:line-break/> A rendszerben egy beszállító <text:span text:style-name="Source_20_Text">Gyártó kódja</text:span> eltárolása lehetséges!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nevezés</text:span>: a termék megnevezése, ami a bizonylatokra kerü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egennyelvi megnevezés 1/2/3</text:span>: A cikk bizonylatokra kerülő idegennyelvi elnevezése. <text:line-break/> A <text:a xlink:type="simple" xlink:href="https://www.doc.evir.hu/doku.php/evir:rendszer:beallitasok:beallitasok" text:style-name="Internet_20_link" text:visited-style-name="Visited_20_Internet_20_Link">rendszerbeállítások</text:a> menüpont <text:span text:style-name="Emphasis"><text:a xlink:type="simple" xlink:href="https://www.doc.evir.hu/doku.php/evir:rendszer:beallitasok:cikktorzs" text:style-name="Internet_20_link" text:visited-style-name="Visited_20_Internet_20_Link">Cikktörzs</text:a></text:span> terület <text:span text:style-name="Emphasis">Idegennyelvi megnevezések száma</text:span> mezőben beállított számú idegennyelvi megnevezés rögzíthető egy cikkhe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SH jel</text:span>: a termék KSH szerinti besorolása (Pl. SZJ 11.11, VTSZ: 11.11, TESZOR: 11.11, TEÁOR: 11.11, stb.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özvetített szolgáltatás</text:span>: Tovább számlázott tétel esetén használt működés. Termékek esetén, ahol a raktári mennyiséget is nyomon kell követni. <text:line-break/>Például: kiterjeszett garancia termékek esetén, postai csomagküldés mint szolgáltatá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FA %</text:span>: a termék ÁFA besorolása. A pénzügyi törzsadatokban rögzített <text:a xlink:type="simple" xlink:href="https://www.doc.evir.hu/doku.php/evir:torzsadatok:penzugyi:afakulcsok" text:style-name="Internet_20_link" text:visited-style-name="Visited_20_Internet_20_Link">ÁFA kulcsok</text:a> közül lehet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ordított ÁFÁ-s lehet</text:span>: Ha be van kapcsolva, a termék fordított áfás tételként is számlázhat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mennyisegi_egysegek" text:style-name="Internet_20_link" text:visited-style-name="Visited_20_Internet_20_Link">Mennyiségi egység</text:a></text:span>: a termék mennyiségi egysége, ami a bizonylatokon kerül feltüntetés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egennyelvi mennyiségi egység</text:span> Kiválasztható a <text:a xlink:type="simple" xlink:href="https://www.doc.evir.hu/doku.php/evir:torzsadatok:cikktorzs:mennyisegi_egysegek" text:style-name="Internet_20_link" text:visited-style-name="Visited_20_Internet_20_Link">mennyiségi egység</text:a>ek közül. <text:line-break/> A <text:a xlink:type="simple" xlink:href="https://www.doc.evir.hu/doku.php/evir:rendszer:beallitasok:beallitasok" text:style-name="Internet_20_link" text:visited-style-name="Visited_20_Internet_20_Link">rendszerbeállítások</text:a> menüpont <text:span text:style-name="Emphasis"><text:a xlink:type="simple" xlink:href="https://www.doc.evir.hu/doku.php/evir:rendszer:beallitasok:cikktorzs" text:style-name="Internet_20_link" text:visited-style-name="Visited_20_Internet_20_Link">Cikktörzs</text:a></text:span> terület <text:span text:style-name="Emphasis">Idegennyelvi megnevezések száma</text:span> mezőben kiválsztott darabszámú mennyiségi egység kiválasztása szüksé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gkisebb mennyiség</text:span>: a legkisebb kezelendő mennyiség. <text:line-break/>Normál darabárú esetén az értéke tipikusan 1. <text:line-break/>Ha olyan termékről van szó, amit kisebb egységekben is lehet értékesíteni, akkor pl. 0.1 ). Pl. ha vizet tartunk nyilván 1 literes mennyiségi egységgel, de deciliterenként is szeretnénk árusítani, akkor a legkisebb mennyiséget 0.1-re állítva lehet számlázni 0.1, vagy 1.5 liter vizet i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cikk_kategoriak" text:style-name="Internet_20_link" text:visited-style-name="Visited_20_Internet_20_Link">Kategória</text:a></text:span>: a cikk-kategóriákban létrehozott kategóriákba lehet besorolni a termékeket. <text:line-break/>Főleg <text:a xlink:type="simple" xlink:href="https://www.doc.evir.hu/doku.php/evir:webshop:altalanos" text:style-name="Internet_20_link" text:visited-style-name="Visited_20_Internet_20_Link">webáruházas kapcsolat</text:a> esetén van jelentőség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gyartok_szolgaltatok" text:style-name="Internet_20_link" text:visited-style-name="Visited_20_Internet_20_Link">Gyártó</text:a></text:span>: A termék gyártója, a törzsadatokban meghatározott gyártók közül lehet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￼Aktív</text:span>: Ha a terméket már nem forgalmazzuk, akkor inaktívvá lehet tenni. (A törlés ugyan engedélyezett, de nem javasolt). <text:line-break/>Ebben az esetben a már raktárkészleten levő termékeket lehet értékesíteni, de új terméket már nem lehet bevételezni. <text:line-break/><text:span text:style-name=""> Fontos</text:span>, ha a <text:a xlink:type="simple" xlink:href="https://www.doc.evir.hu/doku.php/evir:webshop:webshop_keszletkezeles" text:style-name="Internet_20_link" text:visited-style-name="Visited_20_Internet_20_Link">Webshop rendeléskor az eVIR készletkezelés beállítása</text:a> <text:span text:style-name="Emphasis">Raktárból, ami nincs, azt cikktörzsből</text:span> működésre van állítva, akkor az inaktív termékeket mellőzi a program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llapot</text:span>: szokásos használat mellett kizárólag a <text:span text:style-name="Source_20_Text">Normál</text:span> állapot választható. <text:line-break/>Más modulok használhatják (pl. saját <text:a xlink:type="simple" xlink:href="https://www.doc.evir.hu/doku.php/evir:webshop:altalanos" text:style-name="Internet_20_link" text:visited-style-name="Visited_20_Internet_20_Link">webshop modul</text:a>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￼Gyári szám</text:span>: Bekapcsolható a termék egyedi azonosítójának nyilvántartása. <text:line-break/><text:span text:style-name=""/> Ilyenkor <text:a xlink:type="simple" xlink:href="https://www.doc.evir.hu/doku.php/evir:raktar:raktar_bevetelezes" text:style-name="Internet_20_link" text:visited-style-name="Visited_20_Internet_20_Link">bevételezéskor</text:a> a bevételezett mennyiséggel egyező számú gyári számot kell megadni, <text:a xlink:type="simple" xlink:href="https://www.doc.evir.hu/doku.php/evir:folyamatok:kereskedelmi_folyamat#ertekesites" text:style-name="Internet_20_link" text:visited-style-name="Visited_20_Internet_20_Link">értékesítés</text:a>kor pedig szintén a mennyiséggel megegyező számú gyári számot kell kiválasztani.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nőségmegőrzési idő</text:span>: Bekapcsolható a termék minőségmegőrzési idejének nyilvántartása.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T</text:span>: Bekapcsolható a termék gyártási azonosítójának nyilvántartása. <text:a xlink:type="simple" xlink:href="https://www.doc.evir.hu/doku.php/evir:raktar:raktar_bevetelezes" text:style-name="Internet_20_link" text:visited-style-name="Visited_20_Internet_20_Link">Raktári bevételezés</text:a>kor kell rögzíteni az egy gyártási ciklust jelölő azonosítót.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onalkód</text:span>: A termék EAN13 vonalkódja. 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ist_20_1_Content_First"> <text:span text:style-name="Strong_20_Emphasis">Garancia</text:span>: szöveges információ, a bizonylatokon kerül féltüntetésre.</text:p>
          <text:list text:style-name="List_20_1">
            <text:list-item>
              <text:p text:style-name="List_20_1_Content"> <text:a xlink:type="simple" xlink:href="https://www.doc.evir.hu/doku.php/evir:torzsadatok:cikktorzs:garancia_beallitas" text:style-name="Internet_20_link" text:visited-style-name="Visited_20_Internet_20_Link">Garancia beállítás</text:a></text:p>
            </text:list-item>
            <text:list-item>
              <text:p text:style-name="List_20_1_Content_Last"> <text:a xlink:type="simple" xlink:href="https://www.doc.evir.hu/doku.php/evir:garancialevel:jotallasi_jegy_keszitese" text:style-name="Internet_20_link" text:visited-style-name="Visited_20_Internet_20_Link">Jótállási jegy készítése</text:a>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inimum készlet</text:span> és <text:span text:style-name="Strong_20_Emphasis">Maximum készlet</text:span>: reportolásra lehet használni, azaz a rendszer információt tud szolgáltatni azokról a termékekről, amelyek raktáron levő mennyisége nem a kívánt határokon belül mozog. <text:line-break/>Például:</text:p>
          <text:list text:style-name="List_20_1">
            <text:list-item>
              <text:p text:style-name="List_20_1_Content"> // Raktár → Listák → Min / max készlet // menüpont alatt.</text:p>
            </text:list-item>
            <text:list-item>
              <text:p text:style-name="List_20_1_Content_Last"> <text:a xlink:type="simple" xlink:href="https://www.doc.evir.hu/doku.php/evir:rendszer:portalok:portalok" text:style-name="Internet_20_link" text:visited-style-name="Visited_20_Internet_20_Link">Portálok</text:a>hoz adható widgetként a // Minimum mennyiség alá süllyedt termékek listája //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nylat tétel információ</text:span>: A mező tartalma tétel információként helyezhető bizonylatokra. 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ásodlagos mértékegység</text:span> és <text:span text:style-name="Strong_20_Emphasis">Másodlagos mértékegység váltószáma</text:span>: Az egységár-számításhoz használható másodlagos mértékegység és a váltószáma (hány másodlagos mértékegység felel meg egy alap mértékegységnek – pl. 1 darab = 0,75 liter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ettó súly</text:span> és <text:span text:style-name="Strong_20_Emphasis">Bruttó súly</text:span>: a termék súlyáról szóló információ, különböző lista és report algoritmusok használják számolásra.</text:p>
        </text:list-item>
      </text:list>
      <text:list text:style-name="List_20_1" text:continue-numbering="false">
        <text:list-item>
          <text:p text:style-name="List_20_1_Content_First"> <text:span text:style-name="Strong_20_Emphasis">Csomagolás típus(X)</text:span>: a termék <text:a xlink:type="simple" xlink:href="https://www.doc.evir.hu/doku.php/evir:torzsadatok:cikktorzs:csomagolas_tipusok" text:style-name="Internet_20_link" text:visited-style-name="Visited_20_Internet_20_Link">csomagolás</text:a>ait lehet felsorolni, mely alapján a rendszer összesítéseket tud készíteni. <text:line-break/> <text:span text:style-name="Source_20_Text">Csomagoló anyag díjának összesítése</text:span> algoritmusú <text:a xlink:type="simple" xlink:href="https://www.doc.evir.hu/doku.php/evir:torzsadatok:penzugyi:megjegyzes_template" text:style-name="Internet_20_link" text:visited-style-name="Visited_20_Internet_20_Link">megjegyzés sablon</text:a> létrehozásával <text:a xlink:type="simple" xlink:href="https://www.doc.evir.hu/doku.php/evir:bizonylatok:bizonylat_keszites" text:style-name="Internet_20_link" text:visited-style-name="Visited_20_Internet_20_Link">bizonylat készítés</text:a>kor a megjegyzésbe rakható a tételek csomagolás költsége.</text:p>
        </text:list-item>
        <text:list-item/>
        <text:list-item>
          <text:p text:style-name="List_20_1_Content_Last"> <text:span text:style-name="Strong_20_Emphasis">Szélesség / Hosszúság / Magasság</text:span>: Centiméterben megadható termék mére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lap(db)</text:span>: A termék darabszáma egy raklapon. (A méret- és súlymezőkkel együtt, cikk-kategória modul esetén jelenik meg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rmékdíj</text:span>: A termék árának termékdíj tartalma. Összesítésekhez van haszná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dótartalom</text:span>: A termék árának adótartalma. Összesítésekhez van haszná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yűjtő csomagolás</text:span>: A termék gyűjtőcsomagolásának megfelelő cikkszám kiválasztása (pl. darab → karton → raklap mennyiségek). <text:line-break/> Az adat feltüntetése a bizonylatokon tételmegjegyzésként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ist_20_1_Content_First"> <text:span text:style-name="Strong_20_Emphasis">Shopify / Shoprenter / UNAS / Woocommerce / Webshop beállítás</text:span>: <text:a xlink:type="simple" xlink:href="https://www.doc.evir.hu/doku.php/evir:webshop:webshop_cikk_lathatosag" text:style-name="Internet_20_link" text:visited-style-name="Visited_20_Internet_20_Link">a kezelt webshopokban a termékek megjelenítése</text:a>.</text:p>
          <text:list text:style-name="List_20_1">
            <text:list-item>
              <text:p text:style-name="List_20_1_Content"> <text:span text:style-name="Strong_20_Emphasis">Nem látszik a webshopban</text:span></text:p>
            </text:list-item>
            <text:list-item>
              <text:p text:style-name="List_20_1_Content"> <text:span text:style-name="Strong_20_Emphasis">Végtelen mennyiség</text:span></text:p>
            </text:list-item>
            <text:list-item>
              <text:p text:style-name="List_20_1_Content"> <text:span text:style-name="Strong_20_Emphasis">Rendelhető</text:span></text:p>
            </text:list-item>
            <text:list-item>
              <text:p text:style-name="List_20_1_Content"> <text:span text:style-name="Strong_20_Emphasis">Kifutó</text:span></text:p>
            </text:list-item>
            <text:list-item>
              <text:p text:style-name="List_20_1_Content"> <text:span text:style-name="Strong_20_Emphasis">Csak készleten lévő</text:span></text:p>
            </text:list-item>
            <text:list-item>
              <text:p text:style-name="List_20_1_Content"> <text:span text:style-name="Strong_20_Emphasis">Mennyiség mutatása</text:span></text:p>
            </text:list-item>
            <text:list-item>
              <text:p text:style-name="List_20_1_Content_Last"> <text:span text:style-name="Strong_20_Emphasis">Archive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Webshop akciós</text:span>: A termék akciósként jelölése a kezelt webshop(ok)ban.</text:p>
        </text:list-item>
      </text:list>
      <text:list text:style-name="List_20_1" text:continue-numbering="false">
        <text:list-item>
          <text:p text:style-name="LastListParagraph_List_20_1_Content_First"> A feltelepített moduloktól függően további mezőcsoportok jelenhetnek meg, például: <text:span text:style-name="Strong_20_Emphasis">ADR</text:span> (veszélyes áru adatok), <text:span text:style-name="Strong_20_Emphasis">Intrastat</text:span> (KN-kód, származási ország), <text:span text:style-name="Strong_20_Emphasis">Garancialevél</text:span>, <text:span text:style-name="Strong_20_Emphasis">Főkönyvi szám</text:span> és <text:span text:style-name="Strong_20_Emphasis">Cikk csoportok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cikktorzs:ar_parameterek" text:style-name="Internet_20_link" text:visited-style-name="Visited_20_Internet_20_Link">Ár paramétere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jegyzés</text:span>: A termékre vonatkozó megjegyzés helye.</text:p>
        </text:list-item>
      </text:list>
      <text:p text:style-name="Text_20_body">A <text:span text:style-name="Source_20_Text">Felvesz</text:span> gombbal lehet rögzíteni az adatokat. <text:line-break/>
Ha már egy korábbi cikkszám kerül szerkesztésre, akkor a szokásos <text:span text:style-name="Source_20_Text">Felvesz</text:span> gomb helyett <text:span text:style-name="Source_20_Text">Módosítás</text:span> vagy <text:span text:style-name="Source_20_Text">Felvesz újként</text:span> gombok jelennek meg. Ezek funkciója:</text:p>
      <text:list text:style-name="List_20_1" text:continue-numbering="false">
        <text:list-item>
          <text:p text:style-name="List_20_1_Content_First"> <text:span text:style-name="Source_20_Text">Módosítás</text:span>: a módosításra betöltött termék adatait módosítja. Ebben az esetben a cikkszám nem változhat!</text:p>
        </text:list-item>
        <text:list-item>
          <text:p text:style-name="List_20_1_Content_Last"> <text:span text:style-name="Source_20_Text">Felvesz újként</text:span>: felveszi új termékként az adatokat. Értelemszerűen a cikkszámot ebben az esetben módosítani kell. Kifejezetten hasznos ez a metódus sok hasonló termék gyors felviteléhez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<text:a xlink:type="simple" xlink:href="https://www.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<text:a xlink:type="simple" xlink:href="https://www.doc.evir.hu/doku.php/evir:torzsadatok:cikktorzs:cikkszamok_tomeges" text:style-name="Internet_20_link" text:visited-style-name="Visited_20_Internet_20_Link">Cikkszám tömeges export/import</text:a></text:p>
        </text:list-item>
        <text:list-item>
          <text:p text:style-name="List_20_1_Content_Last"><text:a xlink:type="simple" xlink:href="https://www.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1:34</meta:creation-date>
    <dc:creator>Generated</dc:creator>
    <dc:date>2026-08-10T06::51:34</dc:date>
    <dc:language>en-US</dc:language>
    <meta:editing-cycles>1</meta:editing-cycles>
    <meta:editing-duration>PT0S</meta:editing-duration>
    <dc:title>evir:torzsadatok:cikktorzs:termekek</dc:title>
  </office:meta>
</office:document-meta>
</file>