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idegen_nyelvi_megnevezesek"/><text:bookmark-start text:name="__RefHeading___idegen_nyelvi_megnevezesek_1"/><text:bookmark-start text:name="idegen_nyelvi_megnevezesek"/>Idegen nyelvi megnevezések<text:bookmark-end text:name="__RefHeading___idegen_nyelvi_megnevezesek_1"/><text:bookmark-end text:name="idegen_nyelvi_megnevezesek"/></text:h>
      <text:p text:style-name="Text_20_body">Az eVIR törzsadatai az alapértelmezett (magyar) megnevezés mellett <text:span text:style-name="Strong_20_Emphasis">legfeljebb 3 idegen nyelvi megnevezést</text:span> is el tudnak tárolni. Ebből dolgozik az <text:a xlink:type="simple" xlink:href="https://www.doc.evir.hu/doku.php/evir:torzsadatok:bizonylat:tobbnyelvu_bizonylat" text:style-name="Internet_20_link" text:visited-style-name="Visited_20_Internet_20_Link">idegen nyelvű bizonylat</text:a> és a <text:a xlink:type="simple" xlink:href="https://www.doc.evir.hu/doku.php/evir:webshop:altalanos" text:style-name="Internet_20_link" text:visited-style-name="Visited_20_Internet_20_Link">webshop</text:a> nyelvválasztója.</text:p>
      <text:p text:style-name="Text_20_body">A megoldás <text:span text:style-name="Strong_20_Emphasis">helyeken (slotokon) alapul</text:span>: a rendszer 1., 2. és 3. idegen nyelvi <text:span text:style-name="Emphasis">helyet</text:span> ismer, és külön beállítás mondja meg, hogy melyik hely melyik nyelv. Ezért két beállítást kell elvégezni ahhoz, hogy a mezők egyáltalán megjelenjenek a törzsadatoknál.</text:p>
      <text:p text:style-name="Text_20_body"> A teljes beállítási és használati folyamat egyben: <text:a xlink:type="simple" xlink:href="https://www.doc.evir.hu/doku.php/evir-faq:idegen_nyelvek" text:style-name="Internet_20_link" text:visited-style-name="Visited_20_Internet_20_Link">Idegen nyelvek használata az eVIR-ben</text:a></text:p>
      <text:p text:style-name="Horizontal_20_Line"/>
      <text:h text:style-name="Heading_20_3" text:outline-level="3"><text:bookmark-start text:name="__RefHeading___lepeshany_nyelv_es_melyik_nyelv_2"/><text:bookmark-start text:name="lepeshany_nyelv_es_melyik_nyelv"/>1. lépés: hány nyelv és melyik nyelv<text:bookmark-end text:name="__RefHeading___lepeshany_nyelv_es_melyik_nyelv_2"/><text:bookmark-end text:name="lepeshany_nyelv_es_melyik_nyelv"/></text:h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www.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www.doc.evir.hu/doku.php/evir:rendszer:beallitasok:beallitasok" text:style-name="Internet_20_link" text:visited-style-name="Visited_20_Internet_20_Link">Rendszerbeállítások</text:a></text:span> menüpont,</text:p>
        </text:list-item>
        <text:list-item>
          <text:p text:style-name="Numbering_20_1_Content_Last"> <text:span text:style-name="Strong_20_Emphasis"><text:a xlink:type="simple" xlink:href="https://www.doc.evir.hu/doku.php/evir:rendszer:beallitasok:cikktorzs" text:style-name="Internet_20_link" text:visited-style-name="Visited_20_Internet_20_Link">Cikktörzs</text:a></text:span> területén: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Idegennyelvi megnevezések száma</text:span></text:span> <text:line-break/>Hány idegen nyelvi hely legyen (0–3). <text:line-break/>Alapértelmezetten üres: ilyenkor egyetlen idegen nyelvi mező sem jelenik meg a törzsadatoknál. <text:line-break/> A darabszám <text:span text:style-name="Strong_20_Emphasis">csökkentése nem törli</text:span> a már kitöltött megnevezéseket, azok csak nem jelennek me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1. / 2. / 3. idegennyelv</text:span></text:span> <text:line-break/>Melyik hely melyik nyelv. A legördülőből bármelyik nyelv választható, akkor is, ha az eVIR felülete nem beszéli azt a nyelvet — a törzsadatok fordításához nincs szükség eVIR-fordításra. <text:line-break/> Csak a bekapcsolt helyekhez tartozó nyelvválasztó jelenik meg. Ha a darabszámot most növeltük meg, akkor előbb <text:span text:style-name="Strong_20_Emphasis">el kell menteni</text:span> a beállítást, és az újratöltött űrlapon jelenik meg az új nyelvválasztó sor.</text:p>
        </text:list-item>
      </text:list>
      <text:p text:style-name="Text_20_body"><text:span text:style-name=""> Fontos:</text:span> egy hely nyelvének <text:span text:style-name="Strong_20_Emphasis">átállítása nem írja át a már rögzített megnevezéseket</text:span>. Ha az 1. hely eddig német volt, és horvátra állítjuk át, a korábban beírt német szövegek a helyükön maradnak, csak ezentúl horvátként fognak megjelenni a bizonylatokon és a webshopban. Nyelvet cserélni tehát csak a meglévő megnevezések átírásával együtt szabad.</text:p>
      <text:p text:style-name="Text_20_body"> Ha egy helyhez nincs kiválasztva nyelv, a rendszer azt a helyet figyelmen kívül hagyja: a mező kitölthető marad, de sehol nem fog megjelenni. Érdemes tehát a darabszámot és a nyelveket együtt karbantartani.</text:p>
      <text:p text:style-name="Text_20_body">Ha a beállítás kész, a törzsadat űrlapokon a mezőfeliratok a hely sorszáma mellett a nyelvet is mutatják, például: <text:span text:style-name="Source_20_Text">Idegennyelvi megnevezés 1 (Angol)</text:span>.</text:p>
      <text:p text:style-name="Horizontal_20_Line"/>
      <text:h text:style-name="Heading_20_3" text:outline-level="3"><text:bookmark-start text:name="__RefHeading___lepesa_megnevezesek_kitoeltese_3"/><text:bookmark-start text:name="lepesa_megnevezesek_kitoeltese"/>2. lépés: a megnevezések kitöltése<text:bookmark-end text:name="__RefHeading___lepesa_megnevezesek_kitoeltese_3"/><text:bookmark-end text:name="lepesa_megnevezesek_kitoeltese"/></text:h>
      <text:p text:style-name="Text_20_body">Az idegen nyelvi mezők a beállítás után több törzsadatnál is megjelennek. A kitöltés mindenütt opcionális:</text:p>
      <text:p text:style-name="Text_20_body"><text:span text:style-name=""/> <text:span text:style-name="Strong_20_Emphasis">Ha egy idegen nyelvi mező üresen marad, a rendszer az alapértelmezett (magyar) értéket használja helyette.</text:span> Nem kell tehát mindent egyszerre lefordítani — elég azokat a cikkeket és törzsadatokat, amelyek idegen nyelvű bizonylatra vagy a webshopba kerülnek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Hol </text:p>
          </table:table-cell>
          <table:table-cell office:value-type="string" table:style-name="tableheader">
            <text:p text:style-name="Table_20_Heading"> Mit lehet lefordítani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oc.evir.hu/doku.php/evir:torzsadatok:cikktorzs:termekek" text:style-name="Internet_20_link" text:visited-style-name="Visited_20_Internet_20_Link">Termékek</text:a> / <text:a xlink:type="simple" xlink:href="https://www.doc.evir.hu/doku.php/evir:torzsadatok:cikktorzs:szolgaltatasok" text:style-name="Internet_20_link" text:visited-style-name="Visited_20_Internet_20_Link">Szolgáltatások</text:a> </text:p>
          </table:table-cell>
          <table:table-cell office:value-type="string" table:style-name="tablecell">
            <text:p text:style-name="tablealignleft"> A cikk megnevezése, ami a bizonylatra kerül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oc.evir.hu/doku.php/evir:torzsadatok:cikktorzs:mennyisegi_egysegek" text:style-name="Internet_20_link" text:visited-style-name="Visited_20_Internet_20_Link">Mennyiségi egységek</text:a> </text:p>
          </table:table-cell>
          <table:table-cell office:value-type="string" table:style-name="tablecell">
            <text:p text:style-name="tablealignleft"> A mennyiségi egység rövidítése. <text:line-break/> Ez <text:span text:style-name="Strong_20_Emphasis">törzsadat</text:span>: egyszer kell megadni, nem cikkenként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oc.evir.hu/doku.php/evir:torzsadatok:cikktorzs:arkategoriak:arkategoriak" text:style-name="Internet_20_link" text:visited-style-name="Visited_20_Internet_20_Link">Árkategóriák</text:a> </text:p>
          </table:table-cell>
          <table:table-cell office:value-type="string" table:style-name="tablecell">
            <text:p text:style-name="tablealignleft"> Az árkategória megnevezése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oc.evir.hu/doku.php/evir:torzsadatok:cikktorzs:cikk_kategoriak" text:style-name="Internet_20_link" text:visited-style-name="Visited_20_Internet_20_Link">Cikk-kategóriák</text:a> </text:p>
          </table:table-cell>
          <table:table-cell office:value-type="string" table:style-name="tablecell">
            <text:p text:style-name="tablealignleft"> A kategória leírása (a webshop kategória-menüjében jelenik meg)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oc.evir.hu/doku.php/evir:torzsadatok:cikktorzs:cikk_tulajdonsagok" text:style-name="Internet_20_link" text:visited-style-name="Visited_20_Internet_20_Link">Cikk tulajdonságok</text:a> </text:p>
          </table:table-cell>
          <table:table-cell office:value-type="string" table:style-name="tablecell">
            <text:p text:style-name="tablealignleft"> A tulajdonság neve és értékei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oc.evir.hu/doku.php/evir:torzsadatok:penzugyi:fizetesi_modok" text:style-name="Internet_20_link" text:visited-style-name="Visited_20_Internet_20_Link">Fizetési módok</text:a> </text:p>
          </table:table-cell>
          <table:table-cell office:value-type="string" table:style-name="tablecell">
            <text:p text:style-name="tablealignleft"> A fizetési mód megnevezése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oc.evir.hu/doku.php/evir:webshop:webshop_mukodes" text:style-name="Internet_20_link" text:visited-style-name="Visited_20_Internet_20_Link">Webshop működés</text:a> </text:p>
          </table:table-cell>
          <table:table-cell office:value-type="string" table:style-name="tablecell">
            <text:p text:style-name="tablealignleft"> A cikkoldal szabad szövegei. </text:p>
          </table:table-cell>
        </table:table-row>
        <table:table-row>
          <table:table-cell office:value-type="string" table:style-name="tablecell">
            <text:p text:style-name="tablealignleft"> Webshop fizetési mód / <text:a xlink:type="simple" xlink:href="https://www.doc.evir.hu/doku.php/evir:webshop:webshop_atveteli_mod" text:style-name="Internet_20_link" text:visited-style-name="Visited_20_Internet_20_Link">átvételi mód</text:a> </text:p>
          </table:table-cell>
          <table:table-cell office:value-type="string" table:style-name="tablecell">
            <text:p text:style-name="tablealignleft"> A webshopban felkínált módok megnevezése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doc.evir.hu/doku.php/evir:webshop:cikk_webcimek_import" text:style-name="Internet_20_link" text:visited-style-name="Visited_20_Internet_20_Link">Cikk webcímek</text:a> </text:p>
          </table:table-cell>
          <table:table-cell office:value-type="string" table:style-name="tablecell">
            <text:p text:style-name="tablealignleft"> A webcím (címke) megnevezése. </text:p>
          </table:table-cell>
        </table:table-row>
      </table:table>
      <text:p text:style-name="Text_20_body"> A cikkek idegen nyelvi megnevezései a <text:a xlink:type="simple" xlink:href="https://www.doc.evir.hu/doku.php/evir:torzsadatok:cikktorzs:cikkszamok_tomeges" text:style-name="Internet_20_link" text:visited-style-name="Visited_20_Internet_20_Link">tömeges export/import</text:a>tal is karbantarthatók, így nem kell egyesével végigmenni a cikktörzsön.</text:p>
      <text:p text:style-name="Horizontal_20_Line"/>
      <text:h text:style-name="Heading_20_3" text:outline-level="3"><text:bookmark-start text:name="__RefHeading___a_harom_nyelv-fogalom_amit_nem_szabad_oesszekeverni_4"/><text:bookmark-start text:name="a_harom_nyelv-fogalom_amit_nem_szabad_oesszekeverni"/>A három nyelv-fogalom, amit nem szabad összekeverni<text:bookmark-end text:name="__RefHeading___a_harom_nyelv-fogalom_amit_nem_szabad_oesszekeverni_4"/><text:bookmark-end text:name="a_harom_nyelv-fogalom_amit_nem_szabad_oesszekeverni"/></text:h>
      <text:p text:style-name="Text_20_body">Az eVIR-ben három, egymástól <text:span text:style-name="Strong_20_Emphasis">független</text:span> nyelv-beállítás létezik:</text:p>
      <text:list text:style-name="List_20_1" text:continue-numbering="false">
        <text:list-item>
          <text:p text:style-name="LastListParagraph_List_20_1_Content_First"> <text:span text:style-name="Strong_20_Emphasis">A felület nyelve</text:span> <text:line-break/>Amilyen nyelven az eVIR menüi, gombjai és feliratai megjelennek a felhasználónak. Felhasználónként állítható. Csak olyan nyelv lehet, amihez van eVIR felület-fordítá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 <text:a xlink:type="simple" xlink:href="https://www.doc.evir.hu/doku.php/evir:torzsadatok:bizonylat:tobbnyelvu_bizonylat" text:style-name="Internet_20_link" text:visited-style-name="Visited_20_Internet_20_Link">bizonylat nyelve</text:a></text:span> <text:line-break/>Amilyen nyelven a PDF bizonylat állandó feliratai (Számla, Vevő, Nettó érték, stb.) megjelennek. Bizonylatonként állítható. Csak olyan nyelv lehet, amihez van bizonylat-fordítás — ez telepítés-függő, tehát nem minden nyelv áll rendelkezésr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z idegen nyelvi helyek nyelve</text:span> <text:span text:style-name="Emphasis">(ez az oldal)</text:span> <text:line-break/>Amilyen nyelven a <text:span text:style-name="Strong_20_Emphasis">törzsadatok</text:span> (cikknevek, mennyiségi egységek, kategóriák, stb.) le vannak fordítva. Ez a legtágabb kör: <text:span text:style-name="Strong_20_Emphasis">bármelyik nyelv lehet</text:span>, akkor is, ha se felület-, se bizonylat-fordítás nincs hozzá.</text:p>
        </text:list-item>
      </text:list>
      <text:p text:style-name="Text_20_body">Ezért fordulhat elő például, hogy a webshopban a vásárló olyan nyelvet választ, amin a <text:span text:style-name="Strong_20_Emphasis">termékek nevei</text:span> helyesen jelennek meg, a webshop saját feliratai viszont az alapértelmezett nyelven maradnak — ez nem hiba, hanem a fenti hatókör-különbség következménye.</text:p>
      <text:p text:style-name="Horizontal_20_Line"/>
      <text:h text:style-name="Heading_20_3" text:outline-level="3"><text:bookmark-start text:name="__RefHeading___mire_hasznalja_a_rendszer_a_leforditott_megnevezeseket_5"/><text:bookmark-start text:name="mire_hasznalja_a_rendszer_a_leforditott_megnevezeseket"/>Mire használja a rendszer a lefordított megnevezéseket<text:bookmark-end text:name="__RefHeading___mire_hasznalja_a_rendszer_a_leforditott_megnevezeseket_5"/><text:bookmark-end text:name="mire_hasznalja_a_rendszer_a_leforditott_megnevezeseket"/></text:h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torzsadatok:bizonylat:tobbnyelvu_bizonylat" text:style-name="Internet_20_link" text:visited-style-name="Visited_20_Internet_20_Link">Idegen nyelvű bizonylat</text:a></text:span>: a <text:a xlink:type="simple" xlink:href="https://www.doc.evir.hu/doku.php/evir:bizonylatok:tetelek_hozzaadasa" text:style-name="Internet_20_link" text:visited-style-name="Visited_20_Internet_20_Link">bizonylatra tett tétel</text:a> megnevezése és mennyiségi egysége már a tétel felvitelekor a bizonylat nyelvén keletkezik. <text:line-break/> A <text:a xlink:type="simple" xlink:href="https://www.doc.evir.hu/doku.php/evir:bizonylatok:tetelek_hozzaadasa" text:style-name="Internet_20_link" text:visited-style-name="Visited_20_Internet_20_Link">tételek keresésekor</text:a> a program a bizonylat nyelvéhez tartozó idegen nyelvi megnevezésben is keres, tehát a cikk a <text:span text:style-name="Strong_20_Emphasis">lefordított néven és a magyar néven is megtalálható</text:span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webshop:altalanos" text:style-name="Internet_20_link" text:visited-style-name="Visited_20_Internet_20_Link">Webshop</text:a></text:span>: a webshop felületére kitehető <text:span text:style-name="Strong_20_Emphasis">Nyelvválasztó</text:span> boxban a vásárló válthat nyelvet, és a termékek adatai a választott nyelven jelennek meg. Lásd: <text:a xlink:type="simple" xlink:href="https://www.doc.evir.hu/doku.php/evir:webshop:felulet_beallitasok" text:style-name="Internet_20_link" text:visited-style-name="Visited_20_Internet_20_Link">Webshop felület szerkesztése</text:a>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-faq:idegen_nyelvek" text:style-name="Internet_20_link" text:visited-style-name="Visited_20_Internet_20_Link">GYIK: Idegen nyelvek használata az eVIR-ben</text:a></text:p>
        </text:list-item>
        <text:list-item>
          <text:p text:style-name="List_20_1_Content"> <text:a xlink:type="simple" xlink:href="https://www.doc.evir.hu/doku.php/evir:rendszer:beallitasok:cikktorzs" text:style-name="Internet_20_link" text:visited-style-name="Visited_20_Internet_20_Link">Beállítások: Cikktörzs</text:a></text:p>
        </text:list-item>
        <text:list-item>
          <text:p text:style-name="List_20_1_Content"> <text:a xlink:type="simple" xlink:href="https://www.doc.evir.hu/doku.php/evir:torzsadatok:bizonylat:tobbnyelvu_bizonylat" text:style-name="Internet_20_link" text:visited-style-name="Visited_20_Internet_20_Link">Idegen nyelvű és többnyelvű bizonylatok</text:a></text:p>
        </text:list-item>
        <text:list-item>
          <text:p text:style-name="List_20_1_Content"> <text:a xlink:type="simple" xlink:href="https://www.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 <text:a xlink:type="simple" xlink:href="https://www.doc.evir.hu/doku.php/evir:torzsadatok:cikktorzs:termekek" text:style-name="Internet_20_link" text:visited-style-name="Visited_20_Internet_20_Link">Termékek</text:a></text:p>
        </text:list-item>
        <text:list-item>
          <text:p text:style-name="List_20_1_Content"> <text:a xlink:type="simple" xlink:href="https://www.doc.evir.hu/doku.php/evir:torzsadatok:cikktorzs:szolgaltatasok" text:style-name="Internet_20_link" text:visited-style-name="Visited_20_Internet_20_Link">Szolgáltatások</text:a></text:p>
        </text:list-item>
        <text:list-item>
          <text:p text:style-name="List_20_1_Content"> <text:a xlink:type="simple" xlink:href="https://www.doc.evir.hu/doku.php/evir:torzsadatok:cikktorzs:mennyisegi_egysegek" text:style-name="Internet_20_link" text:visited-style-name="Visited_20_Internet_20_Link">Mennyiségi egységek</text:a></text:p>
        </text:list-item>
        <text:list-item>
          <text:p text:style-name="List_20_1_Content_Last"> <text:a xlink:type="simple" xlink:href="https://www.doc.evir.hu/doku.php/evir:bizonylatok:tetelek_hozzaadasa" text:style-name="Internet_20_link" text:visited-style-name="Visited_20_Internet_20_Link">Tételek hozzáad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07:27</meta:creation-date>
    <dc:creator>Generated</dc:creator>
    <dc:date>2026-08-28T08::07:27</dc:date>
    <dc:language>en-US</dc:language>
    <meta:editing-cycles>1</meta:editing-cycles>
    <meta:editing-duration>PT0S</meta:editing-duration>
    <dc:title>evir:torzsadatok:cikktorzs:idegen_nyelvi_megnevezesek</dc:title>
  </office:meta>
</office:document-meta>
</file>