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8d2eb0d903dbb8218bc42a2fff6f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gyartok_szolgaltatok"/><text:bookmark-start text:name="__RefHeading___cikk_gyartok_szolgaltatok_1"/><text:bookmark-start text:name="cikk_gyartok_szolgaltatok"/>Cikk gyártók/szolgáltatók<text:bookmark-end text:name="__RefHeading___cikk_gyartok_szolgaltatok_1"/><text:bookmark-end text:name="cikk_gyartok_szolgaltatok"/></text:h>
      <text:p text:style-name="Text_20_body"><draw:frame draw:style-name="mediaright" draw:name="0" text:anchor-type="paragraph" draw:z-index="0" svg:width="18.520833333333cm" style:rel-width="100%" svg:height="10.500802752294cm" style:rel-height="scale"><draw:image xlink:href="Pictures/4e8d2eb0d903dbb8218bc42a2fff6fcd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www.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"> <text:span text:style-name="Strong_20_Emphasis">Cikk gyártók/szolgáltatók</text:span> menüpont alatt történik a <text:a xlink:type="simple" xlink:href="https://www.doc.evir.hu/doku.php/evir:torzsadatok:cikktorzs:termekek" text:style-name="Internet_20_link" text:visited-style-name="Visited_20_Internet_20_Link">termékek</text:a> és <text:a xlink:type="simple" xlink:href="https://www.doc.evir.hu/doku.php/evir:torzsadatok:cikktorzs:szolgaltatasok" text:style-name="Internet_20_link" text:visited-style-name="Visited_20_Internet_20_Link">szolgáltatások</text:a> adatai között megadható gyártók/szolgáltatók kezelése. </text:p>
          <text:list text:style-name="List_20_1">
            <text:list-item>
              <text:p text:style-name="List_20_1_Content">  A <text:a xlink:type="simple" xlink:href="https://www.doc.evir.hu/doku.php/evir:alapok:listak" text:style-name="Internet_20_link" text:visited-style-name="Visited_20_Internet_20_Link">lista</text:a> fejlécből <text:a xlink:type="simple" xlink:href="https://www.doc.evir.hu/doku.php/evir:torzsadatok:uj_torzsadat_altalanos" text:style-name="Internet_20_link" text:visited-style-name="Visited_20_Internet_20_Link">új törzsadat rögzítése!</text:a></text:p>
            </text:list-item>
          </text:list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ource_20_Text"><text:span text:style-name="Strong_20_Emphasis">Gyártó rövid neve</text:span></text:span> <text:line-break/>A gyártó rövid azonosítója.</text:p>
            </text:list-item>
            <text:list-item>
              <text:p text:style-name="List_20_1_Content"> <text:span text:style-name="Source_20_Text"><text:span text:style-name="Strong_20_Emphasis">Gyártó teljes neve</text:span></text:span> <text:line-break/>A gyártó teljes neve.</text:p>
            </text:list-item>
            <text:list-item>
              <text:p text:style-name="List_20_1_Content"> <text:span text:style-name="Source_20_Text"><text:span text:style-name="Strong_20_Emphasis">Gyártó kódja</text:span></text:span> <text:line-break/>Gyártói cikkszám generáláshoz szükséges kód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cikktorzs:torzs_cikkszam" text:style-name="Internet_20_link" text:visited-style-name="Visited_20_Internet_20_Link">Cikk törzsadatok</text:a></text:p>
        </text:list-item>
        <text:list-item>
          <text:p text:style-name="List_20_1_Content_Last"> <text:a xlink:type="simple" xlink:href="https://www.doc.evir.hu/doku.php/evir:torzsadatok:cikktorzs:cikkszamok" text:style-name="Internet_20_link" text:visited-style-name="Visited_20_Internet_20_Link">Cikkszám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03:35</meta:creation-date>
    <dc:creator>Generated</dc:creator>
    <dc:date>2026-08-10T16::03:35</dc:date>
    <dc:language>en-US</dc:language>
    <meta:editing-cycles>1</meta:editing-cycles>
    <meta:editing-duration>PT0S</meta:editing-duration>
    <dc:title>evir:torzsadatok:cikktorzs:gyartok_szolgaltatok</dc:title>
  </office:meta>
</office:document-meta>
</file>