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c0bd23f6c65f224006bd0b079f94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cikkszamok_tomeges"/><text:bookmark-start text:name="__RefHeading___cikkszam_export_import_1"/><text:bookmark-start text:name="cikkszam_export_import"/>Cikkszám export/import<text:bookmark-end text:name="__RefHeading___cikkszam_export_import_1"/><text:bookmark-end text:name="cikkszam_export_import"/></text:h>
      <text:p text:style-name="Text_20_body"><draw:frame draw:style-name="mediaright" draw:name="0" text:anchor-type="paragraph" draw:z-index="0" svg:width="18.520833333333cm" style:rel-width="100%" svg:height="12.656560945274cm" style:rel-height="scale"><draw:image xlink:href="Pictures/8bc0bd23f6c65f224006bd0b079f9488.png" xlink:type="simple" xlink:show="embed" xlink:actuate="onLoad"/></draw:frame></text:p>
      <text:p text:style-name="Text_20_body"><text:a xlink:type="simple" xlink:href="https://www.doc.evir.hu/doku.php/evir:torzsadatok:cikktorzs:termekek" text:style-name="Internet_20_link" text:visited-style-name="Visited_20_Internet_20_Link">Termékek</text:a> és <text:a xlink:type="simple" xlink:href="https://www.doc.evir.hu/doku.php/evir:torzsadatok:cikktorzs:szolgaltatasok" text:style-name="Internet_20_link" text:visited-style-name="Visited_20_Internet_20_Link">szolgáltatások</text:a> esetében is van lehetőség tömeges műveletek keretében exportálni és importálni is a <text:a xlink:type="simple" xlink:href="https://www.doc.evir.hu/doku.php/evir:torzsadatok:cikktorzs:cikkszamok" text:style-name="Internet_20_link" text:visited-style-name="Visited_20_Internet_20_Link">cikkszámok</text:a>at.</text:p>
      <text:p text:style-name="Text_20_body">Ez a művelet hasznos lehet eVIR rendszerek közötti cikktörzs átvitelre, de akár egy frissen telepített eVIR rendszer cikkszámokkal való feltöltésére is. </text:p>
      <text:p text:style-name="Text_20_body"> <text:span text:style-name="Strong_20_Emphasis"><text:a xlink:type="simple" xlink:href="https://www.doc.evir.hu/doku.php/evir:tomeges_muveletek:csv_xlsx_export_import" text:style-name="Internet_20_link" text:visited-style-name="Visited_20_Internet_20_Link">Összefoglaló az export / importról</text:a></text:span> </text:p>
      <text:h text:style-name="Heading_20_4" text:outline-level="4"><text:bookmark-start text:name="__RefHeading___exportalas_2"/><text:bookmark-start text:name="exportalas"/>Exportálás<text:bookmark-end text:name="__RefHeading___exportalas_2"/><text:bookmark-end text:name="exportalas"/></text:h>
      <text:list text:style-name="List_20_1" text:continue-numbering="false">
        <text:list-item>
          <text:p text:style-name="LastListParagraph_List_20_1_Content_First"> <text:span text:style-name="Strong_20_Emphasis">Termékek exportálása</text:span> <text:line-break/>A termékek <text:span text:style-name="Strong_20_Emphasis"><text:a xlink:type="simple" xlink:href="https://www.doc.evir.hu/doku.php/evir:tomeges_muveletek:csv_xlsx_json_export" text:style-name="Internet_20_link" text:visited-style-name="Visited_20_Internet_20_Link">exportálását</text:a></text:span> a <text:span text:style-name="Source_20_Text">Törzsadatok → Cikkszámok → Tömeges műveletek → Termék exportálás</text:span> menüpontban lehet elindítani, ahol a listában a kívánt szűrések elvégzését követően a megfelelő gombra kattintva történik meg a művelet. 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zolgáltatások exportálása</text:span> <text:line-break/>A szolgáltatások <text:a xlink:type="simple" xlink:href="https://www.doc.evir.hu/doku.php/evir:tomeges_muveletek:csv_xlsx_json_export" text:style-name="Internet_20_link" text:visited-style-name="Visited_20_Internet_20_Link">exportálása</text:a> ugyanolyan elven történik, mint a termékek esetében a <text:span text:style-name="Source_20_Text">Törzsadatok → Cikkszámok → Tömeges műveletek → Szolgáltatás exportálás</text:span> menüpont alat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ikk tulajdonságok <text:a xlink:type="simple" xlink:href="https://www.doc.evir.hu/doku.php/evir:tomeges_muveletek:csv_xlsx_json_export" text:style-name="Internet_20_link" text:visited-style-name="Visited_20_Internet_20_Link">exportálása</text:a></text:span> <text:line-break/>A <text:span text:style-name="Source_20_Text">Törzsadatok → Cikkszámok → Cikk tulajdonságok → Cikk tulajdonság export</text:span> vagy  <text:span text:style-name="Source_20_Text">Cikk tulajdonság kategóriánként export</text:span> menüpont alatt lehetséges</text:p>
        </text:list-item>
      </text:list>
      <text:h text:style-name="Heading_20_3" text:outline-level="3"><text:bookmark-start text:name="__RefHeading___importalas_3"/><text:bookmark-start text:name="importalas"/>Importálás<text:bookmark-end text:name="__RefHeading___importalas_3"/><text:bookmark-end text:name="importalas"/></text:h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torzsadatok:cikktorzs:termek_import" text:style-name="Internet_20_link" text:visited-style-name="Visited_20_Internet_20_Link">Termékek importálása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torzsadatok:cikktorzs:szolgaltatas_import" text:style-name="Internet_20_link" text:visited-style-name="Visited_20_Internet_20_Link">Szolgáltatások importálása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torzsadatok:cikktorzs:cikk_tul_import" text:style-name="Internet_20_link" text:visited-style-name="Visited_20_Internet_20_Link">Cikk tulajdonságok importálása</text:a></text:span></text:p>
        </text:list-item>
      </text:list>
      <text:p text:style-name="Text_20_body">Mindegyik lista felépítése telepített rendszerenként változik, a feltelepített modulok és az egyéb beállítások (pl. árkategóriak) alapján. </text:p>
      <text:p text:style-name="Text_20_body">Új rendszer esetén érdemes először kialakítani a termékekkel és szolgáltatásokkal kapcsolatos beállításokat (pl. <text:a xlink:type="simple" xlink:href="https://www.doc.evir.hu/doku.php/evir:torzsadatok:cikktorzs:arkategoriak:arkategoriak" text:style-name="Internet_20_link" text:visited-style-name="Visited_20_Internet_20_Link">árkategóriák</text:a>, stb.), majd ezt követően egyetlen terméket felvenni a cikktörzsbe (Leírása: <text:a xlink:type="simple" xlink:href="https://www.doc.evir.hu/doku.php/evir:torzsadatok:cikktorzs:cikkszamok" text:style-name="Internet_20_link" text:visited-style-name="Visited_20_Internet_20_Link">Cikkszámok</text:a> ), majd ezt követően ezt a terméket exportálni. Az eredményül kapott CSV-t kiindulási alapnak tekintve bele lehet másolni a más forrásból származó adatokat, gondosan ügyelve az oszlopok sorrendjének és formátumának megtartására, majd az ilyen módon előállított táblázatot kell feltölteni a termékek importálásához.</text:p>
      <text:p text:style-name="Text_20_body">Kapcsolódó oldalak:</text:p>
      <text:list text:style-name="List_20_1" text:continue-numbering="false">
        <text:list-item>
          <text:p text:style-name="LastListParagraph_List_20_1_Content_First"> <text:a xlink:type="simple" xlink:href="https://www.doc.evir.hu/doku.php/evir:tomeges_muveletek:csv_xlsx_export_import" text:style-name="Internet_20_link" text:visited-style-name="Visited_20_Internet_20_Link">Export / Impor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5:24</meta:creation-date>
    <dc:creator>Generated</dc:creator>
    <dc:date>2026-08-10T06::55:24</dc:date>
    <dc:language>en-US</dc:language>
    <meta:editing-cycles>1</meta:editing-cycles>
    <meta:editing-duration>PT0S</meta:editing-duration>
    <dc:title>evir:torzsadatok:cikktorzs:cikkszamok_tomeges</dc:title>
  </office:meta>
</office:document-meta>
</file>