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torzsadatok:bizonylat:tobbnyelvu_bizonylat"/><text:bookmark-start text:name="__RefHeading___idegen_nyelvu_es_toebbnyelvu_bizonylatok_1"/><text:bookmark-start text:name="idegen_nyelvu_es_toebbnyelvu_bizonylatok"/>Idegen nyelvű és többnyelvű bizonylatok<text:bookmark-end text:name="__RefHeading___idegen_nyelvu_es_toebbnyelvu_bizonylatok_1"/><text:bookmark-end text:name="idegen_nyelvu_es_toebbnyelvu_bizonylatok"/></text:h>
      <text:p text:style-name="Text_20_body">Az eVIR a bizonylatokat (számla, szállítólevél, rendelés, munkalap, stb.) nem csak magyarul, hanem idegen nyelven, sőt <text:span text:style-name="Strong_20_Emphasis">egyszerre két nyelven</text:span> is ki tudja állítani. Ez két, egymástól független dolgot jelent:</text:p>
      <text:list text:style-name="Numbering_20_1" text:continue-numbering="false">
        <text:list-item>
          <text:p text:style-name="Numbering_20_1_Content_First"> <text:span text:style-name="Strong_20_Emphasis">A bizonylat állandó feliratai</text:span> (Számla, Vevő, Nettó érték, Fizetési határidő, stb.) a bizonylat nyelvén jelennek meg a PDF-en.</text:p>
        </text:list-item>
        <text:list-item>
          <text:p text:style-name="Numbering_20_1_Content_Last"> <text:span text:style-name="Strong_20_Emphasis">A tételsorok megnevezése és mennyiségi egysége</text:span> a cikktörzsben rögzített <text:a xlink:type="simple" xlink:href="https://www.doc.evir.hu/doku.php/evir:torzsadatok:cikktorzs:idegen_nyelvi_megnevezesek" text:style-name="Internet_20_link" text:visited-style-name="Visited_20_Internet_20_Link">idegen nyelvi megnevezés</text:a>ekből kerül a bizonylatra.</text:p>
        </text:list-item>
      </text:list>
      <text:p text:style-name="Text_20_body">A kettőhöz <text:span text:style-name="Strong_20_Emphasis">külön</text:span> beállítás tartozik, és a kettő nem feltétlenül ugyanazt a nyelvkészletet fedi le — lásd lentebb a <text:span text:style-name="Emphasis">Mikor melyik nyelv választható</text:span> szakaszt.</text:p>
      <text:p text:style-name="Horizontal_20_Line"/>
      <text:h text:style-name="Heading_20_3" text:outline-level="3"><text:bookmark-start text:name="__RefHeading___a_bizonylat_nyelvenek_beallitasa_2"/><text:bookmark-start text:name="a_bizonylat_nyelvenek_beallitasa"/>A bizonylat nyelvének beállítása<text:bookmark-end text:name="__RefHeading___a_bizonylat_nyelvenek_beallitasa_2"/><text:bookmark-end text:name="a_bizonylat_nyelvenek_beallitasa"/></text:h>
      <text:p text:style-name="Text_20_body">A <text:a xlink:type="simple" xlink:href="https://www.doc.evir.hu/doku.php/evir:bizonylatok:bizonylat_keszites" text:style-name="Internet_20_link" text:visited-style-name="Visited_20_Internet_20_Link">bizonylat készítés</text:a>ekor a <text:a xlink:type="simple" xlink:href="https://www.doc.evir.hu/doku.php/evir:bizonylatok:parameterek" text:style-name="Internet_20_link" text:visited-style-name="Visited_20_Internet_20_Link">Paraméterek</text:a> között található a <text:span text:style-name="Strong_20_Emphasis"><text:span text:style-name="Source_20_Text">Nyelv</text:span></text:span> legördülő mező. <text:line-break/>
 A mező csak akkor jelenik meg, ha a rendszerben egynél több bizonylatnyelv engedélyezett — ezt a rendszer üzemeltetője tudja beállítani.</text:p>
      <text:p text:style-name="Text_20_body">A legördülőben háromféle érték szerepelhet:</text:p>
      <text:list text:style-name="List_20_1" text:continue-numbering="false">
        <text:list-item>
          <text:p text:style-name="List_20_1_Content_First"> <text:span text:style-name="Strong_20_Emphasis">egynyelvű</text:span>, alapértelmezett — pl. <text:span text:style-name="Source_20_Text">Magyar</text:span>,</text:p>
        </text:list-item>
        <text:list-item>
          <text:p text:style-name="List_20_1_Content"> <text:span text:style-name="Strong_20_Emphasis">egynyelvű</text:span>, idegen nyelvű — pl. <text:span text:style-name="Source_20_Text">Angol</text:span>,</text:p>
        </text:list-item>
        <text:list-item>
          <text:p text:style-name="List_20_1_Content_Last"> <text:span text:style-name="Strong_20_Emphasis">kétnyelvű</text:span> — pl. <text:span text:style-name="Source_20_Text">Magyar / Angol</text:span>.</text:p>
        </text:list-item>
      </text:list>
      <text:h text:style-name="Heading_20_4" text:outline-level="4"><text:bookmark-start text:name="__RefHeading___alapertelmezett_nyelv_3"/><text:bookmark-start text:name="alapertelmezett_nyelv"/>Alapértelmezett nyelv<text:bookmark-end text:name="__RefHeading___alapertelmezett_nyelv_3"/><text:bookmark-end text:name="alapertelmezett_nyelv"/></text:h>
      <text:p text:style-name="Text_20_body">Új bizonylat nyitásakor a <text:span text:style-name="Strong_20_Emphasis"><text:span text:style-name="Source_20_Text">Nyelv</text:span></text:span> mező alapértelmezett értéke a következő sorrend szerint áll be:</text:p>
      <text:list text:style-name="Numbering_20_1" text:continue-numbering="false">
        <text:list-item>
          <text:p text:style-name="Numbering_20_1_Content_First"> A <text:span text:style-name="Strong_20_Emphasis"><text:a xlink:type="simple" xlink:href="https://www.doc.evir.hu/doku.php/evir:rendszer:beallitasok:szamla" text:style-name="Internet_20_link" text:visited-style-name="Visited_20_Internet_20_Link">Rendszerbeállítások</text:a></text:span> megfelelő területén (pl. <text:span text:style-name="Emphasis">Számla</text:span>) beállított <text:span text:style-name="Strong_20_Emphasis"><text:span text:style-name="Source_20_Text">Alapértelmezett nyelv</text:span></text:span>. <text:line-break/> Ez a beállítás a <text:span text:style-name="Strong_20_Emphasis"><text:a xlink:type="simple" xlink:href="https://www.doc.evir.hu/doku.php/evir:rendszer:felhasznaloi_fiok:felhasznaloi_fiok" text:style-name="Internet_20_link" text:visited-style-name="Visited_20_Internet_20_Link">Saját beállítások</text:a></text:span> között felhasználónként is megadható, tehát az idegen nyelven dolgozó kolléga a saját fiókjában állíthatja be a neki való alapértelmezést.</text:p>
        </text:list-item>
        <text:list-item>
          <text:p text:style-name="Numbering_20_1_Content"> Ha ez a beállítás <text:span text:style-name="Strong_20_Emphasis">üres</text:span>, akkor a <text:span text:style-name="Strong_20_Emphasis">belépett felhasználó felületi nyelve</text:span> — de csak akkor, ha azon a nyelven egyáltalán készíthető bizonylat. <text:line-break/>Vagyis aki angol felületen dolgozik, annak alapból angol bizonylat nyílik, külön beállítás nélkül.</text:p>
        </text:list-item>
        <text:list-item>
          <text:p text:style-name="Numbering_20_1_Content_Last"> Ha a felhasználó felületének nyelvén nem készíthető bizonylat, a mező üresen marad, és a bizonylat az alapértelmezett nyelven készül.</text:p>
        </text:list-item>
      </text:list>
      <text:p text:style-name="Text_20_body">A <text:span text:style-name="Strong_20_Emphasis"><text:span text:style-name="Source_20_Text">Nyelv</text:span></text:span> természetesen bizonylatonként szabadon átállítható, függetlenül az alapértelmezéstől.</text:p>
      <text:p text:style-name="Horizontal_20_Line"/>
      <text:h text:style-name="Heading_20_3" text:outline-level="3"><text:bookmark-start text:name="__RefHeading___a_tetelek_megnevezese_a_bizonylat_nyelven_4"/><text:bookmark-start text:name="a_tetelek_megnevezese_a_bizonylat_nyelven"/>A tételek megnevezése a bizonylat nyelvén<text:bookmark-end text:name="__RefHeading___a_tetelek_megnevezese_a_bizonylat_nyelven_4"/><text:bookmark-end text:name="a_tetelek_megnevezese_a_bizonylat_nyelven"/></text:h>
      <text:p text:style-name="Text_20_body"><text:span text:style-name=""/> <text:span text:style-name="Strong_20_Emphasis">A tétel megnevezése és mennyiségi egysége már a tétel felvitelekor a bizonylat nyelvén keletkezik</text:span> — nem kell utólag semmit lefordítani.</text:p>
      <text:p text:style-name="Text_20_body">Amikor a <text:a xlink:type="simple" xlink:href="https://www.doc.evir.hu/doku.php/evir:bizonylatok:tetelek_hozzaadasa" text:style-name="Internet_20_link" text:visited-style-name="Visited_20_Internet_20_Link">cikktörzsből tételt teszünk a bizonylatra</text:a>, a program megnézi, hogy a bizonylat nyelvéhez tartozik-e <text:a xlink:type="simple" xlink:href="https://www.doc.evir.hu/doku.php/evir:torzsadatok:cikktorzs:idegen_nyelvi_megnevezesek" text:style-name="Internet_20_link" text:visited-style-name="Visited_20_Internet_20_Link">idegen nyelvi megnevezés</text:a>, és ha igen, azt írja a tételsorba a magyar helyett. Ugyanígy kerül a sorba a <text:a xlink:type="simple" xlink:href="https://www.doc.evir.hu/doku.php/evir:torzsadatok:cikktorzs:mennyisegi_egysegek" text:style-name="Internet_20_link" text:visited-style-name="Visited_20_Internet_20_Link">mennyiségi egység</text:a> idegen nyelvi változata is.</text:p>
      <text:list text:style-name="List_20_1" text:continue-numbering="false">
        <text:list-item>
          <text:p text:style-name="List_20_1_Content_First"> Ha a bizonylat nyelvéhez <text:span text:style-name="Strong_20_Emphasis">nincs beállítva</text:span> idegen nyelvi hely, vagy az adott cikknél <text:span text:style-name="Strong_20_Emphasis">nincs kitöltve</text:span> az idegen nyelvi megnevezés, akkor a tételsorba a szokásos magyar megnevezés kerül. Nem marad üres sor, és nem keletkezik hibaüzenet.</text:p>
        </text:list-item>
        <text:list-item>
          <text:p text:style-name="List_20_1_Content_Last"> A <text:span text:style-name="Strong_20_Emphasis">tételkeresés is követi a bizonylat nyelvét</text:span>: a <text:span text:style-name="Emphasis">Keresendő</text:span> mezőbe a lefordított megnevezés részlete is beírható, a program a magyar név mellett abban is keres.</text:p>
        </text:list-item>
      </text:list>
      <text:h text:style-name="Heading_20_4" text:outline-level="4"><text:bookmark-start text:name="__RefHeading___a_megnevezes_a_bizonylatra_roegzuel_5"/><text:bookmark-start text:name="a_megnevezes_a_bizonylatra_roegzuel"/>A megnevezés a bizonylatra rögzül<text:bookmark-end text:name="__RefHeading___a_megnevezes_a_bizonylatra_roegzuel_5"/><text:bookmark-end text:name="a_megnevezes_a_bizonylatra_roegzuel"/></text:h>
      <text:p text:style-name="Text_20_body"><text:span text:style-name=""> Fontos:</text:span> a tétel megnevezése a bizonylatra <text:span text:style-name="Strong_20_Emphasis">rögzül</text:span>, azaz a bizonylat a kiállításkori állapotot őrzi meg. Ha később átírjuk a cikk megnevezését a cikktörzsben, a korábban kiállított bizonylatok nem változnak meg — ez így is helyes, hiszen egy kiállított számla tartalma nem módosulhat utólag.</text:p>
      <text:p text:style-name="Text_20_body">Ebből következik a legfontosabb gyakorlati szabály:</text:p>
      <text:p text:style-name="Text_20_body"><text:span text:style-name=""/> <text:span text:style-name="Strong_20_Emphasis">A bizonylat nyelvét a tételek felvitele ELŐTT kell beállítani.</text:span> A már felvitt tételsorok megnevezését a nyelv utólagos átállítása önmagában nem írja át.</text:p>
      <text:h text:style-name="Heading_20_4" text:outline-level="4"><text:bookmark-start text:name="__RefHeading___ha_megis_utolag_valtunk_nyelvet_6"/><text:bookmark-start text:name="ha_megis_utolag_valtunk_nyelvet"/>Ha mégis utólag váltunk nyelvet<text:bookmark-end text:name="__RefHeading___ha_megis_utolag_valtunk_nyelvet_6"/><text:bookmark-end text:name="ha_megis_utolag_valtunk_nyelvet"/></text:h>
      <text:p text:style-name="Text_20_body">A <text:a xlink:type="simple" xlink:href="https://www.doc.evir.hu/doku.php/evir:bizonylatok:tetelek_hozzaadasa" text:style-name="Internet_20_link" text:visited-style-name="Visited_20_Internet_20_Link">tételek hozzáadása</text:a> felületen található a <text:span text:style-name=""><text:span text:style-name="Strong_20_Emphasis">| <text:span text:style-name="">Szövegek fordítása</text:span> |</text:span></text:span> gomb, amellyel a már felvitt tételsorok megnevezése és mennyiségi egysége utólag a bizonylat aktuális nyelvére cserélhető.</text:p>
      <text:list text:style-name="List_20_1" text:continue-numbering="false">
        <text:list-item>
          <text:p text:style-name="List_20_1_Content_First"> A gomb az <text:span text:style-name="Strong_20_Emphasis">alapértelmezett nyelvre visszaváltás</text:span>hoz is ez az út: ha a bizonylat nyelvét visszaállítjuk magyarra, a gomb visszaírja a tételsorokba a magyar megnevezéseket.</text:p>
        </text:list-item>
        <text:list-item>
          <text:p text:style-name="List_20_1_Content_Last"> <text:span text:style-name=""/> A gomb a <text:span text:style-name="Strong_20_Emphasis">kézzel átírt tétel-megnevezéseket is felülírja</text:span> a cikktörzsből vett szöveggel. Ha egy tételsor megnevezését egyedileg módosítottuk, azt a fordítás után újra be kell írni.</text:p>
        </text:list-item>
      </text:list>
      <text:p text:style-name="Text_20_body"> Az automatikus fordítás csak <text:span text:style-name="Strong_20_Emphasis">új tételsor keletkezésekor</text:span> fut. A már meglévő — például szerkesztésre betöltött, sztornózott vagy helyesbített bizonylatról átvett — sorok megnevezését nem bántja, mert azok az eredeti bizonylat rögzült adatai.</text:p>
      <text:p text:style-name="Horizontal_20_Line"/>
      <text:h text:style-name="Heading_20_3" text:outline-level="3"><text:bookmark-start text:name="__RefHeading___ketnyelvu_bizonylat_7"/><text:bookmark-start text:name="ketnyelvu_bizonylat"/>Kétnyelvű bizonylat<text:bookmark-end text:name="__RefHeading___ketnyelvu_bizonylat_7"/><text:bookmark-end text:name="ketnyelvu_bizonylat"/></text:h>
      <text:p text:style-name="Text_20_body">Kétnyelvű bizonylat (pl. <text:span text:style-name="Source_20_Text">Magyar / Angol</text:span>) választásakor a bizonylat <text:span text:style-name="Strong_20_Emphasis">állandó feliratai mindkét nyelven</text:span> felkerülnek a PDF-re, egymás alatt.</text:p>
      <text:p text:style-name="Text_20_body"> A <text:span text:style-name="Strong_20_Emphasis">tételsorok megnevezése ilyenkor egynyelvű marad</text:span> (a cikktörzs alapértelmezett megnevezése), mert egy tételsorban egy megnevezés fér el. Ha a tételek nevét is idegen nyelven szeretnénk látni, egynyelvű idegen nyelvű bizonylatot kell választani.</text:p>
      <text:p text:style-name="Horizontal_20_Line"/>
      <text:h text:style-name="Heading_20_3" text:outline-level="3"><text:bookmark-start text:name="__RefHeading___mikor_melyik_nyelv_valaszthato_8"/><text:bookmark-start text:name="mikor_melyik_nyelv_valaszthato"/>Mikor melyik nyelv választható<text:bookmark-end text:name="__RefHeading___mikor_melyik_nyelv_valaszthato_8"/><text:bookmark-end text:name="mikor_melyik_nyelv_valaszthato"/></text:h>
      <text:p text:style-name="Text_20_body">A <text:span text:style-name="Strong_20_Emphasis"><text:span text:style-name="Source_20_Text">Nyelv</text:span></text:span> legördülőben csak olyan nyelv szerepel, amelyhez a rendszerben van <text:span text:style-name="Strong_20_Emphasis">bizonylat-fordítás</text:span> — ez telepítés-függő, tehát nem minden nyelv áll automatikusan rendelkezésre. Ha egy szükséges nyelv hiányzik a listából, a rendszer üzemeltetőjét kell megkeresni.</text:p>
      <text:p text:style-name="Text_20_body"><text:span text:style-name=""/> Ez a kör <text:span text:style-name="Strong_20_Emphasis">nem azonos</text:span> a <text:a xlink:type="simple" xlink:href="https://www.doc.evir.hu/doku.php/evir:torzsadatok:cikktorzs:idegen_nyelvi_megnevezesek" text:style-name="Internet_20_link" text:visited-style-name="Visited_20_Internet_20_Link">idegen nyelvi megnevezések</text:a>nél beállítható nyelvekkel: a törzsadatok bármilyen nyelvre lefordíthatók (ezt használja a <text:a xlink:type="simple" xlink:href="https://www.doc.evir.hu/doku.php/evir:webshop:altalanos" text:style-name="Internet_20_link" text:visited-style-name="Visited_20_Internet_20_Link">webshop</text:a> nyelvválasztója is), bizonylatot viszont csak a fordítással rendelkező nyelveken lehet kiállítani.</text:p>
      <text:p text:style-name="Text_20_body">Ahhoz tehát, hogy egy idegen nyelvű <text:span text:style-name="Strong_20_Emphasis">bizonylat teljesen</text:span> az adott nyelven készüljön el, mindkét oldalt be kell állítani:</text:p>
      <text:list text:style-name="Numbering_20_1" text:continue-numbering="false">
        <text:list-item>
          <text:p text:style-name="Numbering_20_1_Content_First"> a bizonylat nyelve legyen elérhető (állandó feliratok),</text:p>
        </text:list-item>
        <text:list-item>
          <text:p text:style-name="Numbering_20_1_Content_Last"> és legyen hozzá idegen nyelvi hely a cikktörzsben, kitöltött megnevezésekkel (tételsorok).</text:p>
        </text:list-item>
      </text:list>
      <text:p text:style-name="Horizontal_20_Line"/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www.doc.evir.hu/doku.php/evir-faq:idegen_nyelvek" text:style-name="Internet_20_link" text:visited-style-name="Visited_20_Internet_20_Link">GYIK: Idegen nyelvek használata az eVIR-ben</text:a></text:p>
        </text:list-item>
        <text:list-item>
          <text:p text:style-name="List_20_1_Content"> <text:a xlink:type="simple" xlink:href="https://www.doc.evir.hu/doku.php/evir:torzsadatok:cikktorzs:idegen_nyelvi_megnevezesek" text:style-name="Internet_20_link" text:visited-style-name="Visited_20_Internet_20_Link">Idegen nyelvi megnevezések</text:a></text:p>
        </text:list-item>
        <text:list-item>
          <text:p text:style-name="List_20_1_Content"> <text:a xlink:type="simple" xlink:href="https://www.doc.evir.hu/doku.php/evir:torzsadatok:cikktorzs:mennyisegi_egysegek" text:style-name="Internet_20_link" text:visited-style-name="Visited_20_Internet_20_Link">Mennyiségi egységek</text:a></text:p>
        </text:list-item>
        <text:list-item>
          <text:p text:style-name="List_20_1_Content"> <text:a xlink:type="simple" xlink:href="https://www.doc.evir.hu/doku.php/evir:bizonylatok:bizonylat_keszites" text:style-name="Internet_20_link" text:visited-style-name="Visited_20_Internet_20_Link">Bizonylat készítés</text:a></text:p>
        </text:list-item>
        <text:list-item>
          <text:p text:style-name="List_20_1_Content"> <text:a xlink:type="simple" xlink:href="https://www.doc.evir.hu/doku.php/evir:bizonylatok:parameterek" text:style-name="Internet_20_link" text:visited-style-name="Visited_20_Internet_20_Link">Bizonylat paraméterek</text:a></text:p>
        </text:list-item>
        <text:list-item>
          <text:p text:style-name="List_20_1_Content"> <text:a xlink:type="simple" xlink:href="https://www.doc.evir.hu/doku.php/evir:bizonylatok:tetelek_hozzaadasa" text:style-name="Internet_20_link" text:visited-style-name="Visited_20_Internet_20_Link">Tételek hozzáadása</text:a></text:p>
        </text:list-item>
        <text:list-item>
          <text:p text:style-name="List_20_1_Content"> <text:a xlink:type="simple" xlink:href="https://www.doc.evir.hu/doku.php/evir:rendszer:beallitasok:szamla" text:style-name="Internet_20_link" text:visited-style-name="Visited_20_Internet_20_Link">Beállítások: Számla</text:a></text:p>
        </text:list-item>
        <text:list-item>
          <text:p text:style-name="List_20_1_Content"> <text:a xlink:type="simple" xlink:href="https://www.doc.evir.hu/doku.php/evir:torzsadatok:bizonylat:torzs_bizonylat" text:style-name="Internet_20_link" text:visited-style-name="Visited_20_Internet_20_Link">Bizonylat törzsadatok</text:a></text:p>
        </text:list-item>
        <text:list-item>
          <text:p text:style-name="List_20_1_Content_Last"> <text:a xlink:type="simple" xlink:href="https://www.doc.evir.hu/doku.php/evir-faq:szamla_mas_penznemben" text:style-name="Internet_20_link" text:visited-style-name="Visited_20_Internet_20_Link">Számlázás más pénznembe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8T08::59:11</meta:creation-date>
    <dc:creator>Generated</dc:creator>
    <dc:date>2026-08-28T08::59:11</dc:date>
    <dc:language>en-US</dc:language>
    <meta:editing-cycles>1</meta:editing-cycles>
    <meta:editing-duration>PT0S</meta:editing-duration>
    <dc:title>evir:torzsadatok:bizonylat:tobbnyelvu_bizonylat</dc:title>
  </office:meta>
</office:document-meta>
</file>