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c151e9b27f7b1b2444c16cac5072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"/><text:bookmark-start text:name="__RefHeading___tms_1"/><text:bookmark-start text:name="tms"/>TMS<text:bookmark-end text:name="__RefHeading___tms_1"/><text:bookmark-end text:name="tms"/></text:h>
      <text:p text:style-name="Text_20_body">TMS, mint a „Task Management System” rövítése. Feladatok, projektek menedzselését végzi a modul. Munkacsoport szemléletű, azaz a feladatokat nem elsősorban felhasználó, hanem egy munkacsoport kapja, persze a munkacsoporton belül van lehetőség a feladathoz intézőt kijelölni.</text:p>
      <text:p text:style-name="Text_20_body">A használathoz többféle beállítást kell elvégezni. Friss rendszerben érdemes a lépésenkénti leírást követni: <text:span text:style-name="Strong_20_Emphasis"><text:a xlink:type="simple" xlink:href="https://www.doc.evir.hu/doku.php/evir:tms:tms_kezdeti_beallitas" text:style-name="Internet_20_link" text:visited-style-name="Visited_20_Internet_20_Link">TMS kezdeti beállítás</text:a></text:span>.</text:p>
      <text:list text:style-name="List_20_1" text:continue-numbering="false">
        <text:list-item>
          <text:p text:style-name="List_20_1_Content_First"> <text:a xlink:type="simple" xlink:href="https://www.doc.evir.hu/doku.php/evir:torzsadatok:tms:torzs_tms" text:style-name="Internet_20_link" text:visited-style-name="Visited_20_Internet_20_Link">TMS törzsadat</text:a>-ban létre kell hozni a munkacsoportokat, feladatköröket</text:p>
        </text:list-item>
        <text:list-item>
          <text:p text:style-name="List_20_1_Content"> Szükség esetén a <text:span text:style-name="Source_20_Text">Rendszer→Beállítások→Beállítások</text:span> menüpontban módosítani a <text:a xlink:type="simple" xlink:href="https://www.doc.evir.hu/doku.php/evir:rendszer:beallitasok:tms" text:style-name="Internet_20_link" text:visited-style-name="Visited_20_Internet_20_Link">TMS-re vonatkózó beállítások</text:a>at</text:p>
        </text:list-item>
        <text:list-item>
          <text:p text:style-name="List_20_1_Content_Last"> Amennyiben az alapértelmezett jogosultsági / hozzáférési beállításokon változtatni szükséges, akkor azt a rendszer üzemeltetőjétől kell kérni.</text:p>
        </text:list-item>
      </text:list>
      <text:h text:style-name="Heading_20_4" text:outline-level="4"><text:bookmark-start text:name="__RefHeading___uj_taszk_2"/><text:bookmark-start text:name="uj_taszk"/>Új taszk<text:bookmark-end text:name="__RefHeading___uj_taszk_2"/><text:bookmark-end text:name="uj_taszk"/></text:h>
      <text:p text:style-name="Text_20_body">A <text:span text:style-name="Source_20_Text">TMS→Új taszk</text:span> menüpontban lehet létrehozni új taszkot. A rendszer beállításaitól és a telepített moduloktól függ, hogy milyen adatokat kötelező megadni. Általában a tárgy, leírás, munkacsoport megadása kötelező, a többi mező kitöltése opcionális. </text:p>
      <text:p text:style-name="Text_20_body">Amikor egy új taszk létrejön (vagy bármilyen változás történik benne), akkor az érintett munkacsoportba tartozó felhasználók értesítést kapnak e-mailben. Az értesítés feltétele, hogy a felhasználóhoz hozzá legyen rendelve egy személy, és a személyhez legyen beállítva legalább egy e-mail cím.</text:p>
      <text:p text:style-name="Text_20_body">A taszkból úgy lehet projektet csinálni, ha egy vagy több gyerektaszkot hozunk létre. A gyerektaszkok korlátlan mélységben egymásba ágyazhatóak, valamint korlátlan mennyiségű gyerektaszk készülhet egy taszkhoz.</text:p>
      <text:p text:style-name="Text_20_body"><draw:frame draw:style-name="mediaright" draw:name="0" text:anchor-type="paragraph" draw:z-index="0" svg:width="18.520833333333cm" style:rel-width="100%" svg:height="27.33012252731cm" style:rel-height="scale"><draw:image xlink:href="Pictures/ecc151e9b27f7b1b2444c16cac50721f.png" xlink:type="simple" xlink:show="embed" xlink:actuate="onLoad"/></draw:frame></text:p>
      <text:p text:style-name="Text_20_body">A taszkokkal különböző műveleteket lehet végezni, ezeket a taszk nézet navigációs részén lehet kiválasztani::</text:p>
      <text:list text:style-name="List_20_1" text:continue-numbering="false">
        <text:list-item>
          <text:p text:style-name="List_20_1_Content_First"> <text:span text:style-name="Source_20_Text"><text:span text:style-name="Strong_20_Emphasis">Szülő taszk</text:span></text:span><text:line-break/>Ha az adott taszk egy gyerektaszk, akkor ezzel lehet a szülőtaszkba lépni.</text:p>
        </text:list-item>
        <text:list-item>
          <text:p text:style-name="List_20_1_Content"> <text:span text:style-name="Source_20_Text"><text:span text:style-name="Strong_20_Emphasis">Részletes nézet</text:span></text:span><text:line-break/>Az eseményeket részletesebben mutatja. Azaz nem csak a változásokat, hanem azokat a bejegyzéseket is, amelyek azt rögzítették, hogy egy felhasználó megnézte a taszkot.</text:p>
        </text:list-item>
        <text:list-item>
          <text:p text:style-name="List_20_1_Content"> <text:span text:style-name="Source_20_Text"><text:span text:style-name="Strong_20_Emphasis">Megnéz</text:span></text:span><text:line-break/>A taszk adatainak megtekintése.</text:p>
        </text:list-item>
        <text:list-item>
          <text:p text:style-name="List_20_1_Content"> <text:span text:style-name="Source_20_Text"><text:span text:style-name="Strong_20_Emphasis">Módosítás</text:span></text:span><text:line-break/>A taszk adatainak módosítása.</text:p>
        </text:list-item>
        <text:list-item>
          <text:p text:style-name="List_20_1_Content"> <text:span text:style-name="Source_20_Text"><text:span text:style-name="Strong_20_Emphasis">Gyerektaszk</text:span></text:span><text:line-break/>Az adott taszkból új gyerektaszk nyitása.</text:p>
        </text:list-item>
        <text:list-item>
          <text:p text:style-name="List_20_1_Content"> <text:span text:style-name="Source_20_Text"><text:span text:style-name="Strong_20_Emphasis">Töröl</text:span></text:span><text:line-break/>A taszk törlése (ténylegesen nem kerül törlésre, de a rendszer töröltnek mutatja).</text:p>
        </text:list-item>
        <text:list-item>
          <text:p text:style-name="List_20_1_Content"> <text:span text:style-name="Source_20_Text"><text:span text:style-name="Strong_20_Emphasis">Megjegyzés</text:span></text:span><text:line-break/>A taszkhoz megjegyzés fűzése.</text:p>
        </text:list-item>
        <text:list-item>
          <text:p text:style-name="List_20_1_Content"> <text:span text:style-name="Source_20_Text"><text:span text:style-name="Strong_20_Emphasis">Felfüggeszt</text:span></text:span><text:line-break/>A taszk felfüggesztése.</text:p>
        </text:list-item>
        <text:list-item>
          <text:p text:style-name="List_20_1_Content"> <text:span text:style-name="Source_20_Text"><text:span text:style-name="Strong_20_Emphasis">Lezár</text:span></text:span><text:line-break/>A taszk lezárása.</text:p>
        </text:list-item>
        <text:list-item>
          <text:p text:style-name="List_20_1_Content"> <text:span text:style-name="Source_20_Text"><text:span text:style-name="Strong_20_Emphasis">Munkalap</text:span></text:span><text:line-break/>Amennyiben a munkalap modul telepítve van, akkor a taszkból egy új munkalap nyitása, majd a munkalap rögzítését követően a munkalap „esemény” mezőjének tartalmának hozzáfűzése a taszkhoz.</text:p>
        </text:list-item>
        <text:list-item>
          <text:p text:style-name="List_20_1_Content_Last"> <text:span text:style-name="Source_20_Text"><text:span text:style-name="Strong_20_Emphasis">Dokumentumok</text:span></text:span><text:line-break/>Amennyiben a <text:a xlink:type="simple" xlink:href="https://www.doc.evir.hu/doku.php/evir:dokumentum:fajl_feltoltes" text:style-name="Internet_20_link" text:visited-style-name="Visited_20_Internet_20_Link">dokumentumkezelő modul</text:a> telepítve van, akkor a taszkhoz dokumentumot lehet rendelni.</text:p>
        </text:list-item>
      </text:list>
      <text:p text:style-name="Text_20_body">A rendszerben levő taszkokat a TMS menüpontban levő különböző listákon és portálokon keresztül lehet elérni, kezelni. A főbb portálok:</text:p>
      <text:list text:style-name="List_20_1" text:continue-numbering="false">
        <text:list-item>
          <text:p text:style-name="List_20_1_Content_First"> <text:span text:style-name="Source_20_Text"><text:span text:style-name="Strong_20_Emphasis">TMS naptár</text:span></text:span>: a taszkokat naptár szerű nézetben jeleníti meg a tervezett határidők alapján</text:p>
        </text:list-item>
        <text:list-item>
          <text:p text:style-name="List_20_1_Content"> <text:span text:style-name="Source_20_Text"><text:span text:style-name="Strong_20_Emphasis">Projekt portál</text:span></text:span>: lehetőség van a prioritás szerinti áttekintésre, gyors módosításra</text:p>
        </text:list-item>
        <text:list-item>
          <text:p text:style-name="List_20_1_Content"> <text:span text:style-name="Source_20_Text"><text:span text:style-name="Strong_20_Emphasis">TMS portál</text:span></text:span>: általános taszk áttekintő. Tipikus felhasználási módja a felhasználóknak kezdőoldalként beállítani.<text:line-break/>Bővebb információ a <text:a xlink:type="simple" xlink:href="https://www.doc.evir.hu/doku.php/evir:tms:tms_portal" text:style-name="Internet_20_link" text:visited-style-name="Visited_20_Internet_20_Link">TMS portál</text:a> oldalon olvasható.</text:p>
        </text:list-item>
        <text:list-item>
          <text:p text:style-name="List_20_1_Content"> <text:span text:style-name="Source_20_Text"><text:span text:style-name="Strong_20_Emphasis">Feladat áttekintő</text:span></text:span>: kiemelve mutatja a módosult és az új taszkokat. Szűrhető lista, melyről a felső sávban található navigációs gombok segítségével közvetlenül a következő szűrt listákra érkezhetünk:</text:p>
          <text:list text:style-name="List_20_1">
            <text:list-item>
              <text:p text:style-name="List_20_1_Content"> <text:span text:style-name="Strong_20_Emphasis">TMS portál</text:span></text:p>
            </text:list-item>
            <text:list-item>
              <text:p text:style-name="List_20_1_Content"> <text:span text:style-name="Strong_20_Emphasis">Összes feladat</text:span></text:p>
            </text:list-item>
            <text:list-item>
              <text:p text:style-name="List_20_1_Content"> <text:span text:style-name="Strong_20_Emphasis">Saját feladatok</text:span></text:p>
            </text:list-item>
            <text:list-item>
              <text:p text:style-name="List_20_1_Content_Last"> <text:span text:style-name="Strong_20_Emphasis">Változott feladatok</text:span></text:p>
            </text:list-item>
          </text:list>
        </text:list-item>
      </text:list>
      <text:p text:style-name="Text_20_body">A taszkok felfüggesztésénél lehetőség van automatikus ébresztésre. Ez két módon történhet:</text:p>
      <text:list text:style-name="List_20_1" text:continue-numbering="false">
        <text:list-item>
          <text:p text:style-name="List_20_1_Content_First"> egy másik taszk lezárása ébreszti fel</text:p>
        </text:list-item>
        <text:list-item>
          <text:p text:style-name="List_20_1_Content_Last"> egy adott időpontban ébred fel automatikusan</text:p>
        </text:list-item>
      </text:list>
      <text:p text:style-name="Text_20_body">Az automatikus ébresztéshez szükség van a rendszer karbantartójának felkészítenie a rendszert ennek a kezelésére!</text:p>
      <text:p text:style-name="Text_20_body">A TMS rendszerhez lehet előre készített munkafolyamatokat is készíteni, azaz komplett taszk-gyerektaszk struktúrákat előre definiálni és azt egy gombnyomással az adott taszkból létrehozni. Kapcsolódó oldal: <text:a xlink:type="simple" xlink:href="https://www.doc.evir.hu/doku.php/evir:torzsadatok:tms:torzs_tms_script" text:style-name="Internet_20_link" text:visited-style-name="Visited_20_Internet_20_Link">TMS Script</text:a></text:p>
      <text:p text:style-name="Text_20_body">A TMS rendszer képes e-mailben is kétirányú kommunikációt végezni, teljes értékűen működni. Ennek a legegyszerűbb módja az, amikor a felhasználó válaszol a TMS értesítő e-mailre, a válasza pedig az adott taszkhoz megjegyzésként hozzáfűzésre kerül a nevében. Bővebb információ: <text:a xlink:type="simple" xlink:href="https://www.doc.evir.hu/doku.php/evir:tms:tms_commander" text:style-name="Internet_20_link" text:visited-style-name="Visited_20_Internet_20_Link">TMS Commander</text:a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ms:tms_kezdeti_beallitas" text:style-name="Internet_20_link" text:visited-style-name="Visited_20_Internet_20_Link">TMS kezdeti beállítás</text:a></text:p>
        </text:list-item>
        <text:list-item>
          <text:p text:style-name="List_20_1_Content"> <text:a xlink:type="simple" xlink:href="https://www.doc.evir.hu/doku.php/evir:rendszer:beallitasok:tms" text:style-name="Internet_20_link" text:visited-style-name="Visited_20_Internet_20_Link">TMS rendszerbeállítások</text:a></text:p>
        </text:list-item>
        <text:list-item>
          <text:p text:style-name="List_20_1_Content"> <text:a xlink:type="simple" xlink:href="https://www.doc.evir.hu/doku.php/evir:rendszer:beallitasok:tms_csatolmanyok" text:style-name="Internet_20_link" text:visited-style-name="Visited_20_Internet_20_Link">TMS csatolmányok</text:a></text:p>
        </text:list-item>
        <text:list-item>
          <text:p text:style-name="List_20_1_Content"> <text:a xlink:type="simple" xlink:href="https://www.doc.evir.hu/doku.php/evir:torzsadatok:tms:torzs_tms" text:style-name="Internet_20_link" text:visited-style-name="Visited_20_Internet_20_Link">TMS törzsadatok</text:a></text:p>
        </text:list-item>
        <text:list-item>
          <text:p text:style-name="List_20_1_Content"> <text:a xlink:type="simple" xlink:href="https://www.doc.evir.hu/doku.php/evir:tms:tms_portal" text:style-name="Internet_20_link" text:visited-style-name="Visited_20_Internet_20_Link">TMS portál</text:a></text:p>
        </text:list-item>
        <text:list-item>
          <text:p text:style-name="List_20_1_Content_Last"> <text:a xlink:type="simple" xlink:href="https://www.doc.evir.hu/doku.php/evir:tms:tms_naptar" text:style-name="Internet_20_link" text:visited-style-name="Visited_20_Internet_20_Link">TMS naptá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5:54</meta:creation-date>
    <dc:creator>Generated</dc:creator>
    <dc:date>2026-08-10T05::45:54</dc:date>
    <dc:language>en-US</dc:language>
    <meta:editing-cycles>1</meta:editing-cycles>
    <meta:editing-duration>PT0S</meta:editing-duration>
    <dc:title>evir:tms:tms</dc:title>
  </office:meta>
</office:document-meta>
</file>