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520735cebac2f6032ee57c5851ea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_tipus_felhasznalok"/><text:bookmark-start text:name="__RefHeading___szerzodes_tipus_-_felhasznalok_1"/><text:bookmark-start text:name="szerzodes_tipus_-_felhasznalok"/>Szerződés típus - felhasználók<text:bookmark-end text:name="__RefHeading___szerzodes_tipus_-_felhasznalok_1"/><text:bookmark-end text:name="szerzodes_tipus_-_felhasznalok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53520735cebac2f6032ee57c5851eac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szerzodes:szerzodes_menu" text:style-name="Internet_20_link" text:visited-style-name="Visited_20_Internet_20_Link">Szerződés</text:a> → <text:a xlink:type="simple" xlink:href="https://www.doc.evir.hu/doku.php/evir:szerzodes:szerzodes_lekerdezesek" text:style-name="Internet_20_link" text:visited-style-name="Visited_20_Internet_20_Link">Lekérdezések</text:a></text:span> menüpont alatt a <text:span text:style-name="Strong_20_Emphasis">Szerződés típus - felhasználók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Időszak kezdete</text:span> *(kötelező)*: Az elemzési időszak első napja.</text:p>
            </text:list-item>
            <text:list-item>
              <text:p text:style-name="List_20_1_Content"> <text:span text:style-name="Strong_20_Emphasis">Időszak vége</text:span> *(kötelező)*: Az elemzési időszak utolsó napja.</text:p>
            </text:list-item>
            <text:list-item>
              <text:p text:style-name="List_20_1_Content"> <text:span text:style-name="Strong_20_Emphasis">Dátum mező</text:span> *(kötelező)*: Az időszaki szűrés alapja — Szerződés létrehozás dátuma vagy Szerződés kezdete.</text:p>
            </text:list-item>
            <text:list-item>
              <text:p text:style-name="List_20_1_Content"> <text:span text:style-name="Strong_20_Emphasis">Szerződés adatok részletezése</text:span>: Bejelölve az összesítő sorok alatti részletező sorok is megjelenne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szerkezete:</text:span> Szerződéstípusonként egy szekció, azon belül felhasználónként egy sor. Végén összesítő oldal típusonkénti és teljes darabszámmal.</text:p>
        </text:list-item>
        <text:list-item>
          <text:p text:style-name="List_20_1_Content"> <text:span text:style-name="Strong_20_Emphasis">Sorok oszlopai:</text:span></text:p>
          <text:list text:style-name="List_20_1">
            <text:list-item>
              <text:p text:style-name="List_20_1_Content"> <text:span text:style-name="Strong_20_Emphasis">Felhasználó</text:span>: A szerződést létrehozó felhasználó neve.</text:p>
            </text:list-item>
            <text:list-item>
              <text:p text:style-name="List_20_1_Content"> <text:span text:style-name="Strong_20_Emphasis">Szerződések száma</text:span>: Az adott felhasználó által az időszakban kötött szerződések darabszáma.</text:p>
            </text:list-item>
          </text:list>
        </text:list-item>
        <text:list-item>
          <text:p text:style-name="List_20_1_Content"> <text:span text:style-name="Strong_20_Emphasis">Részletező sorok</text:span> (ha a részletezés be van kapcsolva):</text:p>
          <text:list text:style-name="List_20_1">
            <text:list-item>
              <text:p text:style-name="List_20_1_Content_Last"> <text:span text:style-name="Strong_20_Emphasis">Szerződésszám</text:span>, <text:span text:style-name="Strong_20_Emphasis">Partner</text:span>, <text:span text:style-name="Strong_20_Emphasis">Szerződés dátuma</text:span>, <text:span text:style-name="Strong_20_Emphasis">Érvényesség kezdete</text:span>, <text:span text:style-name="Strong_20_Emphasis">Érvényesség vége</text:span>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www.doc.evir.hu/doku.php/evir:szerzodes:szerzodes_lekerdezesek:felhasznalo_szerzodes_tipusok" text:style-name="Internet_20_link" text:visited-style-name="Visited_20_Internet_20_Link">Felhasználó - Szerződés típusok</text:a></text:p>
        </text:list-item>
        <text:list-item>
          <text:p text:style-name="List_20_1_Content_Last"> <text:a xlink:type="simple" xlink:href="https://www.doc.evir.hu/doku.php/evir:szerzodes:szerzodes_lekerdezesek:szerzodes_tetelek_felhasznalok" text:style-name="Internet_20_link" text:visited-style-name="Visited_20_Internet_20_Link">Szerződés tételek - felhasznál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10:12</meta:creation-date>
    <dc:creator>Generated</dc:creator>
    <dc:date>2026-08-10T15::10:12</dc:date>
    <dc:language>en-US</dc:language>
    <meta:editing-cycles>1</meta:editing-cycles>
    <meta:editing-duration>PT0S</meta:editing-duration>
    <dc:title>evir:szerzodes:szerzodes_lekerdezesek:szerzodes_tipus_felhasznalok</dc:title>
  </office:meta>
</office:document-meta>
</file>