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72aded686875e88f6a4db9f963605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viz:folyamat"/><text:bookmark-start text:name="__RefHeading___szerviz_folyamatok_allapotok_1"/><text:bookmark-start text:name="szerviz_folyamatok_allapotok"/>Szerviz folyamatok (állapotok)<text:bookmark-end text:name="__RefHeading___szerviz_folyamatok_allapotok_1"/><text:bookmark-end text:name="szerviz_folyamatok_allapotok"/></text:h>
      <text:p text:style-name="Text_20_body">A szerviz modul a következő rajzon látható folyamat állapotokat támogatja:</text:p>
      <text:p text:style-name="Text_20_body"><draw:frame draw:style-name="media" draw:name="0" text:anchor-type="as-char" draw:z-index="0" svg:width="" svg:rel-width="100%" svg:height="0cm"><draw:image xlink:href="Pictures/772aded686875e88f6a4db9f963605a2.svg" xlink:type="simple" xlink:show="embed" xlink:actuate="onLoad"/></draw:frame></text:p>
      <text:p text:style-name="Text_20_body">A folyamat állapotoktól független a termék státusza (rendezett/rendezetlen) illetve a saját ráfordítások kezelése (munkaórák, munkalap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2:59</meta:creation-date>
    <dc:creator>Generated</dc:creator>
    <dc:date>2026-08-10T15::02:59</dc:date>
    <dc:language>en-US</dc:language>
    <meta:editing-cycles>1</meta:editing-cycles>
    <meta:editing-duration>PT0S</meta:editing-duration>
    <dc:title>evir:szerviz:folyamat</dc:title>
  </office:meta>
</office:document-meta>
</file>