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59eb83861510ec3a160a14072b8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viz:altalanos"/><text:bookmark-start text:name="__RefHeading___szerviz_1"/><text:bookmark-start text:name="szerviz"/>Szerviz<text:bookmark-end text:name="__RefHeading___szerviz_1"/><text:bookmark-end text:name="szerviz"/></text:h>
      <text:p text:style-name="Text_20_body">A szerviz modul elsődleges célja a garanciális és nem garanciális javításra átvett saját értékesítésű és idegen forrásból beszerzett termékek szervizfolyamatainak támogatása.</text:p>
      <text:p text:style-name="Text_20_body">A modul funkciói:</text:p>
      <text:list text:style-name="List_20_1" text:continue-numbering="false">
        <text:list-item>
          <text:p text:style-name="List_20_1_Content_First"> Folyamat állapotok kezelése <text:a xlink:type="simple" xlink:href="https://www.doc.evir.hu/doku.php/evir:szerviz:folyamat" text:style-name="Internet_20_link" text:visited-style-name="Visited_20_Internet_20_Link">Szerviz folyamatok (állapotok)</text:a></text:p>
        </text:list-item>
        <text:list-item>
          <text:p text:style-name="List_20_1_Content"> Státusz kezelése</text:p>
        </text:list-item>
        <text:list-item>
          <text:p text:style-name="List_20_1_Content"> Események rögzítése </text:p>
        </text:list-item>
        <text:list-item>
          <text:p text:style-name="List_20_1_Content"> Saját ráfordítások kezelése</text:p>
        </text:list-item>
        <text:list-item>
          <text:p text:style-name="List_20_1_Content"> Munkalapok kezelése</text:p>
        </text:list-item>
        <text:list-item>
          <text:p text:style-name="List_20_1_Content"> Csatolt dokumentumok kezelése</text:p>
        </text:list-item>
        <text:list-item>
          <text:p text:style-name="List_20_1_Content_Last"> Műveletek naplózása</text:p>
        </text:list-item>
      </text:list>
      <text:p text:style-name="Text_20_body">Maga a folyamat a javítandó termék átvételével kezdődik, amit a <text:span text:style-name="Source_20_Text">Szerviz→Javításra átvétel</text:span> menüpontban lehet megtenni.
<draw:frame draw:style-name="media" draw:name="0" text:anchor-type="as-char" draw:z-index="0" svg:width="19.20875cm" style:rel-width="100%" svg:height="20.875625cm" style:rel-height="scale"><draw:image xlink:href="Pictures/5bc59eb83861510ec3a160a14072b81e.png" xlink:type="simple" xlink:show="embed" xlink:actuate="onLoad"/></draw:frame></text:p>
      <text:p text:style-name="Text_20_body">A megadandó adatok:</text:p>
      <text:list text:style-name="List_20_1" text:continue-numbering="false">
        <text:list-item>
          <text:p text:style-name="List_20_1_Content_First"> <text:span text:style-name="Source_20_Text">Vevő neve</text:span>: partner kiválasztása a partnerek közül</text:p>
        </text:list-item>
        <text:list-item>
          <text:p text:style-name="List_20_1_Content"> <text:span text:style-name="Source_20_Text">Állapot</text:span>: választandó a legördülő menüből</text:p>
        </text:list-item>
        <text:list-item>
          <text:p text:style-name="List_20_1_Content"> <text:span text:style-name="Source_20_Text">Státusz</text:span>: átvételkor ez javasoltan <text:span text:style-name="Source_20_Text">rendezetlen</text:span> legyen</text:p>
        </text:list-item>
        <text:list-item>
          <text:p text:style-name="List_20_1_Content"> <text:span text:style-name="Source_20_Text">Javítás jellege</text:span>: garanciális vagy fizető javítás választása</text:p>
        </text:list-item>
        <text:list-item>
          <text:p text:style-name="List_20_1_Content"> <text:span text:style-name="Source_20_Text">Várható elkészülés</text:span>: megadható a dátum, amikorra várható a javított állapot</text:p>
        </text:list-item>
        <text:list-item>
          <text:p text:style-name="List_20_1_Content"> <text:span text:style-name="Source_20_Text">Cikkszám</text:span>: tőlünk vásárolt termék esetén kitölthető</text:p>
        </text:list-item>
        <text:list-item>
          <text:p text:style-name="List_20_1_Content"> <text:span text:style-name="Source_20_Text">Megnevezés</text:span>: a termék megnevezése</text:p>
        </text:list-item>
        <text:list-item>
          <text:p text:style-name="List_20_1_Content"> <text:span text:style-name="Source_20_Text">Gyáriszám</text:span>: a termék egyedi azonosítója</text:p>
        </text:list-item>
        <text:list-item>
          <text:p text:style-name="List_20_1_Content"> <text:span text:style-name="Source_20_Text">Bejelentett hiba</text:span>: a hiba leírása</text:p>
        </text:list-item>
        <text:list-item>
          <text:p text:style-name="List_20_1_Content"> <text:span text:style-name="Source_20_Text">Átvett tartozékok</text:span>: a készülékkel együtt átvett tartozékok felsorolása</text:p>
        </text:list-item>
        <text:list-item>
          <text:p text:style-name="List_20_1_Content"> <text:span text:style-name="Source_20_Text">Külalak, Állapot</text:span>: a külalakkal, állapottal kapcsolatos feljegyzések</text:p>
        </text:list-item>
        <text:list-item>
          <text:p text:style-name="List_20_1_Content"> <text:span text:style-name="Source_20_Text">Megállapított hiba</text:span>: ezt majd később a szervizes tölti ki, ha sikerült megállapítania</text:p>
        </text:list-item>
        <text:list-item>
          <text:p text:style-name="List_20_1_Content"> <text:span text:style-name="Source_20_Text">Elvégzett javítás</text:span>: szintén a szervizes tölti ki a javítás után</text:p>
        </text:list-item>
        <text:list-item>
          <text:p text:style-name="List_20_1_Content"> <text:span text:style-name="Source_20_Text">Termék info</text:span>: saját termék esetén a lehetőség van a számla tételek közül kikeresni a terméket</text:p>
        </text:list-item>
        <text:list-item>
          <text:p text:style-name="List_20_1_Content"> <text:span text:style-name="Source_20_Text">Külső szerviz neve</text:span>: megadható a külső szerviz. Saját termék esetén a beszerzési forrást tünteti fel a rendszer</text:p>
        </text:list-item>
        <text:list-item>
          <text:p text:style-name="List_20_1_Content_Last"> <text:span text:style-name="Source_20_Text">Megjegyzés</text:span>: bármilyen megjegyzés helye</text:p>
        </text:list-item>
      </text:list>
      <text:p text:style-name="Text_20_body">Az adatok rögzítése után a munka nézetéből van lehetőség átvételi dokumentum (pdf) generálására. A PDF-et szerkeszteni a <text:a xlink:type="simple" xlink:href="https://www.doc.evir.hu/doku.php/spec:pml" text:style-name="Internet_20_link" text:visited-style-name="Visited_20_Internet_20_Link">PDF Markup Language</text:a> segítségével lehet.
Ugyan innen a munka nézetből van lehetőség további funkciók elérésére:</text:p>
      <text:list text:style-name="List_20_1" text:continue-numbering="false">
        <text:list-item>
          <text:p text:style-name="List_20_1_Content_First"> <text:span text:style-name="Source_20_Text">Esemény</text:span>: itt van lehetőség státuszt váltani, folyamat állapotot váltani, ráfordított munkaórát megadni. Fontos információ, hogy egy-egy eseménynél az ott megadott munkaórákat a rendszer összesíti, és a munka nézetben az összesített munkaórát tünteti fel.</text:p>
        </text:list-item>
        <text:list-item>
          <text:p text:style-name="List_20_1_Content"> <text:span text:style-name="Source_20_Text">Munkalap</text:span>: a termék javításához munkalapot lehet készíteni, a javításhoz felhasznált alkatrészeket, munkadíjakat így lehet a szervizeseményhez társítani.</text:p>
        </text:list-item>
        <text:list-item>
          <text:p text:style-name="List_20_1_Content_Last"> <text:span text:style-name="Source_20_Text">Dokumentum</text:span>: a rendszer dokumentumkezelő moduljának segítségével bármilyen szükséges dokumentumot lehet hozzárendelni (pl. a külső szerviz scannelt munkalapja, fotó a sérülésről, stb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2:39</meta:creation-date>
    <dc:creator>Generated</dc:creator>
    <dc:date>2026-08-10T15::02:39</dc:date>
    <dc:language>en-US</dc:language>
    <meta:editing-cycles>1</meta:editing-cycles>
    <meta:editing-duration>PT0S</meta:editing-duration>
    <dc:title>evir:szerviz:altalanos</dc:title>
  </office:meta>
</office:document-meta>
</file>