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99213ce0b4465a94d7e0d92b5cf8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szamlazas_menu"/><text:bookmark-start text:name="__RefHeading___szamlazas_1"/><text:bookmark-start text:name="szamlazas"/>Számlázás<text:bookmark-end text:name="__RefHeading___szamlazas_1"/><text:bookmark-end text:name="szamlazas"/></text:h>
      <text:p text:style-name="Text_20_body"><draw:frame draw:style-name="mediaright" draw:name="0" text:anchor-type="paragraph" draw:z-index="0" svg:width="18.520833333333cm" style:rel-width="100%" svg:height="11.462617311882cm" style:rel-height="scale"><draw:image xlink:href="Pictures/5999213ce0b4465a94d7e0d92b5cf825.png" xlink:type="simple" xlink:show="embed" xlink:actuate="onLoad"/></draw:frame></text:p>
      <text:p text:style-name="Text_20_body">Az eVIR rendszer számlázási modulja biztosítja a mindenkori jogszabályoknak megfelelő számlázás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szamla" text:style-name="Internet_20_link" text:visited-style-name="Visited_20_Internet_20_Link">Számla készít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mlalista</text:span> <text:line-break/>A kiállított számlák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nline számla lista</text:span>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helyesbito_szamla_keszites" text:style-name="Internet_20_link" text:visited-style-name="Visited_20_Internet_20_Link">Helyesbítő számla</text:a></text:span> <text:line-break/>Számlakorrekció a már kiállított számlák módosításához, például hibás adatok javítása eseté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penztargep:penztargep" text:style-name="Internet_20_link" text:visited-style-name="Visited_20_Internet_20_Link">Pénztárgépes bizonylat</text:a></text:span> <text:line-break/>Integrált megoldás a pénztárgépes eladások kezelésére, amellyel csökkenti a raktárkészletet, így a készletnyilvántartás továbbra is pontos mara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eloleg:elolegszamla" text:style-name="Internet_20_link" text:visited-style-name="Visited_20_Internet_20_Link">Előlegszámla</text:a></text:span> <text:line-break/>Az előlegfizetések dokumentálására szolgáló számlák, amelyekből végszámlát lehet készíteni az előleg figyelembevételév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export_szamla" text:style-name="Internet_20_link" text:visited-style-name="Visited_20_Internet_20_Link">Export számla</text:a></text:span> <text:line-break/>Nemzetközi ügyfelek számára készíthető számlák több nyelven és pénznemben, figyelembe véve az export jogszabályait és előírása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osszesites:osszesites_menu" text:style-name="Internet_20_link" text:visited-style-name="Visited_20_Internet_20_Link">Összesítés</text:a></text:span> <text:line-break/>Lehetőség van az összes számla adatainak átlátható nyomon követésére és részletes jelentések készítésé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kezi_szamla" text:style-name="Internet_20_link" text:visited-style-name="Visited_20_Internet_20_Link">Kéziszámla</text:a></text:span> <text:line-break/>Manuálisan készített számlák rögzítése a rendszerben, például kézzel írt számlák digitális nyilvántartásba vétel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kezi_elolegszamla_rogzitese" text:style-name="Internet_20_link" text:visited-style-name="Visited_20_Internet_20_Link">Kézi-előlegszámla</text:a></text:span> <text:line-break/>Hagyományosan, kézzel készített előlegszámlák digitális feldolgozása és nyilvántartás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forditott_afas_szamla" text:style-name="Internet_20_link" text:visited-style-name="Visited_20_Internet_20_Link">Fordított áfás számla</text:a></text:span> <text:line-break/>Speciális számlatípus, amely az áfa kötelezettség áthárítását biztosítja az aktuális jogszabályoknak megfelelő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szamla_felbehagyott" text:style-name="Internet_20_link" text:visited-style-name="Visited_20_Internet_20_Link">Félbehagyott számlák</text:a></text:span> <text:line-break/>Az el nem készült számlák ideiglenes mentése, amelyek bármikor folytathatóak és véglegesíthetőek. <text:line-break/> <text:a xlink:type="simple" xlink:href="https://www.doc.evir.hu/doku.php/evir:bizonylatok:felbehagyott_bizonylat" text:style-name="Internet_20_link" text:visited-style-name="Visited_20_Internet_20_Link">Félbehagyott bizonylat</text:a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szamlazas:szamlalistak" text:style-name="Internet_20_link" text:visited-style-name="Visited_20_Internet_20_Link">Listák</text:a></text:span> <text:line-break/>A számlalistákból minden számla könnyen elérhető és visszakereshető, akár ki lett nyomtatva, akár emailben lett elküldv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30</meta:creation-date>
    <dc:creator>Generated</dc:creator>
    <dc:date>2026-08-10T06::49:30</dc:date>
    <dc:language>en-US</dc:language>
    <meta:editing-cycles>1</meta:editing-cycles>
    <meta:editing-duration>PT0S</meta:editing-duration>
    <dc:title>evir:szamlazas:szamlazas_menu</dc:title>
  </office:meta>
</office:document-meta>
</file>