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2754ce7b4348504fb5033969dfdd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szamla"/><text:bookmark-start text:name="__RefHeading___szamla_1"/><text:bookmark-start text:name="szamla"/>Számla<text:bookmark-end text:name="__RefHeading___szamla_1"/><text:bookmark-end text:name="szamla"/></text:h>
      <text:p text:style-name="Text_20_body"><draw:frame draw:style-name="mediaright" draw:name="0" text:anchor-type="paragraph" draw:z-index="0" svg:width="15.875cm" svg:height="17.440716123499cm"><draw:image xlink:href="Pictures/e32754ce7b4348504fb5033969dfdd2e.png" xlink:type="simple" xlink:show="embed" xlink:actuate="onLoad"/></draw:frame></text:p>
      <text:p text:style-name="Text_20_body">A rendszerrel az adatbázisban található adatok alapján lehet számlát készíteni.</text:p>
      <text:p text:style-name="Text_20_body">A bizonylat készítésről általánosságban ezen az oldalon olvashat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bizonylatok:bizonylat_keszites" text:style-name="Internet_20_link" text:visited-style-name="Visited_20_Internet_20_Link">Bizonylat készítés</text:a></text:span></text:p>
        </text:list-item>
      </text:list>
      <text:h text:style-name="Heading_20_4" text:outline-level="4"><text:bookmark-start text:name="__RefHeading___a_normal_legegyszerubb_szamla_keszitesenek_lepesei_2"/><text:bookmark-start text:name="a_normal_legegyszerubb_szamla_keszitesenek_lepesei"/>A normál, legegyszerűbb számla készítésének lépései:<text:bookmark-end text:name="__RefHeading___a_normal_legegyszerubb_szamla_keszitesenek_lepesei_2"/><text:bookmark-end text:name="a_normal_legegyszerubb_szamla_keszitesenek_lepesei"/></text:h>
      <text:list text:style-name="Numbering_20_1" text:continue-numbering="false">
        <text:list-item>
          <text:p text:style-name="Numbering_20_1_Content_First"> Számla készítés elindítása a <text:span text:style-name="Strong_20_Emphasis"><text:a xlink:type="simple" xlink:href="https://www.doc.evir.hu/doku.php/evir:szamlazas:szamlazas_menu" text:style-name="Internet_20_link" text:visited-style-name="Visited_20_Internet_20_Link">Számlázás</text:a></text:span></text:p>
        </text:list-item>
        <text:list-item>
          <text:p text:style-name="Numbering_20_1_Content"> <text:span text:style-name="Strong_20_Emphasis">Számla készítése</text:span> menüpontra kattintva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penzugy:email_kuldes_bizonylatkesziteskor" text:style-name="Internet_20_link" text:visited-style-name="Visited_20_Internet_20_Link">Email értesítő</text:a></text:span>  A partner kiválasztása után jelenik meg a mező!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  <text:a xlink:type="simple" xlink:href="https://www.doc.evir.hu/doku.php/evir-faq:szamla_mas_penznemben" text:style-name="Internet_20_link" text:visited-style-name="Visited_20_Internet_20_Link">Számlázás más pénznemben</text:a></text:p>
            </text:list-item>
            <text:list-item>
              <text:p text:style-name="Numbering_20_1_Content"> Bizonylatkép: A <text:a xlink:type="simple" xlink:href="https://www.doc.evir.hu/doku.php/evir:torzsadatok:torzs_pdf" text:style-name="Internet_20_link" text:visited-style-name="Visited_20_Internet_20_Link">PDF sablon</text:a>ok közé rögzített számlaképek közül lehet választani. <text:line-break/> A <text:a xlink:type="simple" xlink:href="https://www.doc.evir.hu/doku.php/evir:rendszer:beallitasok:logisztika" text:style-name="Internet_20_link" text:visited-style-name="Visited_20_Internet_20_Link">rendszerbeállításokban</text:a> beállítható az egyedi számlakép használata.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</text:a>ának ismétlése</text:span> egészen addig, ameddig az összes kívánt tétel szerepel a bizonylaton.</text:p>
          <text:list text:style-name="List_20_1">
            <text:list-item>
              <text:p text:style-name="List_20_1_Content"> <text:span text:style-name=""><text:span text:style-name="Strong_20_Emphasis">| <text:span text:style-name="">Engedmény végösszegből</text:span> |</text:span></text:span> gombbal a <text:a xlink:type="simple" xlink:href="https://www.doc.evir.hu/doku.php/evir:torzsadatok:cikktorzs:szolgaltatasok#specialis_szolgaltatas" text:style-name="Internet_20_link" text:visited-style-name="Visited_20_Internet_20_Link">speciális szolgáltatás</text:a>ként rögzített számla végösszegét százalékosan módosító szolgáltatásokat adhatjuk a tételekhez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 számla, amelynek első számú eredeti példánya a beállításoktól függően vagy e-mailben kerül elküldésre a partner e-mail címére, vagy a <text:a xlink:type="simple" xlink:href="https://www.doc.evir.hu/doku.php/evir:rendszer:beallitasok:szamla" text:style-name="Internet_20_link" text:visited-style-name="Visited_20_Internet_20_Link">beállításokban</text:a> meghatározott mennyiségű példányokat (eredeti + másolatok) tartalmazó PDF kerül generálásra, melyet a böngésző jelenít meg.</text:p>
        </text:list-item>
      </text:list>
      <text:p text:style-name="Text_20_body"> Az elkészült számla példányokat ki kell <text:a xlink:type="simple" xlink:href="https://www.doc.evir.hu/doku.php/evir:fogalmak:nyomtatas" text:style-name="Internet_20_link" text:visited-style-name="Visited_20_Internet_20_Link">nyomtatni</text:a>, majd a cég ügyviteli folyamatai szerint kezelni! <text:line-break/>
<text:span text:style-name="Strong_20_Emphasis">A hatályos szabályozás szerint az elkészült, kinyomtatott számlákat nem kötelező aláírással és/vagy pecséttel ellátni</text:span>, nincs olyan törvény vagy jogszabály, ami előírná ezek kötelező használatát.</text:p>
      <text:p text:style-name="Horizontal_20_Line"/>
      <text:p text:style-name="Text_20_body"><text:line-break/></text:p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onlineszamla:onlineszamla" text:style-name="Internet_20_link" text:visited-style-name="Visited_20_Internet_20_Link">Online számla</text:a></text:p>
        </text:list-item>
        <text:list-item>
          <text:p text:style-name="List_20_1_Content"> <text:a xlink:type="simple" xlink:href="https://www.doc.evir.hu/doku.php/evir:szamlazas:export_szamla" text:style-name="Internet_20_link" text:visited-style-name="Visited_20_Internet_20_Link">Export számla</text:a></text:p>
        </text:list-item>
        <text:list-item>
          <text:p text:style-name="List_20_1_Content"> <text:a xlink:type="simple" xlink:href="https://www.doc.evir.hu/doku.php/evir:proforma:proforma_szamla" text:style-name="Internet_20_link" text:visited-style-name="Visited_20_Internet_20_Link">Proforma számla</text:a></text:p>
        </text:list-item>
        <text:list-item>
          <text:p text:style-name="List_20_1_Content"> <text:a xlink:type="simple" xlink:href="https://www.doc.evir.hu/doku.php/evir:szamlazas:eloleg:elolegszamla" text:style-name="Internet_20_link" text:visited-style-name="Visited_20_Internet_20_Link">Előleg számla</text:a></text:p>
        </text:list-item>
        <text:list-item>
          <text:p text:style-name="List_20_1_Content"> <text:a xlink:type="simple" xlink:href="https://www.doc.evir.hu/doku.php/evir:szamlazas:kezi_szamla" text:style-name="Internet_20_link" text:visited-style-name="Visited_20_Internet_20_Link">Kézi számla</text:a></text:p>
        </text:list-item>
        <text:list-item>
          <text:p text:style-name="List_20_1_Content"> <text:a xlink:type="simple" xlink:href="https://www.doc.evir.hu/doku.php/evir:szamlazas:forditott_afas_szamla" text:style-name="Internet_20_link" text:visited-style-name="Visited_20_Internet_20_Link">Fordított ÁFÁ-s számla</text:a></text:p>
        </text:list-item>
        <text:list-item>
          <text:p text:style-name="List_20_1_Content"> <text:a xlink:type="simple" xlink:href="https://www.doc.evir.hu/doku.php/evir:szamlazas:szamla_helyesbites_storno" text:style-name="Internet_20_link" text:visited-style-name="Visited_20_Internet_20_Link">Számla helyesbítés, stornó</text:a></text:p>
        </text:list-item>
        <text:list-item>
          <text:p text:style-name="List_20_1_Content"> <text:a xlink:type="simple" xlink:href="https://www.doc.evir.hu/doku.php/evir:raktar:bizonylat_korrekcio" text:style-name="Internet_20_link" text:visited-style-name="Visited_20_Internet_20_Link">Bizonylat korrekció raktár szempontjából</text:a></text:p>
        </text:list-item>
        <text:list-item>
          <text:p text:style-name="List_20_1_Content"> <text:a xlink:type="simple" xlink:href="https://www.doc.evir.hu/doku.php/evir:penzugy:penzugyi_levelek" text:style-name="Internet_20_link" text:visited-style-name="Visited_20_Internet_20_Link">Pénzügyi levelek: pénzügyi egyenlegértesítő és fizetési felszólítás</text:a></text:p>
        </text:list-item>
        <text:list-item>
          <text:p text:style-name="List_20_1_Content"> <text:a xlink:type="simple" xlink:href="https://www.doc.evir.hu/doku.php/evir:torzsadatok:cikktorzs:cikkszamok" text:style-name="Internet_20_link" text:visited-style-name="Visited_20_Internet_20_Link">Cikkszámok rögzítése</text:a></text:p>
        </text:list-item>
        <text:list-item>
          <text:p text:style-name="List_20_1_Conten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www.doc.evir.hu/doku.php/evir-faq:szamla_tobb_bankszamla" text:style-name="Internet_20_link" text:visited-style-name="Visited_20_Internet_20_Link">Több bankszámlaszám feltüntetése a számlán</text:a></text:p>
        </text:list-item>
        <text:list-item>
          <text:p text:style-name="List_20_1_Content"> <text:a xlink:type="simple" xlink:href="https://www.doc.evir.hu/doku.php/evir:garancialevel:jotallasi_jegy_keszitese" text:style-name="Internet_20_link" text:visited-style-name="Visited_20_Internet_20_Link">Jótállási jegy készítése</text:a></text:p>
        </text:list-item>
        <text:list-item>
          <text:p text:style-name="List_20_1_Content"> <text:a xlink:type="simple" xlink:href="https://www.doc.evir.hu/doku.php/evir-faq:afa_kerekites" text:style-name="Internet_20_link" text:visited-style-name="Visited_20_Internet_20_Link">ÁFA kerekítés</text:a></text:p>
        </text:list-item>
        <text:list-item>
          <text:p text:style-name="List_20_1_Content_Last"> <text:a xlink:type="simple" xlink:href="https://www.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3</meta:creation-date>
    <dc:creator>Generated</dc:creator>
    <dc:date>2026-08-10T05::46:43</dc:date>
    <dc:language>en-US</dc:language>
    <meta:editing-cycles>1</meta:editing-cycles>
    <meta:editing-duration>PT0S</meta:editing-duration>
    <dc:title>evir:szamlazas:szamla</dc:title>
  </office:meta>
</office:document-meta>
</file>