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8c224e631e02d734ac309fd52103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penztargep:penztargepes_bizonylat"/><text:bookmark-start text:name="__RefHeading___penztargepes_bizonylat_roegzitese_1"/><text:bookmark-start text:name="penztargepes_bizonylat_roegzitese"/>Pénztárgépes bizonylat rögzítése<text:bookmark-end text:name="__RefHeading___penztargepes_bizonylat_roegzitese_1"/><text:bookmark-end text:name="penztargepes_bizonylat_roegzitese"/></text:h>
      <text:p text:style-name="Text_20_body"><draw:frame draw:style-name="mediaright" draw:name="0" text:anchor-type="paragraph" draw:z-index="0" svg:width="18.520833333333cm" style:rel-width="100%" svg:height="13.837962962963cm" style:rel-height="scale"><draw:image xlink:href="Pictures/b78c224e631e02d734ac309fd5210358.png" xlink:type="simple" xlink:show="embed" xlink:actuate="onLoad"/></draw:frame></text:p>
      <text:p text:style-name="Text_20_body">A pénztárgépes bizonylat adattartalmának rögzítésének lépései:</text:p>
      <text:list text:style-name="Numbering_20_1" text:continue-numbering="false">
        <text:list-item>
          <text:p text:style-name="Numbering_20_1_Content_First"> A <text:a xlink:type="simple" xlink:href="https://www.doc.evir.hu/doku.php/evir:bizonylatok:bizonylat_keszites" text:style-name="Internet_20_link" text:visited-style-name="Visited_20_Internet_20_Link">bizonylat készítés</text:a> elindítása a <text:span text:style-name="Strong_20_Emphasis"><text:a xlink:type="simple" xlink:href="https://www.doc.evir.hu/doku.php/evir:szamlazas:szamla" text:style-name="Internet_20_link" text:visited-style-name="Visited_20_Internet_20_Link">Számlázás</text:a></text:span>,</text:p>
        </text:list-item>
        <text:list-item>
          <text:p text:style-name="Numbering_20_1_Content"> <text:span text:style-name="Strong_20_Emphasis">Pénztárgépes bizonylat</text:span> menüpontban.</text:p>
        </text:list-item>
        <text:list-item>
          <text:p text:style-name="Numbering_20_1_Content"> <text:a xlink:type="simple" xlink:href="https://www.doc.evir.hu/doku.php/evir:bizonylatok:partner_adatok" text:style-name="Internet_20_link" text:visited-style-name="Visited_20_Internet_20_Link">Partner kiválasztása</text:a> abban az esetben, ha ez engedélyezve van a <text:a xlink:type="simple" xlink:href="https://www.doc.evir.hu/doku.php/evir:rendszer:beallitasok:penztargep" text:style-name="Internet_20_link" text:visited-style-name="Visited_20_Internet_20_Link">rendszerbeállításokban</text:a>.</text:p>
        </text:list-item>
        <text:list-item>
          <text:p text:style-name="Numbering_20_1_Content"> Egyetlen <text:a xlink:type="simple" xlink:href="https://www.doc.evir.hu/doku.php/evir:bizonylatok:parameterek" text:style-name="Internet_20_link" text:visited-style-name="Visited_20_Internet_20_Link">paraméter</text:a>t lehet megadni: </text:p>
          <text:list text:style-name="List_20_1">
            <text:list-item>
              <text:p text:style-name="List_20_1_Content"> <text:a xlink:type="simple" xlink:href="https://www.doc.evir.hu/doku.php/evir:torzsadatok:penzugyi:fizetesi_modok" text:style-name="Internet_20_link" text:visited-style-name="Visited_20_Internet_20_Link">Fizetési mód</text:a>:   Amennyiben a fizetési módnál ki van pipálva a <text:span text:style-name="Strong_20_Emphasis">Pénztárgépes bizonylathoz</text:span> checkbox, vagy a fizetési módok listájában igen látható.</text:p>
            </text:list-item>
          </text:list>
        </text:list-item>
        <text:list-item>
          <text:p text:style-name="Numbering_20_1_Content"> <text:a xlink:type="simple" xlink:href="https://www.doc.evir.hu/doku.php/evir:bizonylatok:tetelek_hozzaadasa" text:style-name="Internet_20_link" text:visited-style-name="Visited_20_Internet_20_Link">Tételek hozzáadásának</text:a> ismétlése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 hatására</text:a> elkészül a bizonylat, amiből azonban nem készül automatikusan nyomtatható <text:a xlink:type="simple" xlink:href="https://www.doc.evir.hu/doku.php/evir:fogalmak:nyomtatas" text:style-name="Internet_20_link" text:visited-style-name="Visited_20_Internet_20_Link">PDF</text:a>. <text:line-break/><text:span text:style-name=""/> A <text:a xlink:type="simple" xlink:href="https://www.doc.evir.hu/doku.php/evir:rendszer:beallitasok:penztargep" text:style-name="Internet_20_link" text:visited-style-name="Visited_20_Internet_20_Link">rendszerbeállításokban</text:a> megadható a <text:span text:style-name="Strong_20_Emphasis">Bizonylat példányszám</text:span>. <text:line-break/><text:line-break/> Az elkészült bizonylatok a <text:span text:style-name="Strong_20_Emphasis">Számlázás → Számlalistában</text:span> találhatók!</text:p>
        </text:list-item>
      </text:list>
      <text:h text:style-name="Heading_20_4" text:outline-level="4"><text:bookmark-start text:name="__RefHeading___helyesbites_es_sztorno_2"/><text:bookmark-start text:name="helyesbites_es_sztorno"/>Helyesbítés és sztornó<text:bookmark-end text:name="__RefHeading___helyesbites_es_sztorno_2"/><text:bookmark-end text:name="helyesbites_es_sztorno"/></text:h>
      <text:p text:style-name="Text_20_body"> Pénztárgépes bizonylatok esetében a <text:a xlink:type="simple" xlink:href="https://www.doc.evir.hu/doku.php/evir:szamlazas:helyesbito_szamla" text:style-name="Internet_20_link" text:visited-style-name="Visited_20_Internet_20_Link">helyesbítés</text:a> nem működik, viszont <text:a xlink:type="simple" xlink:href="https://www.doc.evir.hu/doku.php/evir:bizonylatok:bizonylat_storno" text:style-name="Internet_20_link" text:visited-style-name="Visited_20_Internet_20_Link">sztornó bizonylatot</text:a> lehet készíteni (pl. ha a vevő visszahozza a terméket és a pénz visszafizetésre kerül, vagy a terméket ki kell cserélni másikra).</text:p>
      <text:p text:style-name="Text_20_body">Ezeket a <text:span text:style-name="Strong_20_Emphasis">Számlázás → Számla lista</text:span> menüpontból lehet elérni, és pontosan ugyan úgy működnek, mint számla típusú bizonylat esetében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www.doc.evir.hu/doku.php/evir:szamlazas:penztargep:penztargep" text:style-name="Internet_20_link" text:visited-style-name="Visited_20_Internet_20_Link">Pénztárgépes bizonylat</text:a></text:p>
        </text:list-item>
        <text:list-item>
          <text:p text:style-name="List_20_1_Content"> <text:a xlink:type="simple" xlink:href="https://www.doc.evir.hu/doku.php/evir:szamlazas:penztargep:penztargepes_bizonylat_alapert_vevo_rogzitese" text:style-name="Internet_20_link" text:visited-style-name="Visited_20_Internet_20_Link">Pénztárgépes bizonylat alapértelmezett vevő rögzítése</text:a></text:p>
        </text:list-item>
        <text:list-item>
          <text:p text:style-name="List_20_1_Content"> <text:a xlink:type="simple" xlink:href="https://www.doc.evir.hu/doku.php/evir:szamlazas:penztargep:penztargepes_bizonylat_alapert_vevoje" text:style-name="Internet_20_link" text:visited-style-name="Visited_20_Internet_20_Link">Pénztárgépes bizonylat alapértelmezett vevője</text:a></text:p>
        </text:list-item>
        <text:list-item>
          <text:p text:style-name="List_20_1_Content_Last"> <text:a xlink:type="simple" xlink:href="https://www.doc.evir.hu/doku.php/evir:rendszer:beallitasok:penztargep" text:style-name="Internet_20_link" text:visited-style-name="Visited_20_Internet_20_Link">Rendszer szintű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03:47</meta:creation-date>
    <dc:creator>Generated</dc:creator>
    <dc:date>2026-08-10T16::03:47</dc:date>
    <dc:language>en-US</dc:language>
    <meta:editing-cycles>1</meta:editing-cycles>
    <meta:editing-duration>PT0S</meta:editing-duration>
    <dc:title>evir:szamlazas:penztargep:penztargepes_bizonylat</dc:title>
  </office:meta>
</office:document-meta>
</file>