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5e936d9be9044b1b817849a25998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osszesites:osszesites_menu"/><text:bookmark-start text:name="__RefHeading___oesszesites_1"/><text:bookmark-start text:name="oesszesites"/>Összesítés<text:bookmark-end text:name="__RefHeading___oesszesites_1"/><text:bookmark-end text:name="oesszesites"/></text:h>
      <text:p text:style-name="Text_20_body"><draw:frame draw:style-name="mediaright" draw:name="0" text:anchor-type="paragraph" draw:z-index="0" svg:width="18.520833333333cm" style:rel-width="100%" svg:height="11.815014367816cm" style:rel-height="scale"><draw:image xlink:href="Pictures/695e936d9be9044b1b817849a2599883.png" xlink:type="simple" xlink:show="embed" xlink:actuate="onLoad"/></draw:frame></text:p>
      <text:p text:style-name="Text_20_body">Az eVIR <text:a xlink:type="simple" xlink:href="https://www.doc.evir.hu/doku.php/evir:szamlazas:szamlazas_menu" text:style-name="Internet_20_link" text:visited-style-name="Visited_20_Internet_20_Link">számlázás</text:a> moduljának összesítő és elemző funkciói, amelyek segítik az üzleti folyamatok nyomon követését és a jogszabályi kötelezettségek teljesítésé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osszesites:partner_osszesites" text:style-name="Internet_20_link" text:visited-style-name="Visited_20_Internet_20_Link">Partner összesítés</text:a></text:span> <text:line-break/>A partnerek számláinak áttekin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osszesites:ertekesites_statisztika" text:style-name="Internet_20_link" text:visited-style-name="Visited_20_Internet_20_Link">Értékesítés statisztika</text:a></text:span> <text:line-break/>Az értékesítési tevékenységek részletes elemzése különböző szempontok szeri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nav:nav_xml" text:style-name="Internet_20_link" text:visited-style-name="Visited_20_Internet_20_Link">NAV ellenőrzés</text:a>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osszesites:ptgszlaa_bevallas" text:style-name="Internet_20_link" text:visited-style-name="Visited_20_Internet_20_Link">PTGSZLAA bevallás</text:a></text:span> <text:line-break/>A PTGSZLAA nyomtatványhoz szükséges adatok exportálása és előkészítése a készpénzes számlák alapj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osszesites:ptgszlah_bevallas" text:style-name="Internet_20_link" text:visited-style-name="Visited_20_Internet_20_Link">PTGSZLAH bevallás</text:a></text:span> <text:line-break/>A PTGSZLAH nyomtatvány készítéséhez szükséges jelentések, amelyek az elektronikus számlázás során keletkezn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osszesites:termek_fogyas" text:style-name="Internet_20_link" text:visited-style-name="Visited_20_Internet_20_Link">Termék fogyás</text:a></text:span> <text:line-break/>A termékek értékesítésének nyomon követése időszakonkénti bontásban. Segít optimalizálni a raktárkészletet, és megmutatja, mely termékek fogynak a legjobba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fa lista</text:span> <text:line-break/>Az ÁFA összegek listája számlánké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osszesites:szamla_osszesito" text:style-name="Internet_20_link" text:visited-style-name="Visited_20_Internet_20_Link">Lista</text:a></text:span>  <text:line-break/>Egyedi listák készítése, amelyek testreszabhatók az üzleti igényekhez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49</meta:creation-date>
    <dc:creator>Generated</dc:creator>
    <dc:date>2026-08-10T06::52:49</dc:date>
    <dc:language>en-US</dc:language>
    <meta:editing-cycles>1</meta:editing-cycles>
    <meta:editing-duration>PT0S</meta:editing-duration>
    <dc:title>evir:szamlazas:osszesites:osszesites_menu</dc:title>
  </office:meta>
</office:document-meta>
</file>