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03c066b57e145fe4ff6c8e68ea29f9.png"/>
  <manifest:file-entry manifest:media-type="image/png" manifest:full-path="Pictures/a75ee16ccfe62b28a48885d5e23135d3.png"/>
  <manifest:file-entry manifest:media-type="image/png" manifest:full-path="Pictures/a90c289f109211bf99cad5c78002ec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helyesbito_szamla"/><text:bookmark-start text:name="__RefHeading___helyesbito_szamla_1"/><text:bookmark-start text:name="helyesbito_szamla"/>Helyesbítő számla<text:bookmark-end text:name="__RefHeading___helyesbito_szamla_1"/><text:bookmark-end text:name="helyesbito_szamla"/></text:h>
      <text:p text:style-name="Text_20_body">Helyesbítő számlát abban az esetben kell kiállítani, ha a számlán szereplő tételekkel kapcsolatban kell javítást eszközölni (pl. rossz ÁFA kulcs, helytelen mennyiség, stb.). </text:p>
      <text:h text:style-name="Heading_20_3" text:outline-level="3"><text:bookmark-start text:name="__RefHeading___helyesbites_elinditasa_listabol_2"/><text:bookmark-start text:name="helyesbites_elinditasa_listabol"/>Helyesbítés elindítása listából<text:bookmark-end text:name="__RefHeading___helyesbites_elinditasa_listabol_2"/><text:bookmark-end text:name="helyesbites_elinditasa_listabol"/></text:h>
      <text:p text:style-name="Text_20_body"><draw:frame draw:style-name="mediaright" draw:name="0" text:anchor-type="paragraph" draw:z-index="0" svg:width="18.520833333333cm" style:rel-width="100%" svg:height="5.080527847049cm" style:rel-height="scale"><draw:image xlink:href="Pictures/5703c066b57e145fe4ff6c8e68ea29f9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Számlázás</text:span></text:p>
        </text:list-item>
        <text:list-item>
          <text:p text:style-name="Numbering_20_1_Content"> <text:span text:style-name="Strong_20_Emphasis">Számlalista</text:span> menüpontra kattintva megjelenik a számlák listája. <text:line-break/></text:p>
        </text:list-item>
        <text:list-item>
          <text:p text:style-name="Numbering_20_1_Content"> A helyesbítendő számla sorára kell kattintani.</text:p>
        </text:list-item>
        <text:list-item>
          <text:p text:style-name="Numbering_20_1_Content_Last"> A számla adatainak oldalán a <text:a xlink:type="simple" xlink:href="https://www.doc.evir.hu/doku.php/evir:alapok:felepites_mukodes" text:style-name="Internet_20_link" text:visited-style-name="Visited_20_Internet_20_Link">navigációs részen</text:a> megjelenő <text:span text:style-name="Source_20_Text"><text:span text:style-name="Strong_20_Emphasis">Helyesbítő számla</text:span></text:span> szövegre vagy a  <text:a xlink:type="simple" xlink:href="https://www.doc.evir.hu/doku.php/evir:alapok:ikonok" text:style-name="Internet_20_link" text:visited-style-name="Visited_20_Internet_20_Link">ikonra</text:a> kell kattintani és megjelenik a <text:span text:style-name="Strong_20_Emphasis"><text:a xlink:type="simple" xlink:href="https://www.doc.evir.hu/doku.php/evir:szamlazas:helyesbito_szamla_keszites" text:style-name="Internet_20_link" text:visited-style-name="Visited_20_Internet_20_Link">Helyesbítő számla készítése</text:a></text:span> űrlap, ahol a helyesbítés művelete elvégezhető.</text:p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9.5602558115401cm" style:rel-height="scale"><draw:image xlink:href="Pictures/a75ee16ccfe62b28a48885d5e23135d3.png" xlink:type="simple" xlink:show="embed" xlink:actuate="onLoad"/></draw:frame></text:p>
      <text:p text:style-name="Text_20_body"><text:span text:style-name=""/> Ha nem lehet a <text:span text:style-name="Source_20_Text">Helyesbítő számla</text:span> ikonra/szövegre kattintani, akkor a számla nem helyesbíthető (mert pl. már korábban stornózva vagy helyesbítve lett)!</text:p>
      <text:p text:style-name="Horizontal_20_Line"/>
      <text:h text:style-name="Heading_20_3" text:outline-level="3"><text:bookmark-start text:name="__RefHeading___helyesbites_elinditasa_menuebol_3"/><text:bookmark-start text:name="helyesbites_elinditasa_menuebol"/>Helyesbítés elindítása menüből<text:bookmark-end text:name="__RefHeading___helyesbites_elinditasa_menuebol_3"/><text:bookmark-end text:name="helyesbites_elinditasa_menuebol"/></text:h>
      <text:p text:style-name="Text_20_body"><draw:frame draw:style-name="mediaright" draw:name="2" text:anchor-type="paragraph" draw:z-index="2" svg:width="18.520833333333cm" style:rel-width="100%" svg:height="8.9653199291856cm" style:rel-height="scale"><draw:image xlink:href="Pictures/a90c289f109211bf99cad5c78002ec26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Számlázás</text:span>,</text:p>
        </text:list-item>
        <text:list-item>
          <text:p text:style-name="Numbering_20_1_Content"> <text:span text:style-name="Strong_20_Emphasis">Helyesbítő számla</text:span> menüpontra kattintva lehet elindítani menüből a helyesbítés funkciót. </text:p>
        </text:list-item>
        <text:list-item>
          <text:p text:style-name="Numbering_20_1_Content"> A számlaszám megadása után a </text:p>
        </text:list-item>
        <text:list-item>
          <text:p text:style-name="Numbering_20_1_Content_Last"> <text:span text:style-name=""><text:span text:style-name="Strong_20_Emphasis">| <text:span text:style-name="">Tovább</text:span> |</text:span></text:span> gombra kell kattintani és megjelenik a <text:span text:style-name="Strong_20_Emphasis"><text:a xlink:type="simple" xlink:href="https://www.doc.evir.hu/doku.php/evir:szamlazas:helyesbito_szamla_keszites" text:style-name="Internet_20_link" text:visited-style-name="Visited_20_Internet_20_Link">Helyesbítő számla készítése</text:a></text:span> űrlap, ahol a helyesbítés művelete elvégezhető. 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szamlazas:szamla_helyesbites_storno" text:style-name="Internet_20_link" text:visited-style-name="Visited_20_Internet_20_Link">Számla helyesbítés, sztornó</text:a></text:p>
        </text:list-item>
        <text:list-item>
          <text:p text:style-name="List_20_1_Content"> <text:a xlink:type="simple" xlink:href="https://www.doc.evir.hu/doku.php/evir:bizonylatok:bizonylat_storno" text:style-name="Internet_20_link" text:visited-style-name="Visited_20_Internet_20_Link">Bizonylat sztornó</text:a></text:p>
        </text:list-item>
        <text:list-item>
          <text:p text:style-name="List_20_1_Content_Last"> <text:a xlink:type="simple" xlink:href="https://www.doc.evir.hu/doku.php/evir:bizonylatok:bizonylat_keszites" text:style-name="Internet_20_link" text:visited-style-name="Visited_20_Internet_20_Link">Bizonylat készít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2:37</meta:creation-date>
    <dc:creator>Generated</dc:creator>
    <dc:date>2026-08-10T06::52:37</dc:date>
    <dc:language>en-US</dc:language>
    <meta:editing-cycles>1</meta:editing-cycles>
    <meta:editing-duration>PT0S</meta:editing-duration>
    <dc:title>evir:szamlazas:helyesbito_szamla</dc:title>
  </office:meta>
</office:document-meta>
</file>