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1b4f045266a9b24b66e34fb333c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export_szamla"/><text:bookmark-start text:name="__RefHeading___export_szamla_1"/><text:bookmark-start text:name="export_szamla"/>Export számla<text:bookmark-end text:name="__RefHeading___export_szamla_1"/><text:bookmark-end text:name="export_szamla"/></text:h>
      <text:p text:style-name="Text_20_body">Export számla készítésnek azt az ÁFA mentes értékesítési folyamatot nevezzük, ahol a teljesítés helye Magyaroszágon kívüli az ÁFA törvény szempontjából nézve. </text:p>
      <text:p text:style-name="Text_20_body"><draw:frame draw:style-name="mediaright" draw:name="0" text:anchor-type="paragraph" draw:z-index="0" svg:width="18.520833333333cm" style:rel-width="100%" svg:height="13.577302631579cm" style:rel-height="scale"><draw:image xlink:href="Pictures/a211b4f045266a9b24b66e34fb333c5d.png" xlink:type="simple" xlink:show="embed" xlink:actuate="onLoad"/></draw:frame></text:p>
      <text:h text:style-name="Heading_20_3" text:outline-level="3"><text:bookmark-start text:name="__RefHeading___exportszamla_keszitesenek_lepesei_2"/><text:bookmark-start text:name="exportszamla_keszitesenek_lepesei"/>Exportszámla készítésének lépései:<text:bookmark-end text:name="__RefHeading___exportszamla_keszitesenek_lepesei_2"/><text:bookmark-end text:name="exportszamla_keszitesenek_lepesei"/></text:h>
      <text:list text:style-name="Numbering_20_1" text:continue-numbering="false">
        <text:list-item>
          <text:p text:style-name="Numbering_20_1_Content_First"> <text:span text:style-name="Strong_20_Emphasis">Számlázás</text:span></text:p>
        </text:list-item>
        <text:list-item>
          <text:p text:style-name="Numbering_20_1_Content"> <text:span text:style-name="Strong_20_Emphasis">Exportszámla készítés</text:span> menüpontra kattintva érhető el a közösségen belüli ÁFA mentes értékesítés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 <text:line-break/>A hatályos szabályozásnak megfelelve az EU-s ÁFA mentességi megjelölésekhez kizárólag olyan partnert lehet kiválasztani, akinek a <text:a xlink:type="simple" xlink:href="https://www.doc.evir.hu/doku.php/evir:partnerek:partner_nyilvantartas" text:style-name="Internet_20_link" text:visited-style-name="Visited_20_Internet_20_Link">partner adatbázis</text:a>ban a nevén és címén túlmenően a közösségi adószáma is rögzítésre került. <text:line-break/><text:span text:style-name=""/> <text:span text:style-name="Strong_20_Emphasis">A közösségi adószám helyességét és érvényességét az eVIR nem ellenőrzi! (<text:a xlink:type="simple" xlink:href="https://www.doc.evir.hu/doku.php/evir-faq:adoszamok" text:style-name="Internet_20_link" text:visited-style-name="Visited_20_Internet_20_Link">Adószámok</text:a>)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span text:style-name="Strong_20_Emphasis"><text:a xlink:type="simple" xlink:href="https://www.doc.evir.hu/doku.php/evir:torzsadatok:cikktorzs:arkategoriak:arkategoriak" text:style-name="Internet_20_link" text:visited-style-name="Visited_20_Internet_20_Link">Árkategória</text:a> kiválasztása</text:span> <text:line-break/>Az export számla fogalom nem feltétlenül jelenti azt, hogy a számla nem HUF pénznemben kerül kiállításra automatikusan. <text:line-break/>Ha más pénznemben (pl. EUR) kell a számlát kiállítani, akkor azt a kívánt pénznemben levő értékesítési árkategória kiválasztásával lehet megtenni. <text:line-break/>Ebben az esetben szükség lehet az adott napi <text:a xlink:type="simple" xlink:href="https://www.doc.evir.hu/doku.php/evir:penzugy:arfolyam_rogzites" text:style-name="Internet_20_link" text:visited-style-name="Visited_20_Internet_20_Link">árfolyam rögzítés</text:a>ére is az erre szolgáló menüpontban, vagy az árfolyam automatikus letöltésének bekapcsolására a beállításokban. <text:line-break/> Általános információk a számla készítéséről más pénznemben: <text:a xlink:type="simple" xlink:href="https://www.doc.evir.hu/doku.php/evir-faq:szamla_mas_penznemben" text:style-name="Internet_20_link" text:visited-style-name="Visited_20_Internet_20_Link">Számlázás más pénznemben</text:a>!</text:p>
            </text:list-item>
            <text:list-item>
              <text:p text:style-name="Numbering_20_1_Content"> <text:span text:style-name="Strong_20_Emphasis">Export ÁFA</text:span> <text:line-break/>A <text:a xlink:type="simple" xlink:href="https://www.doc.evir.hu/doku.php/evir:szamlazas:szamla" text:style-name="Internet_20_link" text:visited-style-name="Visited_20_Internet_20_Link">normál számla</text:a> készítéstől annyiban különbözik az exportszámla, hogy a <text:a xlink:type="simple" xlink:href="https://www.doc.evir.hu/doku.php/evir:torzsadatok:cikktorzs:torzs_cikkszam" text:style-name="Internet_20_link" text:visited-style-name="Visited_20_Internet_20_Link">cikktörzs</text:a>ben a <text:a xlink:type="simple" xlink:href="https://www.doc.evir.hu/doku.php/evir:torzsadatok:cikktorzs:termekek" text:style-name="Internet_20_link" text:visited-style-name="Visited_20_Internet_20_Link">termékek</text:a>hez és <text:a xlink:type="simple" xlink:href="https://www.doc.evir.hu/doku.php/evir:torzsadatok:cikktorzs:szolgaltatasok" text:style-name="Internet_20_link" text:visited-style-name="Visited_20_Internet_20_Link">szolgáltatások</text:a>hoz rögzített <text:a xlink:type="simple" xlink:href="https://www.doc.evir.hu/doku.php/evir:torzsadatok:penzugyi:afakulcsok" text:style-name="Internet_20_link" text:visited-style-name="Visited_20_Internet_20_Link">Áfakulcsok</text:a>at figyelmen kívül hagyja, és a NAV Onlineszámla adatszolgáltatásban meghatározott lehetséges ÁFA mentességi meghatározások közül kell kiválasztania a felhasználónak az aktuális ügyletre jellemzőt. <text:line-break/>  <text:span text:style-name="Strong_20_Emphasis">Ezek az Áfakulcsok részletesen: <text:a xlink:type="simple" xlink:href="https://www.doc.evir.hu/doku.php/evir-faq:afa_kulcsok" text:style-name="Internet_20_link" text:visited-style-name="Visited_20_Internet_20_Link">Áfakulcsok 2021.01.01-től</text:a></text:span> 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z exportszámla, amiből <text:a xlink:type="simple" xlink:href="https://www.doc.evir.hu/doku.php/evir:fogalmak:nyomtatas" text:style-name="Internet_20_link" text:visited-style-name="Visited_20_Internet_20_Link">PDF bizonylat</text:a> kerül generálásra, melyet a böngésző jelenít meg. <text:line-break/>Az elkészült bizonylat példányokat ki kell nyomtatni, majd a cég ügyviteli folyamatai szerint kezelni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www.doc.evir.hu/doku.php/evir:szallitolevel:export_szallitolevel" text:style-name="Internet_20_link" text:visited-style-name="Visited_20_Internet_20_Link">Exportszállító kés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18</meta:creation-date>
    <dc:creator>Generated</dc:creator>
    <dc:date>2026-08-10T05::46:18</dc:date>
    <dc:language>en-US</dc:language>
    <meta:editing-cycles>1</meta:editing-cycles>
    <meta:editing-duration>PT0S</meta:editing-duration>
    <dc:title>evir:szamlazas:export_szamla</dc:title>
  </office:meta>
</office:document-meta>
</file>