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20f4f9ae350825653fa105fd46ac6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ndok:szamlazandok_partnerenkent"/><text:bookmark-start text:name="__RefHeading___szamlazandok_partnerenkent_1"/><text:bookmark-start text:name="szamlazandok_partnerenkent"/>Számlázandók partnerenként<text:bookmark-end text:name="__RefHeading___szamlazandok_partnerenkent_1"/><text:bookmark-end text:name="szamlazandok_partnerenkent"/></text:h>
      <text:p text:style-name="Text_20_body"><text:span text:style-name="Strong_20_Emphasis"><text:span text:style-name="Source_20_Text">Számlázandók → Számlázandók partnerenként</text:span></text:span> menüpont alatt indíthatjuk el a rögzített számlázandó tételekből a:</text:p>
      <text:list text:style-name="List_20_1" text:continue-numbering="false">
        <text:list-item>
          <text:p text:style-name="List_20_1_Content_First"> <text:span text:style-name="Source_20_Text">Számlázás</text:span>: <text:a xlink:type="simple" xlink:href="https://www.doc.evir.hu/doku.php/evir:szamlazas:tomeges_szamla" text:style-name="Internet_20_link" text:visited-style-name="Visited_20_Internet_20_Link">tömeges számla generálás</text:a>t,</text:p>
        </text:list-item>
        <text:list-item>
          <text:p text:style-name="List_20_1_Content_Last"> <text:span text:style-name="Source_20_Text">Szállítólevél generálás</text:span>: a <text:a xlink:type="simple" xlink:href="https://www.doc.evir.hu/doku.php/evir:szallitolevel:tomeges_szallitolevel" text:style-name="Internet_20_link" text:visited-style-name="Visited_20_Internet_20_Link">tömeges szállítólevél generálás</text:a>t.</text:p>
        </text:list-item>
      </text:list>
      <text:h text:style-name="Heading_20_3" text:outline-level="3"><text:bookmark-start text:name="__RefHeading___mukoedes_2"/><text:bookmark-start text:name="mukoedes"/>Működés<text:bookmark-end text:name="__RefHeading___mukoedes_2"/><text:bookmark-end text:name="mukoedes"/></text:h>
      <text:p text:style-name="Text_20_body">Egy lépésben állíthat ki számlát az összes partner részére vagy a <text:a xlink:type="simple" xlink:href="https://www.doc.evir.hu/doku.php/evir:alapok:listak#reszletes_kereso" text:style-name="Internet_20_link" text:visited-style-name="Visited_20_Internet_20_Link">részletes kereső</text:a>vel szűrve egy partnernek is számlázhat tömegesen.</text:p>
      <text:p text:style-name="Text_20_body"><draw:frame draw:style-name="mediacenter" draw:name="0" text:anchor-type="paragraph" draw:z-index="0" svg:width="23.627291666667cm" style:rel-width="100%" svg:height="6.985cm" style:rel-height="scale"><draw:image xlink:href="Pictures/e20f4f9ae350825653fa105fd46ac67d.png" xlink:type="simple" xlink:show="embed" xlink:actuate="onLoad"/></draw:frame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szamlazandok:szamlazandok" text:style-name="Internet_20_link" text:visited-style-name="Visited_20_Internet_20_Link">Számlázandók</text:a></text:p>
        </text:list-item>
        <text:list-item>
          <text:p text:style-name="List_20_1_Content_Last"> <text:a xlink:type="simple" xlink:href="https://www.doc.evir.hu/doku.php/evir:penzugy:bizonylat_email_kuldes" text:style-name="Internet_20_link" text:visited-style-name="Visited_20_Internet_20_Link">Bizonylat email küld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19:45</meta:creation-date>
    <dc:creator>Generated</dc:creator>
    <dc:date>2026-08-10T14::19:45</dc:date>
    <dc:language>en-US</dc:language>
    <meta:editing-cycles>1</meta:editing-cycles>
    <meta:editing-duration>PT0S</meta:editing-duration>
    <dc:title>evir:szamlazandok:szamlazandok_partnerenkent</dc:title>
  </office:meta>
</office:document-meta>
</file>