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ab682949e648e20bcc9f47ff130d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szallitolevel_keszites"/><text:bookmark-start text:name="__RefHeading___szallitolevel_keszites_1"/><text:bookmark-start text:name="szallitolevel_keszites"/>Szállítólevél készítés<text:bookmark-end text:name="__RefHeading___szallitolevel_keszites_1"/><text:bookmark-end text:name="szallitolevel_keszites"/></text:h>
      <text:p text:style-name="Text_20_body"><draw:frame draw:style-name="mediaright" draw:name="0" text:anchor-type="paragraph" draw:z-index="0" svg:width="18.520833333333cm" style:rel-width="100%" svg:height="21.756657088123cm" style:rel-height="scale"><draw:image xlink:href="Pictures/0aab682949e648e20bcc9f47ff130dad.png" xlink:type="simple" xlink:show="embed" xlink:actuate="onLoad"/></draw:frame></text:p>
      <text:p text:style-name="Text_20_body">A rendszerrel az adatbázisban található adatok alapján lehet <text:a xlink:type="simple" xlink:href="https://www.doc.evir.hu/doku.php/evir:szallitolevel:szallitolevel" text:style-name="Internet_20_link" text:visited-style-name="Visited_20_Internet_20_Link">szállítólevelet</text:a> készíteni.</text:p>
      <text:p text:style-name="Text_20_body">A bizonylat készítésről általánosságban ezen az oldalon olvashat: <text:a xlink:type="simple" xlink:href="https://www.doc.evir.hu/doku.php/evir:bizonylatok:bizonylat_keszites" text:style-name="Internet_20_link" text:visited-style-name="Visited_20_Internet_20_Link">Bizonylat készítés</text:a></text:p>
      <text:p text:style-name="Text_20_body"><text:span text:style-name="Strong_20_Emphasis">A szállítólevél készítésének lépései:</text:span></text:p>
      <text:list text:style-name="Numbering_20_1" text:continue-numbering="false">
        <text:list-item>
          <text:p text:style-name="Numbering_20_1_Content_First"> Szállítólevél készítés elindítása a <text:span text:style-name="Strong_20_Emphasis">Szállítólevél</text:span></text:p>
        </text:list-item>
        <text:list-item>
          <text:p text:style-name="Numbering_20_1_Content"> <text:span text:style-name="Strong_20_Emphasis">Szállítólevél készítése</text:span> menüpontra kattintva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Számlázási cím</text:span>: A checkbox a partner kiválasztás után jelenik meg! A megadott cím rögzítésre kerül a partner adataihoz. <text:line-break/> A <text:span text:style-name="Source_20_Text">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</text:span> menüpont <text:span text:style-name="Source_20_Text"><text:span text:style-name="Strong_20_Emphasis"><text:a xlink:type="simple" xlink:href="https://www.doc.evir.hu/doku.php/evir:rendszer:beallitasok:szallitolevel" text:style-name="Internet_20_link" text:visited-style-name="Visited_20_Internet_20_Link">Szállítólevél</text:a></text:span></text:span> terület <text:span text:style-name="Strong_20_Emphasis">Szállító bizonylaton számlázási cím állíthatósága</text:span> mezőjében ki- és bekapcsolható a számlázási cím megadási lehetőségének megjelenítése! </text:p>
        </text:list-item>
        <text:list-item>
          <text:p text:style-name="Numbering_20_1_Content"> <text:span text:style-name="Strong_20_Emphasis"><text:a xlink:type="simple" xlink:href="https://www.doc.evir.hu/doku.php/evir:penzugy:email_kuldes_bizonylatkesziteskor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 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</text:p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szállítólevél, amiből a <text:a xlink:type="simple" xlink:href="https://www.doc.evir.hu/doku.php/evir:rendszer:beallitasok:szallitolevel" text:style-name="Internet_20_link" text:visited-style-name="Visited_20_Internet_20_Link">beállításokban</text:a> meghatározott mennyiségű példányokat (eredeti + másolatok) tartalmazó <text:a xlink:type="simple" xlink:href="https://www.doc.evir.hu/doku.php/evir:fogalmak:nyomtatas" text:style-name="Internet_20_link" text:visited-style-name="Visited_20_Internet_20_Link">PDF</text:a> kerül generálásra, melyet a böngésző jelenít meg.</text:p>
        </text:list-item>
        <text:list-item>
          <text:p text:style-name="Numbering_20_1_Content_Last"> Az elkészült szállítólevél példányokat ki kell nyomtatni, majd a cég ügyviteli folyamatai szerint kezeln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23</meta:creation-date>
    <dc:creator>Generated</dc:creator>
    <dc:date>2026-08-10T06::54:23</dc:date>
    <dc:language>en-US</dc:language>
    <meta:editing-cycles>1</meta:editing-cycles>
    <meta:editing-duration>PT0S</meta:editing-duration>
    <dc:title>evir:szallitolevel:szallitolevel_keszites</dc:title>
  </office:meta>
</office:document-meta>
</file>