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e881013611d5a1120b50de50973ed6.png"/>
  <manifest:file-entry manifest:media-type="image/png" manifest:full-path="Pictures/ce5b2ba39bde0c83a772993516fedf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llitolevel:szallitolevel_adatai"/><text:bookmark-start text:name="__RefHeading___szallitolevel_adatainak_megnezese_1"/><text:bookmark-start text:name="szallitolevel_adatainak_megnezese"/>Szállítólevél adatainak megnézése<text:bookmark-end text:name="__RefHeading___szallitolevel_adatainak_megnezese_1"/><text:bookmark-end text:name="szallitolevel_adatainak_megnezese"/></text:h>
      <text:p text:style-name="Text_20_body"><draw:frame draw:style-name="mediaright" draw:name="0" text:anchor-type="paragraph" draw:z-index="0" svg:width="18.520833333333cm" style:rel-width="100%" svg:height="13.302766880647cm" style:rel-height="scale"><draw:image xlink:href="Pictures/29e881013611d5a1120b50de50973ed6.png" xlink:type="simple" xlink:show="embed" xlink:actuate="onLoad"/></draw:frame></text:p>
      <text:p text:style-name="Text_20_body">A rögzített szállítólevelek adatait a <text:span text:style-name="Strong_20_Emphasis"><text:a xlink:type="simple" xlink:href="https://www.doc.evir.hu/doku.php/evir:szallitolevel:szallitolevel" text:style-name="Internet_20_link" text:visited-style-name="Visited_20_Internet_20_Link">Szállítólevelek</text:a></text:span> menüpont alatti <text:a xlink:type="simple" xlink:href="https://www.doc.evir.hu/doku.php/evir:alapok:listak" text:style-name="Internet_20_link" text:visited-style-name="Visited_20_Internet_20_Link">listákból</text:a> kiválasztva nézhetjük meg:</text:p>
      <text:list text:style-name="List_20_1" text:continue-numbering="false">
        <text:list-item>
          <text:p text:style-name="List_20_1_Content_First"> <text:span text:style-name="Strong_20_Emphasis">Szállítólevél lista</text:span></text:p>
        </text:list-item>
        <text:list-item>
          <text:p text:style-name="List_20_1_Content"> <text:span text:style-name="Strong_20_Emphasis">Szállítól. tételenkénti lista</text:span></text:p>
        </text:list-item>
        <text:list-item>
          <text:p text:style-name="List_20_1_Content"> <text:span text:style-name="Strong_20_Emphasis">Listák</text:span></text:p>
          <text:list text:style-name="List_20_1">
            <text:list-item>
              <text:p text:style-name="List_20_1_Content"> <text:span text:style-name="Strong_20_Emphasis">Szállítólevelek</text:span></text:p>
              <text:list text:style-name="List_20_1">
                <text:list-item>
                  <text:p text:style-name="List_20_1_Content"> <text:span text:style-name="Strong_20_Emphasis">Lezárt</text:span></text:p>
                </text:list-item>
                <text:list-item>
                  <text:p text:style-name="List_20_1_Content"> <text:span text:style-name="Strong_20_Emphasis">Nulla értékűek</text:span></text:p>
                </text:list-item>
                <text:list-item>
                  <text:p text:style-name="List_20_1_Content"> <text:span text:style-name="Strong_20_Emphasis">Számlázott</text:span></text:p>
                </text:list-item>
                <text:list-item>
                  <text:p text:style-name="List_20_1_Content"> <text:span text:style-name="Strong_20_Emphasis">Számlázandó</text:span></text:p>
                </text:list-item>
                <text:list-item>
                  <text:p text:style-name="List_20_1_Content"> <text:span text:style-name="Strong_20_Emphasis">Teljes lista</text:span></text:p>
                </text:list-item>
              </text:list>
            </text:list-item>
            <text:list-item>
              <text:p text:style-name="List_20_1_Content"> <text:span text:style-name="Strong_20_Emphasis">Szállítól. tételenként</text:span></text:p>
              <text:list text:style-name="List_20_1">
                <text:list-item>
                  <text:p text:style-name="List_20_1_Content"> <text:span text:style-name="Strong_20_Emphasis">Teljes lista</text:span></text:p>
                </text:list-item>
                <text:list-item>
                  <text:p text:style-name="List_20_1_Content"> <text:span text:style-name="Strong_20_Emphasis">Számlázott</text:span></text:p>
                </text:list-item>
                <text:list-item>
                  <text:p text:style-name="List_20_1_Content"> <text:span text:style-name="Strong_20_Emphasis">Számlázandó</text:span></text:p>
                </text:list-item>
                <text:list-item>
                  <text:p text:style-name="List_20_1_Content"> <text:span text:style-name="Strong_20_Emphasis">Lezárt</text:span></text:p>
                </text:list-item>
                <text:list-item>
                  <text:p text:style-name="List_20_1_Content"> <text:span text:style-name="Strong_20_Emphasis">Beszerzési árral</text:span></text:p>
                </text:list-item>
              </text:list>
            </text:list-item>
          </text:list>
        </text:list-item>
        <text:list-item>
          <text:p text:style-name="List_20_1_Content_Last"> <text:span text:style-name="Strong_20_Emphasis">Félbehagyott szállítók</text:span>  <text:a xlink:type="simple" xlink:href="https://www.doc.evir.hu/doku.php/evir:bizonylatok:felbehagyott_bizonylat" text:style-name="Internet_20_link" text:visited-style-name="Visited_20_Internet_20_Link">Félbehagyott bizonylat</text:a></text:p>
        </text:list-item>
      </text:list>
      <text:p text:style-name="Horizontal_20_Line"/>
      <text:h text:style-name="Heading_20_4" text:outline-level="4"><text:bookmark-start text:name="__RefHeading___szallitolevel_adatai_2"/><text:bookmark-start text:name="szallitolevel_adatai"/>Szállítólevél adatai<text:bookmark-end text:name="__RefHeading___szallitolevel_adatai_2"/><text:bookmark-end text:name="szallitolevel_adatai"/></text:h>
      <text:p text:style-name="Text_20_body">A szállítólevél adatait megjelenítő oldal tartalmi felépítése megegyezik az <text:span text:style-name="Source_20_Text"><text:span text:style-name="Strong_20_Emphasis"><text:a xlink:type="simple" xlink:href="https://www.doc.evir.hu/doku.php/evir:bizonylatok:bizonylat_megnezese" text:style-name="Internet_20_link" text:visited-style-name="Visited_20_Internet_20_Link">Elkészült bizonylat adatainak megnézése</text:a></text:span></text:span> oldalon leírtakkal. <text:line-break/></text:p>
      <text:h text:style-name="Heading_20_4" text:outline-level="4"><text:bookmark-start text:name="__RefHeading___funkciok_muveletek_a_szallitolevellel_3"/><text:bookmark-start text:name="funkciok_muveletek_a_szallitolevellel"/>Funkciók, műveletek a szállítólevéllel<text:bookmark-end text:name="__RefHeading___funkciok_muveletek_a_szallitolevellel_3"/><text:bookmark-end text:name="funkciok_muveletek_a_szallitolevellel"/></text:h>
      <text:p text:style-name="Text_20_body"><draw:frame draw:style-name="mediaright" draw:name="1" text:anchor-type="paragraph" draw:z-index="1" svg:width="18.520833333333cm" style:rel-width="100%" svg:height="9.5606296758105cm" style:rel-height="scale"><draw:image xlink:href="Pictures/ce5b2ba39bde0c83a772993516fedfe8.png" xlink:type="simple" xlink:show="embed" xlink:actuate="onLoad"/></draw:frame></text:p>
      <text:p text:style-name="Text_20_body">Az általános funkciókhoz képest szállítólevél specifikus funkciók a következők:</text:p>
      <text:list text:style-name="List_20_1" text:continue-numbering="false">
        <text:list-item>
          <text:p text:style-name="List_20_1_Content_First"> <text:span text:style-name="Strong_20_Emphasis">Ár nélküli nyomtatás</text:span> <text:line-break/>A szállítólevélből olyan másolat példányt lehet nyomtatni, amely nem tartalmaz semmilyen árat.</text:p>
        </text:list-item>
        <text:list-item>
          <text:p text:style-name="List_20_1_Content"> <text:span text:style-name="Strong_20_Emphasis"> <text:a xlink:type="simple" xlink:href="https://www.doc.evir.hu/doku.php/evir:bizonylatok:bizonylat_storno" text:style-name="Internet_20_link" text:visited-style-name="Visited_20_Internet_20_Link">Sztornó</text:a></text:span> <text:line-break/>Ugyan azt a funkcionalitást lehet elérni, mint a <text:span text:style-name="Source_20_Text">Szállítólevél → Szállítólevél storno</text:span> menüpontból.</text:p>
        </text:list-item>
        <text:list-item>
          <text:p text:style-name="List_20_1_Content"> <text:span text:style-name="Strong_20_Emphasis"><text:a xlink:type="simple" xlink:href="https://www.doc.evir.hu/doku.php/evir:logisztika:bizonylat_lezaras" text:style-name="Internet_20_link" text:visited-style-name="Visited_20_Internet_20_Link">Lezárás</text:a></text:span> <text:line-break/>A szállítólevél tartalma valamilyen ok miatt nem kerül számlázásra, a rendszer többet nem fogja számlázandóként kezelni.</text:p>
        </text:list-item>
        <text:list-item>
          <text:p text:style-name="List_20_1_Content_Last"> <text:span text:style-name="Strong_20_Emphasis"><text:a xlink:type="simple" xlink:href="https://www.doc.evir.hu/doku.php/evir:dijbekero:dijbekero_keszitese" text:style-name="Internet_20_link" text:visited-style-name="Visited_20_Internet_20_Link">Díjbekérő nyomtatás</text:a></text:span> <text:line-break/>A szállítólevéllel megegyező adattartalmú díjbekérő PDF dokumentum előállítás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43</meta:creation-date>
    <dc:creator>Generated</dc:creator>
    <dc:date>2026-08-10T06::49:43</dc:date>
    <dc:language>en-US</dc:language>
    <meta:editing-cycles>1</meta:editing-cycles>
    <meta:editing-duration>PT0S</meta:editing-duration>
    <dc:title>evir:szallitolevel:szallitolevel_adatai</dc:title>
  </office:meta>
</office:document-meta>
</file>