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7e63f805b3e2db9ec486f3029fd5a6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allitolevel:kezi_szallito"/><text:bookmark-start text:name="__RefHeading___keziszallito_roegzitese_1"/><text:bookmark-start text:name="keziszallito_roegzitese"/>Kéziszállító rögzítése<text:bookmark-end text:name="__RefHeading___keziszallito_roegzitese_1"/><text:bookmark-end text:name="keziszallito_roegzitese"/></text:h>
      <text:p text:style-name="Text_20_body"><text:span text:style-name=""/> A nevével ellentétben ez a folyamat <text:span text:style-name="Strong_20_Emphasis">nem</text:span> szállítólevél előállítására szolgál, hanem a rendszertől függetlenül készített szállítólevél (tipikusan szállítólevél tömbben kézzel írt szállítólevél) adattartalmának rögzítésére.</text:p>
      <text:p text:style-name="Text_20_body">Jelentősége abban van, hogy a kéziszállító rögzítésekor <text:span text:style-name="Strong_20_Emphasis">felhasznált tételek is csökkentik a raktárkészletet</text:span>, így a készletnyilvántartás továbbra is pontos maradhat, valamint a lekérdezésekben, listákban ezek a bizonylatok is ugyan úgy szerepelnek. <text:line-break/>
A leglényegesebb különbség a szállítólevél és a kéziszállító rögzítés között az, hogy ebben az esetben a szállítólevél számát és a szállítólevél dátumát is meg lehet adni a felületen. Valamint <text:span text:style-name="Strong_20_Emphasis">nem lehet sztornózni.</text:span></text:p>
      <text:p text:style-name="Text_20_body"><draw:frame draw:style-name="mediaright" draw:name="0" text:anchor-type="paragraph" draw:z-index="0" svg:width="18.520833333333cm" style:rel-width="100%" svg:height="13.894972613459cm" style:rel-height="scale"><draw:image xlink:href="Pictures/87e63f805b3e2db9ec486f3029fd5a6e.png" xlink:type="simple" xlink:show="embed" xlink:actuate="onLoad"/></draw:frame></text:p>
      <text:h text:style-name="Heading_20_4" text:outline-level="4"><text:bookmark-start text:name="__RefHeading___a_keziszallito_adattartalmanak_roegzitesenek_lepesei_2"/><text:bookmark-start text:name="a_keziszallito_adattartalmanak_roegzitesenek_lepesei"/>A kéziszállító adattartalmának rögzítésének lépései:<text:bookmark-end text:name="__RefHeading___a_keziszallito_adattartalmanak_roegzitesenek_lepesei_2"/><text:bookmark-end text:name="a_keziszallito_adattartalmanak_roegzitesenek_lepesei"/></text:h>
      <text:list text:style-name="Numbering_20_1" text:continue-numbering="false">
        <text:list-item>
          <text:p text:style-name="Numbering_20_1_Content_First"> A <text:a xlink:type="simple" xlink:href="https://www.doc.evir.hu/doku.php/evir:bizonylatok:bizonylat_keszites" text:style-name="Internet_20_link" text:visited-style-name="Visited_20_Internet_20_Link">bizonylat készítés</text:a> elindítása a <text:span text:style-name="Strong_20_Emphasis">Szállítólevél</text:span></text:p>
        </text:list-item>
        <text:list-item>
          <text:p text:style-name="Numbering_20_1_Content"> <text:span text:style-name="Strong_20_Emphasis">Kéziszállító</text:span></text:p>
        </text:list-item>
        <text:list-item>
          <text:p text:style-name="Numbering_20_1_Content"> <text:span text:style-name="Strong_20_Emphasis">Kéziszállító rögzítés</text:span> menüpont alatt.</text:p>
        </text:list-item>
        <text:list-item>
          <text:p text:style-name="Numbering_20_1_Content"> <text:span text:style-name="Strong_20_Emphasis"><text:a xlink:type="simple" xlink:href="https://www.doc.evir.hu/doku.php/evir:bizonylatok:partner_adatok" text:style-name="Internet_20_link" text:visited-style-name="Visited_20_Internet_20_Link">Partner kiválasztása</text:a></text:span></text:p>
        </text:list-item>
        <text:list-item>
          <text:p text:style-name="Numbering_20_1_Content"> <text:span text:style-name="Strong_20_Emphasis"><text:a xlink:type="simple" xlink:href="https://www.doc.evir.hu/doku.php/evir:bizonylatok:parameterek" text:style-name="Internet_20_link" text:visited-style-name="Visited_20_Internet_20_Link">Paraméterek</text:a></text:span> megadása:</text:p>
          <text:list text:style-name="Numbering_20_1">
            <text:list-item>
              <text:p text:style-name="Numbering_20_1_Content"> Dátum</text:p>
            </text:list-item>
            <text:list-item>
              <text:p text:style-name="Numbering_20_1_Content"> Szállítólevélszám: a rögzíteni kívánt szállítólevélre nyomtatott szállítólevélszám.</text:p>
            </text:list-item>
            <text:list-item>
              <text:p text:style-name="Numbering_20_1_Content"> Teljesítés dátuma</text:p>
            </text:list-item>
            <text:list-item>
              <text:p text:style-name="Numbering_20_1_Content"> Árkategória kiválasztása</text:p>
            </text:list-item>
          </text:list>
        </text:list-item>
        <text:list-item>
          <text:p text:style-name="Numbering_20_1_Content"> <text:span text:style-name="Strong_20_Emphasis"><text:a xlink:type="simple" xlink:href="https://www.doc.evir.hu/doku.php/evir:bizonylatok:megjegyzes" text:style-name="Internet_20_link" text:visited-style-name="Visited_20_Internet_20_Link">Megjegyzés</text:a></text:span> írása</text:p>
        </text:list-item>
        <text:list-item>
          <text:p text:style-name="Numbering_20_1_Content"> <text:span text:style-name="Strong_20_Emphasis"><text:a xlink:type="simple" xlink:href="https://www.doc.evir.hu/doku.php/evir:bizonylatok:tetelek_hozzaadasa" text:style-name="Internet_20_link" text:visited-style-name="Visited_20_Internet_20_Link">Tételek hozzáadásának</text:a></text:span> ismétlése egészen addig, ameddig az összes kívánt tétel szerepel a bizonylaton.</text:p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www.doc.evir.hu/doku.php/evir:alapok:funkcio_gombok" text:style-name="Internet_20_link" text:visited-style-name="Visited_20_Internet_20_Link">gombra kattintva</text:a> elkészül a <text:span text:style-name="Source_20_Text">Bizonylat</text:span> nevű <text:a xlink:type="simple" xlink:href="https://www.doc.evir.hu/doku.php/evir:fogalmak:nyomtatas" text:style-name="Internet_20_link" text:visited-style-name="Visited_20_Internet_20_Link">PDF dokumentum</text:a>, melyet a böngésző jelenít meg. <text:line-break/>Az elkészült szállítólevelet a cég ügyviteli folyamatai szerint kell kezelni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A bizonylat készítésről általánosságban itt lehet olvasni: <text:a xlink:type="simple" xlink:href="https://www.doc.evir.hu/doku.php/evir:bizonylatok:bizonylat_keszites" text:style-name="Internet_20_link" text:visited-style-name="Visited_20_Internet_20_Link">Bizonylat készítés</text:a></text:p>
        </text:list-item>
        <text:list-item>
          <text:p text:style-name="List_20_1_Content"> <text:a xlink:type="simple" xlink:href="https://www.doc.evir.hu/doku.php/evir:szamlazas:kezi_elolegszamla_rogzitese" text:style-name="Internet_20_link" text:visited-style-name="Visited_20_Internet_20_Link">Kézi-előlegszámla</text:a></text:p>
        </text:list-item>
        <text:list-item>
          <text:p text:style-name="List_20_1_Content"> <text:a xlink:type="simple" xlink:href="https://www.doc.evir.hu/doku.php/evir:szamlazas:kezi_szamla" text:style-name="Internet_20_link" text:visited-style-name="Visited_20_Internet_20_Link">Kéziszámla</text:a></text:p>
        </text:list-item>
        <text:list-item>
          <text:p text:style-name="List_20_1_Content"> <text:a xlink:type="simple" xlink:href="https://www.doc.evir.hu/doku.php/evir:szallitolevel:szallitolevel" text:style-name="Internet_20_link" text:visited-style-name="Visited_20_Internet_20_Link">Szállítólevél</text:a></text:p>
        </text:list-item>
        <text:list-item>
          <text:p text:style-name="List_20_1_Content_Last"> <text:a xlink:type="simple" xlink:href="https://www.doc.evir.hu/doku.php/evir:szamlazas:szamla" text:style-name="Internet_20_link" text:visited-style-name="Visited_20_Internet_20_Link">Számlázá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3:17</meta:creation-date>
    <dc:creator>Generated</dc:creator>
    <dc:date>2026-08-10T06::53:17</dc:date>
    <dc:language>en-US</dc:language>
    <meta:editing-cycles>1</meta:editing-cycles>
    <meta:editing-duration>PT0S</meta:editing-duration>
    <dc:title>evir:szallitolevel:kezi_szallito</dc:title>
  </office:meta>
</office:document-meta>
</file>