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71600765c42bdb9e6f4bb29fd8594c.png"/>
  <manifest:file-entry manifest:media-type="image/png" manifest:full-path="Pictures/67612fdc3eef7771b4ae1bfeb23e1d5d.png"/>
  <manifest:file-entry manifest:media-type="image/png" manifest:full-path="Pictures/3c20a4dc3f32332ad5efd881b34908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hoprenter:beallitas"/><text:bookmark-start text:name="__RefHeading___shoprenterbeallitas_1"/><text:bookmark-start text:name="shoprenterbeallitas"/>Shoprenter: beállítás<text:bookmark-end text:name="__RefHeading___shoprenterbeallitas_1"/><text:bookmark-end text:name="shoprenterbeallitas"/></text:h>
      <text:p text:style-name="Text_20_body"><draw:frame draw:style-name="mediaright" draw:name="  Legend" text:anchor-type="paragraph" draw:z-index="0" svg:width="18.520833333333cm" style:rel-width="100%"><draw:text-box><text:p text:style-name="legendcenter"><draw:frame draw:style-name="mediaright" draw:name=" " text:anchor-type="paragraph" draw:z-index="0" svg:width="18.520833333333cm" style:rel-width="100%" svg:height="14.884932558761cm" style:rel-height="scale"><draw:image xlink:href="Pictures/4271600765c42bdb9e6f4bb29fd8594c.png" xlink:type="simple" xlink:show="embed" xlink:actuate="onLoad"/></draw:frame> </text:p></draw:text-box></draw:frame></text:p>
      <text:p text:style-name="Text_20_body">A Shoprenter weboldalán létre kell hozni egy új webshopot a következő linkre kattintva:</text:p>
      <text:p text:style-name="Text_20_body"><text:a xlink:type="simple" xlink:href="https://www.shoprenter.hu/?p_id=650" text:style-name="Internet_20_link" text:visited-style-name="Visited_20_Internet_20_Link">https://www.shoprenter.hu/?p_id=650</text:a></text:p>
      <text:p text:style-name="Text_20_body">Azért fontos számunkra ennek az affiliate linknek a használata, mert ha ennek a linknek a segítségével történik a bolt létrehozása, akkor az a Shoprenter rendszerében összekapcsolásra kerül a BC.HU Kft. nagyköveti fiókjával.</text:p>
      <text:p text:style-name="Horizontal_20_Line"/>
      <text:p text:style-name="Text_20_body"><draw:frame draw:style-name="mediaright" draw:name="1" text:anchor-type="paragraph" draw:z-index="1" svg:width="18.520833333333cm" style:rel-width="100%" svg:height="9.1860689860244cm" style:rel-height="scale"><draw:image xlink:href="Pictures/67612fdc3eef7771b4ae1bfeb23e1d5d.png" xlink:type="simple" xlink:show="embed" xlink:actuate="onLoad"/></draw:frame></text:p>
      <text:p text:style-name="Text_20_body">Ha a bolt létrehozása az adatok megadásával megtörtént, akkor a bolt admin felületére kell bejelentkezni és engedélyezni kell az API használatot a bal alsó sarokban lévő <text:span text:style-name="Emphasis">Beállítások</text:span> menüpontra, majd az oldal közepén az <text:span text:style-name="Emphasis">API beállítások</text:span> lehetőségre kattintva. </text:p>
      <text:p text:style-name="Text_20_body">Ehhez még meg kell adni egy felhasználói nevet és jelszót is:</text:p>
      <text:p text:style-name="Horizontal_20_Line"/>
      <text:p text:style-name="Text_20_body"><draw:frame draw:style-name="mediaright" draw:name="2" text:anchor-type="paragraph" draw:z-index="2" svg:width="18.520833333333cm" style:rel-width="100%" svg:height="9.2021750524109cm" style:rel-height="scale"><draw:image xlink:href="Pictures/3c20a4dc3f32332ad5efd881b3490869.png" xlink:type="simple" xlink:show="embed" xlink:actuate="onLoad"/></draw:frame></text:p>
      <text:p text:style-name="Text_20_body"><text:span text:style-name="Strong_20_Emphasis">Az itt található beállítások alapján kell az eVIR-ben a Shoprenter beállításokat megadni a</text:span></text:p>
      <text:list text:style-name="List_20_1" text:continue-numbering="false">
        <text:list-item>
          <text:p text:style-name="List_20_1_Content_First"> <text:span text:style-name="Strong_20_Emphasis">Webshop connector,</text:span></text:p>
        </text:list-item>
        <text:list-item>
          <text:p text:style-name="List_20_1_Content"> <text:span text:style-name="Strong_20_Emphasis">Beállítás,</text:span></text:p>
        </text:list-item>
        <text:list-item>
          <text:p text:style-name="List_20_1_Content"> <text:span text:style-name="Strong_20_Emphasis"><text:a xlink:type="simple" xlink:href="https://doc.evir.hu/doku.php/evir:webshop_connector:beallitas:webshopok" text:style-name="Internet_20_link" text:visited-style-name="Visited_20_Internet_20_Link">Webshopok</text:a></text:span> <text:span text:style-name="Strong_20_Emphasis">menüpont alatt!</text:span></text:p>
          <text:list text:style-name="List_20_1">
            <text:list-item>
              <text:p text:style-name="List_20_1_Content"> <text:span text:style-name="Strong_20_Emphasis"><text:a xlink:type="simple" xlink:href="https://doc.evir.hu/doku.php/evir:webshop_connector:beallitas:shoprenter_kapcsolat" text:style-name="Internet_20_link" text:visited-style-name="Visited_20_Internet_20_Link">Shoprenter "Kapcsolat" beállítás</text:a></text:span></text:p>
              <text:list text:style-name="List_20_1">
                <text:list-item>
                  <text:p text:style-name="List_20_1_Content"> <text:span text:style-name="Source_20_Text">Felhasználónév</text:span> mezőbe rögzített adat az eVIR-ben a <text:span text:style-name="Emphasis">Felhasználó</text:span>, a <text:span text:style-name="Source_20_Text">Jelszó</text:span> pedig a <text:span text:style-name="Emphasis">Jelszó</text:span> mezőbe kell kerüljön.</text:p>
                </text:list-item>
                <text:list-item>
                  <text:p text:style-name="List_20_1_Content_Last"> Az <text:span text:style-name="Source_20_Text">API url</text:span> pedig az <text:span text:style-name="Emphasis">API URI</text:span> mező tartalmával egyezzen meg.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0::32:50</meta:creation-date>
    <dc:creator>Generated</dc:creator>
    <dc:date>2026-08-10T00::32:50</dc:date>
    <dc:language>en-US</dc:language>
    <meta:editing-cycles>1</meta:editing-cycles>
    <meta:editing-duration>PT0S</meta:editing-duration>
    <dc:title>evir:shoprenter:beallitas</dc:title>
  </office:meta>
</office:document-meta>
</file>