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100265aeb605551bbfab95cda3b8e7.png"/>
  <manifest:file-entry manifest:media-type="image/png" manifest:full-path="Pictures/0ac55e43eadce1b77ade51676ba0fe20.png"/>
  <manifest:file-entry manifest:media-type="image/png" manifest:full-path="Pictures/bf4f1bf202a62aaeabb4ed9ecf768a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rendszer"/><text:bookmark-start text:name="__RefHeading___rendszer_es_beallitasok_1"/><text:bookmark-start text:name="rendszer_es_beallitasok"/>Rendszer és beállítások<text:bookmark-end text:name="__RefHeading___rendszer_es_beallitasok_1"/><text:bookmark-end text:name="rendszer_es_beallitasok"/></text:h>
      <text:p text:style-name="Text_20_body"><draw:frame draw:style-name="medialeft" draw:name="0" text:anchor-type="paragraph" draw:z-index="0" svg:width="5.2916666666667cm" style:rel-width="100%" svg:height="6.5444640753828cm" style:rel-height="scale"><draw:image xlink:href="Pictures/c7100265aeb605551bbfab95cda3b8e7.png" xlink:type="simple" xlink:show="embed" xlink:actuate="onLoad"/></draw:frame>
Az eVIR rendszert igen alaposan testre lehet szabni, a működését különböző beállításokkal az igényeknek megfelelően lehet alakítani. Természetesen ez nem kötelező, olyan alapbeállításokkal kerül feltelepítésre a szoftver, amivel rendeltetésszerű használatra alkalmas. </text:p>
      <text:p text:style-name="Text_20_body">A beállítások egy részét a <text:a xlink:type="simple" xlink:href="https://www.doc.evir.hu/doku.php/evir:torzsadatok:torzsadat_kezeles" text:style-name="Internet_20_link" text:visited-style-name="Visited_20_Internet_20_Link">Törzsadatok</text:a> oldalon leírtakkal lehet megváltoztatni.</text:p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<text:span text:style-name="Source_20_Text">Rendszer → Információk → <text:a xlink:type="simple" xlink:href="https://www.doc.evir.hu/doku.php/evir:rendszer:informaciok:cegbeallitasok" text:style-name="Internet_20_link" text:visited-style-name="Visited_20_Internet_20_Link">Cégbeállítások</text:a></text:span><text:line-break/><text:span text:style-name="Source_20_Text">Rendszer → Felhasználók</text:span>→ <text:a xlink:type="simple" xlink:href="https://www.doc.evir.hu/doku.php/evir:rendszer:felhasznalok:felhasznalok" text:style-name="Internet_20_link" text:visited-style-name="Visited_20_Internet_20_Link">Rendszer felhasználók kezelése</text:a><text:line-break/><text:span text:style-name="Source_20_Text">Rendszer → Naplók</text:span>→ <text:a xlink:type="simple" xlink:href="https://www.doc.evir.hu/doku.php/evir:rendszer:naplok:naplok" text:style-name="Internet_20_link" text:visited-style-name="Visited_20_Internet_20_Link">Naplók</text:a><text:line-break/><text:span text:style-name="Source_20_Text">Rendszer → API</text:span>→ <text:a xlink:type="simple" xlink:href="https://www.doc.evir.hu/doku.php/evir:rendszer:api:api_altalanos" text:style-name="Internet_20_link" text:visited-style-name="Visited_20_Internet_20_Link">API</text:a></text:p>
                </table:table-cell>
              </table:table-row>
            </table:table>
          </table:table-cell>
        </table:table-row>
      </table:table>
      <text:p text:style-name="Horizontal_20_Line"/>
      <text:h text:style-name="Heading_20_3" text:outline-level="3"><text:bookmark-start text:name="__RefHeading___rendszer_szintu_beallitasok_2"/><text:bookmark-start text:name="rendszer_szintu_beallitasok"/>Rendszer szintű beállítások<text:bookmark-end text:name="__RefHeading___rendszer_szintu_beallitasok_2"/><text:bookmark-end text:name="rendszer_szintu_beallitasok"/></text:h>
      <text:p text:style-name="Text_20_body"><draw:frame draw:style-name="medialeft" draw:name="1" text:anchor-type="paragraph" draw:z-index="1" svg:width="5.2916666666667cm" style:rel-width="100%" svg:height="5.7217314487632cm" style:rel-height="scale"><draw:image xlink:href="Pictures/0ac55e43eadce1b77ade51676ba0fe20.png" xlink:type="simple" xlink:show="embed" xlink:actuate="onLoad"/></draw:frame></text:p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<text:span text:style-name="Source_20_Text">Rendszer → Beállítások → Rendszerbeállítások</text:span>→ <text:a xlink:type="simple" xlink:href="https://www.doc.evir.hu/doku.php/evir:rendszer:beallitasok:beallitasok" text:style-name="Internet_20_link" text:visited-style-name="Visited_20_Internet_20_Link">Rendszer szintű beállítások</text:a><text:line-break/><text:span text:style-name="Source_20_Text">Rendszer → Beállítások → Ütemezett feladatok</text:span>→ <text:a xlink:type="simple" xlink:href="https://www.doc.evir.hu/doku.php/evir:rendszer:beallitasok:utemezett_feladatok:utemezett_feladatok" text:style-name="Internet_20_link" text:visited-style-name="Visited_20_Internet_20_Link">Ütemezett feladatok</text:a><text:line-break/><text:span text:style-name="Source_20_Text">Rendszer → Beállítások → Felhasználók beállításai</text:span>→ <text:a xlink:type="simple" xlink:href="https://www.doc.evir.hu/doku.php/evir:rendszer:felhasznaloi_fiok:felhasznaloi_fiok" text:style-name="Internet_20_link" text:visited-style-name="Visited_20_Internet_20_Link">Felhasználók beállításai</text:a><text:line-break/><text:span text:style-name="Source_20_Text">Rendszer → Beállítások → Testreszabott listák</text:span> → <text:a xlink:type="simple" xlink:href="https://www.doc.evir.hu/doku.php/evir:rendszer:beallitasok:testreszabott_listak" text:style-name="Internet_20_link" text:visited-style-name="Visited_20_Internet_20_Link">Testreszabott listák</text:a></text:p>
                </table:table-cell>
              </table:table-row>
            </table:table>
          </table:table-cell>
        </table:table-row>
      </table:table>
      <text:p text:style-name="Horizontal_20_Line"/>
      <text:h text:style-name="Heading_20_3" text:outline-level="3"><text:bookmark-start text:name="__RefHeading___bejelentkezett_felhasznalo_beallitasai_3"/><text:bookmark-start text:name="bejelentkezett_felhasznalo_beallitasai"/>Bejelentkezett felhasználó beállításai<text:bookmark-end text:name="__RefHeading___bejelentkezett_felhasznalo_beallitasai_3"/><text:bookmark-end text:name="bejelentkezett_felhasznalo_beallitasai"/></text:h>
      <text:p text:style-name="Text_20_body"><draw:frame draw:style-name="medialeft" draw:name="2" text:anchor-type="paragraph" draw:z-index="2" svg:width="5.2916666666667cm" style:rel-width="100%" svg:height="6.6379564193168cm" style:rel-height="scale"><draw:image xlink:href="Pictures/bf4f1bf202a62aaeabb4ed9ecf768ab9.png" xlink:type="simple" xlink:show="embed" xlink:actuate="onLoad"/></draw:frame></text:p>
      <table:table table:style-name="Table_Quotation1">
        <table:table-column/>
        <table:table-row>
          <table:table-cell office:value-type="string" table:style-name="Cell_Quotation1"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<text:span text:style-name="Source_20_Text">Rendszer → Felhasználói fiók → Saját beállítások</text:span>→ <text:a xlink:type="simple" xlink:href="https://www.doc.evir.hu/doku.php/evir:rendszer:felhasznaloi_fiok:felhasznaloi_fiok" text:style-name="Internet_20_link" text:visited-style-name="Visited_20_Internet_20_Link">Saját felhasználói beállítások</text:a><text:line-break/><text:span text:style-name="Source_20_Text">Rendszer → Felhasználói fiók → Folyamat visszaszerzés</text:span>→ <text:a xlink:type="simple" xlink:href="https://www.doc.evir.hu/doku.php/evir:rendszer:felhasznaloi_fiok:folyamat_visszaszerzes" text:style-name="Internet_20_link" text:visited-style-name="Visited_20_Internet_20_Link">Folyamat visszaszerzés</text:a><text:line-break/><text:span text:style-name="Source_20_Text">Rendszer → Felhasználói fiók → Jelszó csere</text:span>→ <text:a xlink:type="simple" xlink:href="https://www.doc.evir.hu/doku.php/evir:rendszer:felhasznaloi_fiok:jelszo_csere" text:style-name="Internet_20_link" text:visited-style-name="Visited_20_Internet_20_Link">Jelszó csere</text:a><text:line-break/><text:span text:style-name="Source_20_Text">Rendszer → Beállítások → Testreszabott listák</text:span> → <text:a xlink:type="simple" xlink:href="https://www.doc.evir.hu/doku.php/evir:rendszer:beallitasok:testreszabott_listak" text:style-name="Internet_20_link" text:visited-style-name="Visited_20_Internet_20_Link">Testreszabott listák</text:a></text:p>
                </table:table-cell>
              </table:table-row>
            </table:table>
          </table:table-cell>
        </table:table-row>
      </table:table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5:56</meta:creation-date>
    <dc:creator>Generated</dc:creator>
    <dc:date>2026-08-10T05::45:56</dc:date>
    <dc:language>en-US</dc:language>
    <meta:editing-cycles>1</meta:editing-cycles>
    <meta:editing-duration>PT0S</meta:editing-duration>
    <dc:title>evir:rendszer:rendszer</dc:title>
  </office:meta>
</office:document-meta>
</file>