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filekezelo"/><text:bookmark-start text:name="__RefHeading___fajlkezelo_1"/><text:bookmark-start text:name="fajlkezelo"/>Fájlkezelő<text:bookmark-end text:name="__RefHeading___fajlkezelo_1"/><text:bookmark-end text:name="fajlkezelo"/></text:h>
      <text:p text:style-name="Text_20_body">A <text:span text:style-name="Strong_20_Emphasis">Fájlkezelő</text:span> a rendszer <text:span text:style-name="Emphasis">nyilvánosan, közvetlen hivatkozással elérhető</text:span> fájljait (képek, betűtípusok, stíluslap, PDF-ek) kezeli: fel lehet tölteni, mappákba rendezni, átnevezni, törölni őket, és ki lehet másolni a fájl hivatkozását (URL-jét), amit aztán máshol — például a webshop felületén vagy egy levélsablonban — fel lehet használni.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rendszer:rendszer" text:style-name="Internet_20_link" text:visited-style-name="Visited_20_Internet_20_Link">Rendszer</text:a></text:span>,</text:p>
        </text:list-item>
        <text:list-item>
          <text:p text:style-name="Numbering_20_1_Content_Last"> <text:span text:style-name="Strong_20_Emphasis">Fájlkezelő</text:span> menüpontra kattintva érhető el a felület.</text:p>
        </text:list-item>
      </text:list>
      <text:p text:style-name="Text_20_body"> A menüpont csak azoknak a felhasználóknak látszik, akik <text:a xlink:type="simple" xlink:href="https://www.doc.evir.hu/doku.php/evir:rendszer:felhasznalok:jogosultsagi_rendszer" text:style-name="Internet_20_link" text:visited-style-name="Visited_20_Internet_20_Link">jogosultságot</text:a> kaptak rá.</text:p>
      <text:h text:style-name="Heading_20_3" text:outline-level="3"><text:bookmark-start text:name="__RefHeading___nevterek_2"/><text:bookmark-start text:name="nevterek"/>Névterek<text:bookmark-end text:name="__RefHeading___nevterek_2"/><text:bookmark-end text:name="nevterek"/></text:h>
      <text:p text:style-name="Text_20_body">A fájlok elkülönített <text:span text:style-name="Strong_20_Emphasis">névterekben</text:span> tárolódnak, amelyek között az oldal tetején lévő fülekkel lehet váltani. Minden névtérnek saját mappaszerkezete és saját engedélyezett fájltípus-listája van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évtér </text:p>
          </table:table-cell>
          <table:table-cell office:value-type="string" table:style-name="tableheader">
            <text:p text:style-name="Table_20_Heading"> Mire szolgál </text:p>
          </table:table-cell>
          <table:table-cell office:value-type="string" table:style-name="tableheader">
            <text:p text:style-name="Table_20_Heading"> Engedélyezett fájltípusok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Webshop grafikák</text:span> </text:p>
          </table:table-cell>
          <table:table-cell office:value-type="string" table:style-name="tablecell">
            <text:p text:style-name="tablealignleft"> a webshop felületén megjelenő képek, hirdetések, betűtípusok, stíluslap, letölthető dokumentumok </text:p>
          </table:table-cell>
          <table:table-cell office:value-type="string" table:style-name="tablecell">
            <text:p text:style-name="tablealignleft"> <text:span text:style-name="Source_20_Text">.jpg</text:span>, <text:span text:style-name="Source_20_Text">.jpeg</text:span>, <text:span text:style-name="Source_20_Text">.png</text:span>, <text:span text:style-name="Source_20_Text">.gif</text:span>, <text:span text:style-name="Source_20_Text">.webp</text:span>, <text:span text:style-name="Source_20_Text">.pdf</text:span>, <text:span text:style-name="Source_20_Text">.woff</text:span>, <text:span text:style-name="Source_20_Text">.woff2</text:span>, <text:span text:style-name="Source_20_Text">.ttf</text:span>, <text:span text:style-name="Source_20_Text">.css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ogó</text:span> </text:p>
          </table:table-cell>
          <table:table-cell office:value-type="string" table:style-name="tablecell">
            <text:p text:style-name="tablealignleft"> cég- és bizonylatlogók </text:p>
          </table:table-cell>
          <table:table-cell office:value-type="string" table:style-name="tablecell">
            <text:p text:style-name="tablealignleft"> <text:span text:style-name="Source_20_Text">.jpg</text:span>, <text:span text:style-name="Source_20_Text">.jpeg</text:span>, <text:span text:style-name="Source_20_Text">.png</text:span>, <text:span text:style-name="Source_20_Text">.gif</text:span>, <text:span text:style-name="Source_20_Text">.webp</text:span> </text:p>
          </table:table-cell>
        </table:table-row>
      </table:table>
      <text:p text:style-name="Text_20_body">Az éppen kiválasztott névtérben engedélyezett kiterjesztések a fülek alatt, az <text:span text:style-name="Strong_20_Emphasis">Engedélyezett fájltípusok</text:span> sorban is olvashatók.</text:p>
      <text:h text:style-name="Heading_20_3" text:outline-level="3"><text:bookmark-start text:name="__RefHeading___navigacio_3"/><text:bookmark-start text:name="navigacio"/>Navigáció<text:bookmark-end text:name="__RefHeading___navigacio_3"/><text:bookmark-end text:name="navigacio"/></text:h>
      <text:p text:style-name="Text_20_body">A fülek alatti <text:span text:style-name="Strong_20_Emphasis">morzsamenü</text:span> mutatja, hogy éppen melyik mappában vagyunk; bármelyik elemére kattintva oda lehet visszalépni. A morzsamenü első eleme a névtér gyökere.</text:p>
      <text:p text:style-name="Text_20_body">A táblázatban a mappák nevére kattintva lehet beléjük lépni.</text:p>
      <text:h text:style-name="Heading_20_3" text:outline-level="3"><text:bookmark-start text:name="__RefHeading___a_tablazat_oszlopai_4"/><text:bookmark-start text:name="a_tablazat_oszlopai"/>A táblázat oszlopai<text:bookmark-end text:name="__RefHeading___a_tablazat_oszlopai_4"/><text:bookmark-end text:name="a_tablazat_oszlopai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Név</text:span></text:span> <text:line-break/>A fájl vagy mappa neve. A mappák előre kerülnek, sárga mappa-ikonnal és kattintható névvel; a fájlok mögöttük, névsorba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Méret</text:span></text:span> <text:line-break/>A fájl mérete (byte, kB vagy MB). Mappáknál üre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Hivatkozás (URL)</text:span></text:span> <text:line-break/>A fájl nyilvános webes hivatkozása. A szövegre kattintva a teljes URL kijelölődik, a mellette lévő ikonnal pedig egy kattintással a vágólapra másolható. <text:line-break/> Ez az az URL, amit máshol (webshop, weblap, levélsablon) be kell illeszteni, hogy a fájl megjelenje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Műveletek</text:span></text:span> <text:line-break/>Átnevezés és törlés — soronként.</text:p>
        </text:list-item>
      </text:list>
      <text:p text:style-name="Text_20_body">Üres mappában a táblázat helyén az <text:span text:style-name="Strong_20_Emphasis">„A mappa üres.„</text:span> felirat jelenik meg.</text:p>
      <text:h text:style-name="Heading_20_3" text:outline-level="3"><text:bookmark-start text:name="__RefHeading___fajl_feltoeltese_5"/><text:bookmark-start text:name="fajl_feltoeltese"/>Fájl feltöltése<text:bookmark-end text:name="__RefHeading___fajl_feltoeltese_5"/><text:bookmark-end text:name="fajl_feltoeltese"/></text:h>
      <text:p text:style-name="Text_20_body">Az aktuális mappába a jobb felső <text:span text:style-name=""><text:span text:style-name="Strong_20_Emphasis">| <text:span text:style-name="">Feltöltés</text:span> |</text:span></text:span> gombbal lehet fájlt feltölteni. A megnyíló űrlap fejléce megmutatja, hova kerül a fájl, a <text:span text:style-name="Strong_20_Emphasis"><text:span text:style-name="Source_20_Text">Feltöltendő fájl</text:span></text:span> mező alatt pedig az engedélyezett kiterjesztések láthatók.</text:p>
      <text:p text:style-name="Text_20_body">Sikeres feltöltés után a rendszer visszatér a listaoldalra, és az új fájl a hivatkozásával együtt azonnal megjelenik. Hiba esetén a felület az űrlapon marad, hogy másik fájlt lehessen választani.</text:p>
      <text:p text:style-name="Text_20_body"><text:span text:style-name=""/> <text:span text:style-name="Strong_20_Emphasis">Ugyanazon a néven nem lehet felülírni</text:span> egy már létező fájlt. Ha újabb változatot töltenél fel, előbb nevezd át vagy töröld a régit.</text:p>
      <text:h text:style-name="Heading_20_4" text:outline-level="4"><text:bookmark-start text:name="__RefHeading___a_feltoeltoett_fajl_nevere_vonatkozo_szabalyok_6"/><text:bookmark-start text:name="a_feltoeltoett_fajl_nevere_vonatkozo_szabalyok"/>A feltöltött fájl nevére vonatkozó szabályok<text:bookmark-end text:name="__RefHeading___a_feltoeltoett_fajl_nevere_vonatkozo_szabalyok_6"/><text:bookmark-end text:name="a_feltoeltoett_fajl_nevere_vonatkozo_szabalyok"/></text:h>
      <text:list text:style-name="List_20_1" text:continue-numbering="false">
        <text:list-item>
          <text:p text:style-name="List_20_1_Content_First"> A névben csak <text:span text:style-name="Strong_20_Emphasis">az angol ábécé betűi, számok, pont, aláhúzás és kötőjel</text:span> szerepelhet. Ékezetes betű, szóköz és egyéb írásjel nem engedett — az ilyen fájlokat feltöltés előtt át kell nevezni.</text:p>
        </text:list-item>
        <text:list-item>
          <text:p text:style-name="List_20_1_Content"> A névben <text:span text:style-name="Strong_20_Emphasis">pontosan egy kiterjesztés</text:span> lehet (a <text:span text:style-name="Source_20_Text">kep.php.jpg</text:span> jellegű nevek tiltottak), és a név nem kezdődhet ponttal.</text:p>
        </text:list-item>
        <text:list-item>
          <text:p text:style-name="List_20_1_Content"> A név nem végződhet ponttal vagy szóközzel, és legfeljebb <text:span text:style-name="Strong_20_Emphasis">120 karakter</text:span> hosszú lehet.</text:p>
        </text:list-item>
        <text:list-item>
          <text:p text:style-name="List_20_1_Content_Last"> A kiterjesztés mindig kisbetűs lesz.</text:p>
        </text:list-item>
      </text:list>
      <text:h text:style-name="Heading_20_4" text:outline-level="4"><text:bookmark-start text:name="__RefHeading___meretkorlatok_7"/><text:bookmark-start text:name="meretkorlatok"/>Méretkorlátok<text:bookmark-end text:name="__RefHeading___meretkorlatok_7"/><text:bookmark-end text:name="meretkorlatok"/></text:h>
      <text:list text:style-name="List_20_1" text:continue-numbering="false">
        <text:list-item>
          <text:p text:style-name="List_20_1_Content_First"> Képek és betűtípusok: legfeljebb <text:span text:style-name="Strong_20_Emphasis">10 MB</text:span>.</text:p>
        </text:list-item>
        <text:list-item>
          <text:p text:style-name="List_20_1_Content_Last"> PDF (a <text:span text:style-name="Emphasis">Webshop grafikák</text:span> névtérben): legfeljebb <text:span text:style-name="Strong_20_Emphasis">50 MB</text:span>.</text:p>
        </text:list-item>
      </text:list>
      <text:h text:style-name="Heading_20_4" text:outline-level="4"><text:bookmark-start text:name="__RefHeading___tartalom-ellenorzes_8"/><text:bookmark-start text:name="tartalom-ellenorzes"/>Tartalom-ellenőrzés<text:bookmark-end text:name="__RefHeading___tartalom-ellenorzes_8"/><text:bookmark-end text:name="tartalom-ellenorzes"/></text:h>
      <text:p text:style-name="Text_20_body">A rendszer nem csak a kiterjesztést, hanem a <text:span text:style-name="Strong_20_Emphasis">fájl tartalmát is megvizsgálja</text:span>: ha a tartalom nem egyezik a kiterjesztéssel (például egy más típusú fájlt neveztek át <text:span text:style-name="Source_20_Text">.png</text:span>-re), a feltöltést elutasítja. Ez a biztonságot szolgálja, hiszen ezek a fájlok nyilvánosan elérhetők.</text:p>
      <text:h text:style-name="Heading_20_3" text:outline-level="3"><text:bookmark-start text:name="__RefHeading___uj_mappa_9"/><text:bookmark-start text:name="uj_mappa"/>Új mappa<text:bookmark-end text:name="__RefHeading___uj_mappa_9"/><text:bookmark-end text:name="uj_mappa"/></text:h>
      <text:p text:style-name="Text_20_body">Az <text:span text:style-name=""><text:span text:style-name="Strong_20_Emphasis">| <text:span text:style-name="">Új mappa</text:span> |</text:span></text:span> gomb az <text:span text:style-name="Strong_20_Emphasis">aktuális</text:span> mappán belül hoz létre új mappát. A mappanévben csak <text:span text:style-name="Strong_20_Emphasis">betű, szám, aláhúzás és kötőjel</text:span> szerepelhet — pont nem —, és legfeljebb 120 karakter lehet.</text:p>
      <text:p text:style-name="Text_20_body"> A mappák legfeljebb <text:span text:style-name="Strong_20_Emphasis">8 szint</text:span> mélységig ágyazhatók egymásba.</text:p>
      <text:p text:style-name="Text_20_body">Ha a megadott név nem felel meg a szabályoknak, vagy már létezik ilyen mappa, a felület a hibát kiírja, és az űrlapon marad — a beírt név javítható.</text:p>
      <text:h text:style-name="Heading_20_3" text:outline-level="3"><text:bookmark-start text:name="__RefHeading___atnevezes_10"/><text:bookmark-start text:name="atnevezes"/>Átnevezés<text:bookmark-end text:name="__RefHeading___atnevezes_10"/><text:bookmark-end text:name="atnevezes"/></text:h>
      <text:p text:style-name="Text_20_body">A sor végén lévő toll ikonnal lehet fájlt vagy mappát átnevezni. Az űrlap fejléce mutatja, mit nevezünk át.</text:p>
      <text:p text:style-name="Text_20_body"><text:span text:style-name=""/> Fájl átnevezésekor <text:span text:style-name="Strong_20_Emphasis">a kiterjesztés nem változtatható meg</text:span> — csak a név eleje. A célnév ugyanazokra a szabályokra érvényes, mint feltöltésnél, és nem lehet már foglalt.</text:p>
      <text:p text:style-name="Text_20_body"> Az átnevezés <text:span text:style-name="Strong_20_Emphasis">megváltoztatja a fájl hivatkozását (URL-jét)</text:span>. Ha az URL-t máshol már beillesztetted, azt is frissíteni kell.</text:p>
      <text:h text:style-name="Heading_20_3" text:outline-level="3"><text:bookmark-start text:name="__RefHeading___toerles_11"/><text:bookmark-start text:name="toerles"/>Törlés<text:bookmark-end text:name="__RefHeading___toerles_11"/><text:bookmark-end text:name="toerles"/></text:h>
      <text:list text:style-name="List_20_1" text:continue-numbering="false">
        <text:list-item>
          <text:p text:style-name="List_20_1_Content_First"> <text:span text:style-name="Strong_20_Emphasis">Fájl törlése</text:span> — a sor végén lévő piros kuka ikonnal. A rendszer megerősítést kér: <text:span text:style-name="Emphasis">„Biztosan törlöd a(z) … fájlt?”</text:span></text:p>
        </text:list-item>
        <text:list-item>
          <text:p text:style-name="List_20_1_Content_Last"> <text:span text:style-name="Strong_20_Emphasis">Mappa törlése</text:span> — mappa sorában ugyanaz az ikon. Megerősítést kér: <text:span text:style-name="Emphasis">„Biztosan törlöd a(z) … mappát? (csak üres mappa törölhető)„</text:span></text:p>
        </text:list-item>
      </text:list>
      <text:p text:style-name="Text_20_body"><text:span text:style-name=""/> <text:span text:style-name="Strong_20_Emphasis">Csak üres mappa törölhető.</text:span> Nem üres mappánál a rendszer hibát jelez — előbb a tartalmát kell törölni vagy máshova átnevezni/áthelyezni.</text:p>
      <text:p text:style-name="Text_20_body"><text:span text:style-name=""/> A törlés nem visszavonható, és a fájl hivatkozása azonnal megszűnik: ahol az URL-t beillesztetted, ott a kép a törlés után nem jelenik meg.</text:p>
      <text:h text:style-name="Heading_20_3" text:outline-level="3"><text:bookmark-start text:name="__RefHeading___gyakori_hibauezenetek_12"/><text:bookmark-start text:name="gyakori_hibauezenetek"/>Gyakori hibaüzenetek<text:bookmark-end text:name="__RefHeading___gyakori_hibauezenetek_12"/><text:bookmark-end text:name="gyakori_hibauezenete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Üzenet </text:p>
          </table:table-cell>
          <table:table-cell office:value-type="string" table:style-name="tableheader">
            <text:p text:style-name="Table_20_Heading"> Mit jelent </text:p>
          </table:table-cell>
        </table:table-row>
        <table:table-row>
          <table:table-cell office:value-type="string" table:style-name="tablecell">
            <text:p text:style-name="tablealignleft"> Nem engedélyezett fájltípus </text:p>
          </table:table-cell>
          <table:table-cell office:value-type="string" table:style-name="tablecell">
            <text:p text:style-name="tablealignleft"> A kiterjesztés nem szerepel az adott névtér engedélyezett listáján. </text:p>
          </table:table-cell>
        </table:table-row>
        <table:table-row>
          <table:table-cell office:value-type="string" table:style-name="tablecell">
            <text:p text:style-name="tablealignleft"> Tiltott karakter a fájlnévben </text:p>
          </table:table-cell>
          <table:table-cell office:value-type="string" table:style-name="tablecell">
            <text:p text:style-name="tablealignleft"> Ékezet, szóköz vagy egyéb nem engedett karakter van a névben — nevezd át a fájlt a feltöltés előtt. </text:p>
          </table:table-cell>
        </table:table-row>
        <table:table-row>
          <table:table-cell office:value-type="string" table:style-name="tablecell">
            <text:p text:style-name="tablealignleft"> Több kiterjesztés nem engedett </text:p>
          </table:table-cell>
          <table:table-cell office:value-type="string" table:style-name="tablecell">
            <text:p text:style-name="tablealignleft"> A név egynél több pontot tartalmaz. </text:p>
          </table:table-cell>
        </table:table-row>
        <table:table-row>
          <table:table-cell office:value-type="string" table:style-name="tablecell">
            <text:p text:style-name="tablealignleft"> Már létezik ilyen nevű fájl </text:p>
          </table:table-cell>
          <table:table-cell office:value-type="string" table:style-name="tablecell">
            <text:p text:style-name="tablealignleft"> Ilyen néven már van fájl a mappában; nincs felülírás. </text:p>
          </table:table-cell>
        </table:table-row>
        <table:table-row>
          <table:table-cell office:value-type="string" table:style-name="tablecell">
            <text:p text:style-name="tablealignleft"> Túl nagy fájl </text:p>
          </table:table-cell>
          <table:table-cell office:value-type="string" table:style-name="tablecell">
            <text:p text:style-name="tablealignleft"> A fájl meghaladja a méretkorlátot. </text:p>
          </table:table-cell>
        </table:table-row>
        <table:table-row>
          <table:table-cell office:value-type="string" table:style-name="tablecell">
            <text:p text:style-name="tablealignleft"> A fájl tartalma nem egyezik a kiterjesztéssel </text:p>
          </table:table-cell>
          <table:table-cell office:value-type="string" table:style-name="tablecell">
            <text:p text:style-name="tablealignleft"> A fájl valódi típusa más, mint amit a kiterjesztés állít. </text:p>
          </table:table-cell>
        </table:table-row>
        <table:table-row>
          <table:table-cell office:value-type="string" table:style-name="tablecell">
            <text:p text:style-name="tablealignleft"> A kiterjesztés nem változtatható meg átnevezéskor </text:p>
          </table:table-cell>
          <table:table-cell office:value-type="string" table:style-name="tablecell">
            <text:p text:style-name="tablealignleft"> Átnevezésnél csak a név eleje módosítható. </text:p>
          </table:table-cell>
        </table:table-row>
        <table:table-row>
          <table:table-cell office:value-type="string" table:style-name="tablecell">
            <text:p text:style-name="tablealignleft"> A mappa nem üres </text:p>
          </table:table-cell>
          <table:table-cell office:value-type="string" table:style-name="tablecell">
            <text:p text:style-name="tablealignleft"> Csak üres mappa törölhető. </text:p>
          </table:table-cell>
        </table:table-row>
        <table:table-row>
          <table:table-cell office:value-type="string" table:style-name="tablecell">
            <text:p text:style-name="tablealignleft"> Nincs kiválasztott fájl </text:p>
          </table:table-cell>
          <table:table-cell office:value-type="string" table:style-name="tablecell">
            <text:p text:style-name="tablealignleft"> A feltöltő űrlapon nem választottál ki fájlt. </text:p>
          </table:table-cell>
        </table:table-row>
      </table:table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rendszer:rendszer" text:style-name="Internet_20_link" text:visited-style-name="Visited_20_Internet_20_Link">Rendszer és beállítások</text:a></text:p>
        </text:list-item>
        <text:list-item>
          <text:p text:style-name="List_20_1_Content_Last"> <text:a xlink:type="simple" xlink:href="https://www.doc.evir.hu/doku.php/evir:rendszer:beallitasok:beallitasok" text:style-name="Internet_20_link" text:visited-style-name="Visited_20_Internet_20_Link">Rendszer szintű beállítás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54:45</meta:creation-date>
    <dc:creator>Generated</dc:creator>
    <dc:date>2026-08-28T08::54:45</dc:date>
    <dc:language>en-US</dc:language>
    <meta:editing-cycles>1</meta:editing-cycles>
    <meta:editing-duration>PT0S</meta:editing-duration>
    <dc:title>evir:rendszer:filekezelo</dc:title>
  </office:meta>
</office:document-meta>
</file>