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d183d801207cd7ce0964c7f57376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k:jogosultsagi_rendszer"/><text:bookmark-start text:name="__RefHeading___jogosultsagi_rendszer_1"/><text:bookmark-start text:name="jogosultsagi_rendszer"/>Jogosultsági rendszer<text:bookmark-end text:name="__RefHeading___jogosultsagi_rendszer_1"/><text:bookmark-end text:name="jogosultsagi_rendszer"/></text:h>
      <text:p text:style-name="Text_20_body"><draw:frame draw:style-name="mediaright" draw:name="0" text:anchor-type="paragraph" draw:z-index="0" svg:width="18.520833333333cm" style:rel-width="100%" svg:height="11.72615323657cm" style:rel-height="scale"><draw:image xlink:href="Pictures/ccd183d801207cd7ce0964c7f5737618.png" xlink:type="simple" xlink:show="embed" xlink:actuate="onLoad"/></draw:frame></text:p>
      <text:p text:style-name="Text_20_body">Az eVIR szoftver igen alaposan kidolgozott, többszintű jogosultsági rendszerrel rendelkezik, amivel minden felhasználó hozzáférése teljes mértékben testre szabható. A Jogosultságokat a <text:span text:style-name="Source_20_Text">Rendszer → <text:a xlink:type="simple" xlink:href="https://www.doc.evir.hu/doku.php/evir:rendszer:felhasznalok:felhasznalok" text:style-name="Internet_20_link" text:visited-style-name="Visited_20_Internet_20_Link">Felhasználók</text:a></text:span> menüpontban lehet beállítani.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Jogosultságok</text:span></text:span><text:line-break/>Menüpont szerűen felsorolásra kerülnek a lehetőségek, amelyek közül kiválasztható, hogy a felhasználó melyikekre legyen jogosult. <text:line-break/>A felsorolásban találhatóak <text:span text:style-name="Source_20_Text">no-menu</text:span> kezdetű jogosultságok, ezek nem menüponthoz kötődnek. <text:line-break/>Van még egy speciális jog: <text:span text:style-name="Source_20_Text">UMEN</text:span> ami a rendszer olyan módú használatát teszi lehetővé, hogy ne legyen egyáltalán menü a bal oldalon. <text:line-break/>Ez a funkció a portál-szerű működés esetén, beállított kezdőoldallal együtt hasznos. <text:line-break/> <text:span text:style-name="Strong_20_Emphasis">Használat közben azok a menüpontok nem is láthatóak, amelyekhez nincs joga a felhasználónak.</text:span> <text:line-break/><text:a xlink:type="simple" xlink:href="https://www.doc.evir.hu/doku.php/evir:rendszer:felhasznalok:jogosultsag_hiba" text:style-name="Internet_20_link" text:visited-style-name="Visited_20_Internet_20_Link">Jogosultság hiba</text:a></text:p>
        </text:list-item>
      </text:list>
      <text:p text:style-name="Text_20_body"><text:a xlink:type="simple" xlink:href="https://www.doc.evir.hu/doku.php/uj_felhasznalo.webm" text:style-name="Internet_20_link" text:visited-style-name="Visited_20_Internet_20_Link">Új felhasználó felvitele a rendszerbe</text:a></text:p>
      <text:p text:style-name="Horizontal_20_Line"/>
      <text:p text:style-name="Text_20_body">Kapcsolódó oldalak</text:p>
      <text:list text:style-name="List_20_1" text:continue-numbering="false">
        <text:list-item>
          <text:p text:style-name="List_20_1_Content_First"><text:a xlink:type="simple" xlink:href="https://www.doc.evir.hu/doku.php/evir:fogalmak:privilegium" text:style-name="Internet_20_link" text:visited-style-name="Visited_20_Internet_20_Link">Privilégiumok</text:a></text:p>
        </text:list-item>
        <text:list-item>
          <text:p text:style-name="List_20_1_Content"><text:a xlink:type="simple" xlink:href="https://www.doc.evir.hu/doku.php/evir:fogalmak:korlatozas" text:style-name="Internet_20_link" text:visited-style-name="Visited_20_Internet_20_Link">Korlátozások</text:a></text:p>
        </text:list-item>
        <text:list-item>
          <text:p text:style-name="List_20_1_Content"><text:a xlink:type="simple" xlink:href="https://www.doc.evir.hu/doku.php/evir:rendszer:felhasznalok:felhasznalok" text:style-name="Internet_20_link" text:visited-style-name="Visited_20_Internet_20_Link">Felhasználók kezelése</text:a></text:p>
        </text:list-item>
        <text:list-item>
          <text:p text:style-name="List_20_1_Content"><text:a xlink:type="simple" xlink:href="https://www.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_Last"> <text:a xlink:type="simple" xlink:href="https://www.doc.evir.hu/doku.php/evir-faq:konyvelo" text:style-name="Internet_20_link" text:visited-style-name="Visited_20_Internet_20_Link">Könyvelő hozzáférés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3:40</meta:creation-date>
    <dc:creator>Generated</dc:creator>
    <dc:date>2026-08-10T05::53:40</dc:date>
    <dc:language>en-US</dc:language>
    <meta:editing-cycles>1</meta:editing-cycles>
    <meta:editing-duration>PT0S</meta:editing-duration>
    <dc:title>evir:rendszer:felhasznalok:jogosultsagi_rendszer</dc:title>
  </office:meta>
</office:document-meta>
</file>