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c6f894129903637bfeca381b7875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felhasznalok:felhasznalok"/><text:bookmark-start text:name="__RefHeading___felhasznalok_1"/><text:bookmark-start text:name="felhasznalok"/>Felhasználók<text:bookmark-end text:name="__RefHeading___felhasznalok_1"/><text:bookmark-end text:name="felhasznalok"/></text:h>
      <text:p text:style-name="Text_20_body"><draw:frame draw:style-name="mediaright" draw:name="0" text:anchor-type="paragraph" draw:z-index="0" svg:width="18.520833333333cm" style:rel-width="100%" svg:height="11.676379152061cm" style:rel-height="scale"><draw:image xlink:href="Pictures/afc6f894129903637bfeca381b787516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rendszer:rendszer" text:style-name="Internet_20_link" text:visited-style-name="Visited_20_Internet_20_Link">Rendszer</text:a></text:span>,</text:p>
        </text:list-item>
        <text:list-item>
          <text:p text:style-name="Numbering_20_1_Content"> <text:span text:style-name="Strong_20_Emphasis">Felhasználók</text:span> menüpont alatt érhető el a felhasználók kezelése.</text:p>
        </text:list-item>
        <text:list-item>
          <text:p text:style-name="Numbering_20_1_Content"> <text:span text:style-name="Strong_20_Emphasis">Új felhasználó</text:span> menüpontra kattintva lehet rögzíteni felhasználókat.</text:p>
        </text:list-item>
        <text:list-item>
          <text:p text:style-name="Numbering_20_1_Content_Last"> <text:span text:style-name="Strong_20_Emphasis">Felhasználók listája</text:span> tartalmazza a már felvett felhasználók adatait.</text:p>
        </text:list-item>
      </text:list>
      <text:h text:style-name="Heading_20_3" text:outline-level="3"><text:bookmark-start text:name="__RefHeading___felhasznalok_letrehozasanal_vagy_modositasanal_a_koevetkezo_adatokat_kell_megadni_2"/><text:bookmark-start text:name="felhasznalok_letrehozasanal_vagy_modositasanal_a_koevetkezo_adatokat_kell_megadni"/>Felhasználók létrehozásánál vagy módosításánál a következő adatokat kell megadni:<text:bookmark-end text:name="__RefHeading___felhasznalok_letrehozasanal_vagy_modositasanal_a_koevetkezo_adatokat_kell_megadni_2"/><text:bookmark-end text:name="felhasznalok_letrehozasanal_vagy_modositasanal_a_koevetkezo_adatokat_kell_megadni"/></text:h>
      <text:list text:style-name="List_20_1" text:continue-numbering="false">
        <text:list-item>
          <text:p text:style-name="List_20_1_Content_First"> <text:span text:style-name="Source_20_Text"><text:span text:style-name="Strong_20_Emphasis">Felhasználói név</text:span></text:span> <text:line-break/>A felhasználó bejelentkezéskor használt felhasználóneve.</text:p>
          <text:list text:style-name="List_20_1">
            <text:list-item>
              <text:p text:style-name="List_20_1_Content"> Az <text:span text:style-name="Source_20_Text">admin</text:span> nevű felhasználót rendszer adminisztrációs célok használatára fenntartjuk.</text:p>
            </text:list-item>
            <text:list-item>
              <text:p text:style-name="List_20_1_Content_Last"> A <text:span text:style-name="Source_20_Text">SYSTEM</text:span> felhasználó maga a rendszer felhasználói neve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Kezdőoldal</text:span></text:span> <text:line-break/>Beállítható kezdőoldal, ami a bejelentkezést követően automatikusan betöltődik. <text:line-break/><text:span text:style-name="Strong_20_Emphasis">Például:</text:span></text:p>
          <text:list text:style-name="List_20_1">
            <text:list-item>
              <text:p text:style-name="List_20_1_Content"> widget_portal <text:line-break/> <text:a xlink:type="simple" xlink:href="https://www.doc.evir.hu/doku.php/evir:rendszer:portalok:portalok" text:style-name="Internet_20_link" text:visited-style-name="Visited_20_Internet_20_Link">Kezdőoldal személyre szabása egyedi portálokkal</text:a></text:p>
            </text:list-item>
            <text:list-item>
              <text:p text:style-name="List_20_1_Content_Last"> tms_portal 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Jelszó</text:span></text:span> <text:line-break/>A felhasználó bejelentkezéskor használandó jelszava. </text:p>
        </text:list-item>
        <text:list-item>
          <text:p text:style-name="List_20_1_Content_Last"> <text:span text:style-name="Source_20_Text"><text:span text:style-name="Strong_20_Emphasis">Jelszó újra</text:span></text:span> <text:line-break/>A jelszó mezőbe írtak megismétlése. <text:line-break/><text:span text:style-name=""/> Felhasználó egyéb adatainak módosításakor a mezőket üresen kell hagyni a korábbi jelszó változatlan formában történő megtartásához! <text:line-break/> Elfelejtett jelszó esetén az adminisztrátori jogosultsággal rendelkező felhasználó a <text:span text:style-name="Emphasis">Felhasználók listájából</text:span> kiválasztva adhat meg új jelszót! <text:line-break/>Ha a bejelentkezett felhasználó a saját jelszavát szeretné módosítani, akkor azt a <text:span text:style-name="Source_20_Text">Rendszer → Felhasználói fiók → <text:a xlink:type="simple" xlink:href="https://www.doc.evir.hu/doku.php/evir:rendszer:felhasznaloi_fiok:jelszo_csere" text:style-name="Internet_20_link" text:visited-style-name="Visited_20_Internet_20_Link">Jelszócsere</text:a></text:span> menüpont alatt teheti meg! 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Telephely</text:span></text:span> <text:line-break/><text:a xlink:type="simple" xlink:href="https://www.doc.evir.hu/doku.php/evir:telephely:telephely" text:style-name="Internet_20_link" text:visited-style-name="Visited_20_Internet_20_Link">Telephelyes működés</text:a> esetén a legördülőből kiválasztható a felhasználó telephelye. <text:line-break/>A bizonylatok annak a telephelynek a betűjelével készülnek amelyik telephelyhez tartozik a felhasználó. 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fogalmak:privilegium" text:style-name="Internet_20_link" text:visited-style-name="Visited_20_Internet_20_Link">Privilégiumok</text:a></text:span></text:span> <text:line-break/>A nem menüponthoz köthető plusz jogosultságokat lehet adni a felhasználónak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fogalmak:korlatozas" text:style-name="Internet_20_link" text:visited-style-name="Visited_20_Internet_20_Link">Korlátozások</text:a></text:span></text:span> <text:line-break/>A felhasználóval kapcsolatos korlátozásokat lehet beállítani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egjegyzés</text:span></text:span> <text:line-break/>Bármilyen szabad szöveges megjegyzés írható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Partner azonosító</text:span></text:span><text:line-break/>A <text:a xlink:type="simple" xlink:href="https://www.doc.evir.hu/doku.php/evir:partnerek:partner_nyilvantartas" text:style-name="Internet_20_link" text:visited-style-name="Visited_20_Internet_20_Link">partnernyilvántartás</text:a>ból hozzá lehet rendelni egy partnert a felhasználóhoz. <text:line-break/>Ezt pl. a <text:a xlink:type="simple" xlink:href="https://www.doc.evir.hu/doku.php/evir:tms:tms" text:style-name="Internet_20_link" text:visited-style-name="Visited_20_Internet_20_Link">taszk kezelő rész</text:a> használja e-mail címekhez, vagy <text:a xlink:type="simple" xlink:href="https://www.doc.evir.hu/doku.php/evir:bizonylatok:partner_adatok" text:style-name="Internet_20_link" text:visited-style-name="Visited_20_Internet_20_Link">bizonylat készítéskor</text:a> ennek a partnernek a nevét írja a bizonylatra, stb. Több partnert is hozzá lehet rendelni egy felhasználóhoz. <text:line-break/> 2FA authentikációs <text:a xlink:type="simple" xlink:href="https://www.doc.evir.hu/doku.php/evir:alapok:bejelentkezes" text:style-name="Internet_20_link" text:visited-style-name="Visited_20_Internet_20_Link">bejelentkezés</text:a> esetén a kiválasztott partner email címére küldi el a program az ellenőrző kódot!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ásik felhasználó jogainak ide másolása</text:span></text:span> <text:line-break/>Ezzel a gombbal már egy korábban beállított felhasználó jogosultságát lehet klónozni, így nem kell egyesével minden jogot újra beállítani. <text:line-break/>A gombra kattintva megjelenik a <text:span text:style-name="Source_20_Text">Felhasználók listája</text:span>, a lista megfelelő sorára kattintva kiválasztja a másolni kívánt felhasználót és visszatér az űrlaphoz úgy, hogy a megfelelő jogosultságok már kiválasztásra kerültek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endezés jogok szerint</text:span></text:span> vagy <text:span text:style-name="Source_20_Text"><text:span text:style-name="Strong_20_Emphasis">Rendezés hierarchia szerint</text:span></text:span><text:line-break/>A jogosultságok felsorolásának módját határozza me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rendszer:felhasznalok:jogosultsagi_rendszer" text:style-name="Internet_20_link" text:visited-style-name="Visited_20_Internet_20_Link">Jogosultságok</text:a></text:span></text:span>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rögzíti az adatokat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Felhasználó törlése</text:span></text:span>: Az adott felhasználó törlése a rendszerből. A speciális felhasználók esetében ez a gomb nem jelenik meg.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rendszer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www.doc.evir.hu/doku.php/evir:rendszer:felhasznaloi_fiok:jelszo_csere" text:style-name="Internet_20_link" text:visited-style-name="Visited_20_Internet_20_Link">Jelszó csere</text:a></text:p>
        </text:list-item>
        <text:list-item>
          <text:p text:style-name="List_20_1_Content"> <text:a xlink:type="simple" xlink:href="https://www.doc.evir.hu/doku.php/evir-faq:felhasznalo_tiltas" text:style-name="Internet_20_link" text:visited-style-name="Visited_20_Internet_20_Link">Letiltott felhasználó</text:a></text:p>
        </text:list-item>
        <text:list-item>
          <text:p text:style-name="List_20_1_Content_Last"> <text:a xlink:type="simple" xlink:href="https://www.doc.evir.hu/doku.php/evir-faq:konyvelo" text:style-name="Internet_20_link" text:visited-style-name="Visited_20_Internet_20_Link">Könyvelő hozzáférés beállít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40</meta:creation-date>
    <dc:creator>Generated</dc:creator>
    <dc:date>2026-08-10T06::53:40</dc:date>
    <dc:language>en-US</dc:language>
    <meta:editing-cycles>1</meta:editing-cycles>
    <meta:editing-duration>PT0S</meta:editing-duration>
    <dc:title>evir:rendszer:felhasznalok:felhasznalok</dc:title>
  </office:meta>
</office:document-meta>
</file>