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233b05923410e77d881fddd3a5e2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elhasznaloi_fiok:jelszo_csere"/><text:bookmark-start text:name="__RefHeading___jelszocsere_1"/><text:bookmark-start text:name="jelszocsere"/>Jelszócsere<text:bookmark-end text:name="__RefHeading___jelszocsere_1"/><text:bookmark-end text:name="jelszocsere"/></text:h>
      <text:p text:style-name="Text_20_body"><draw:frame draw:style-name="mediaright" draw:name="0" text:anchor-type="paragraph" draw:z-index="0" svg:width="18.520833333333cm" style:rel-width="100%" svg:height="19.180981848185cm" style:rel-height="scale"><draw:image xlink:href="Pictures/84233b05923410e77d881fddd3a5e2d9.png" xlink:type="simple" xlink:show="embed" xlink:actuate="onLoad"/></draw:frame></text:p>
      <text:p text:style-name="Text_20_body">A bejelentkezett felhasználó a saját jelszavát tudja módosítani a következő menüpontra kattintva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rendszer:rendszer" text:style-name="Internet_20_link" text:visited-style-name="Visited_20_Internet_20_Link">Rendszer</text:a></text:span>,</text:p>
        </text:list-item>
        <text:list-item>
          <text:p text:style-name="Numbering_20_1_Content"> <text:span text:style-name="Strong_20_Emphasis"><text:a xlink:type="simple" xlink:href="https://doc.evir.hu/doku.php/evir:rendszer:rendszer#bejelentkezett_felhasznalo_beallitasai" text:style-name="Internet_20_link" text:visited-style-name="Visited_20_Internet_20_Link">Felhasználói fiók</text:a></text:span>,</text:p>
        </text:list-item>
        <text:list-item>
          <text:p text:style-name="Numbering_20_1_Content_Last"> <text:span text:style-name="Strong_20_Emphasis">Jelszócsere</text:span>. </text:p>
        </text:list-item>
      </text:list>
      <text:h text:style-name="Heading_20_4" text:outline-level="4"><text:bookmark-start text:name="__RefHeading___parameterek_2"/><text:bookmark-start text:name="parameterek"/>Paraméterek<text:bookmark-end text:name="__RefHeading___parameterek_2"/><text:bookmark-end text:name="parameterek"/></text:h>
      <text:list text:style-name="List_20_1" text:continue-numbering="false">
        <text:list-item>
          <text:p text:style-name="LastListParagraph_List_20_1_Content_First"> <text:span text:style-name="Strong_20_Emphasis">Felhasználó</text:span> <text:line-break/>A bejelentkezett felhasználó felhasználóneve. Nem módosítható!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égi jelszó</text:span> <text:line-break/>A felhasználónévhez tartozó aktuális jelszó olvashatatlan formában. <text:line-break/>Kizárólag a régi jelszó birtokában lehet jelszót cserélni, mivel a jelszócseréhez bejelentkezés szükséges! <text:line-break/><text:span text:style-name=""/> Az admin jogosultsággal rendelkező felhasználó adhat egy másik felhasználónak új jelszót!</text:p>
        </text:list-item>
      </text:list>
      <text:list text:style-name="List_20_1" text:continue-numbering="false">
        <text:list-item>
          <text:p text:style-name="List_20_1_Content_First"> <text:span text:style-name="Strong_20_Emphasis">Új jelszó</text:span></text:p>
        </text:list-item>
        <text:list-item>
          <text:p text:style-name="List_20_1_Content_Last"> <text:span text:style-name="Strong_20_Emphasis">Új jelszó ismét</text:span> <text:line-break/>Kétszer egymás után meg kell adni az új jelszót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 </text:a> az adatokat!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doc.evir.hu/doku.php/evir:alapok:bejelentkezes" text:style-name="Internet_20_link" text:visited-style-name="Visited_20_Internet_20_Link">Bejelentk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5:15</meta:creation-date>
    <dc:creator>Generated</dc:creator>
    <dc:date>2026-08-09T13::45:15</dc:date>
    <dc:language>en-US</dc:language>
    <meta:editing-cycles>1</meta:editing-cycles>
    <meta:editing-duration>PT0S</meta:editing-duration>
    <dc:title>evir:rendszer:felhasznaloi_fiok:jelszo_csere</dc:title>
  </office:meta>
</office:document-meta>
</file>