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16b3f77c2234984ca1f28c04e5d3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szallitolevel"/><text:bookmark-start text:name="__RefHeading___beallitasokszallitolevel_1"/><text:bookmark-start text:name="beallitasokszallitolevel"/>Beállítások: Szállítólevél<text:bookmark-end text:name="__RefHeading___beallitasokszallitolevel_1"/><text:bookmark-end text:name="beallitasokszallitolevel"/></text:h>
      <text:p text:style-name="Text_20_body"><draw:frame draw:style-name="mediaright" draw:name="0" text:anchor-type="paragraph" draw:z-index="0" svg:width="18.520833333333cm" style:rel-width="100%" svg:height="21.408306426814cm" style:rel-height="scale"><draw:image xlink:href="Pictures/da16b3f77c2234984ca1f28c04e5d3cf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Szállítólevél</text:span> fülre kattintva az eVIR rendszer <text:a xlink:type="simple" xlink:href="https://www.doc.evir.hu/doku.php/evir:szallitolevel:szallitolevel" text:style-name="Internet_20_link" text:visited-style-name="Visited_20_Internet_20_Link">szállítólevél kezelés</text:a>sel kapcsolatos beállításait lehet elvégezni. 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Első példány árral vagy ár nélkül</text:span></text:span> <text:line-break/>A szállítólevél létrehozásánál alapértelmezetten árakat tartalmazó vagy nem tartalmazó példány jöjjön létre. A további másolatok nyomtatására nincs hatással ez a beállítás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Szállító bizonylaton a fizetési mód feltüntetése</text:span></text:span> <text:line-break/>A szállítólevél létrehozásakor a <text:a xlink:type="simple" xlink:href="https://www.doc.evir.hu/doku.php/evir:torzsadatok:penzugyi:fizetesi_modok" text:style-name="Internet_20_link" text:visited-style-name="Visited_20_Internet_20_Link">fizetési mód</text:a> legördülőmező megjelenítése a <text:a xlink:type="simple" xlink:href="https://www.doc.evir.hu/doku.php/evir:bizonylatok:parameterek" text:style-name="Internet_20_link" text:visited-style-name="Visited_20_Internet_20_Link">paraméterek</text:a> között.</text:p>
          <text:list text:style-name="List_20_1">
            <text:list-item>
              <text:p text:style-name="List_20_1_Content"> <text:span text:style-name="Strong_20_Emphasis">bekapcsolva</text:span></text:p>
            </text:list-item>
            <text:list-item>
              <text:p text:style-name="List_20_1_Content_Last"> <text:span text:style-name="Strong_20_Emphasis">kikapcsolva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Szállító bizonylaton számlázási cím állíthatósága</text:span></text:span> <text:line-break/>A szállítólevél létrehozásakor számlázási cím mező megjelenítése a <text:a xlink:type="simple" xlink:href="https://www.doc.evir.hu/doku.php/evir:bizonylatok:parameterek" text:style-name="Internet_20_link" text:visited-style-name="Visited_20_Internet_20_Link">paraméterek</text:a> között. </text:p>
          <text:list text:style-name="List_20_1">
            <text:list-item>
              <text:p text:style-name="List_20_1_Content"> <text:span text:style-name="Strong_20_Emphasis">bekapcsolva</text:span></text:p>
            </text:list-item>
            <text:list-item>
              <text:p text:style-name="List_20_1_Content_Last"> <text:span text:style-name="Strong_20_Emphasis">kikapcsolva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Szállító fizetési módjának másolása számlára</text:span></text:span> <text:line-break/>A szállítólevélen beállított fizetési módot tovább viszi a szállítólevél alapján kiállított számlára.</text:p>
          <text:list text:style-name="List_20_1">
            <text:list-item>
              <text:p text:style-name="List_20_1_Content"> <text:span text:style-name="Strong_20_Emphasis">bekapcsolva</text:span></text:p>
            </text:list-item>
            <text:list-item>
              <text:p text:style-name="List_20_1_Content_Last"> <text:span text:style-name="Strong_20_Emphasis">kikapcsolva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llítólevélen szereplő partner alapértelmezett címe</text:span></text:span> <text:line-break/>Kiválasztható, hogy szállítólevél készítéskor melyik legyen az alapértelmezett szállítási cím. <text:line-break/>  <text:a xlink:type="simple" xlink:href="https://www.doc.evir.hu/doku.php/spec:partner_cimek" text:style-name="Internet_20_link" text:visited-style-name="Visited_20_Internet_20_Link">A partnerhez megadható címek típusai</text:a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llítólevél nyomtatás példányszáma</text:span></text:span> <text:line-break/>Alapértelmezetten hány példányban készüljön el a szállítólevé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llító megjegyzés másolása számlára</text:span></text:span> <text:line-break/>Ha a számla szállítólevél alapján készül, akkor a szállítólevélen szereplő tétel megjegyzések is átkerüljenek a számlár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Termékek eladhatóak cikktörzsből</text:span></text:span> <text:line-break/>A szállítólevélre csak raktárkészleten levő termékek kerülhetnek, vagy lehetőség legyen cikktörzsből (katalógusból) való termék felhasználásra is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rendszer:beallitasok:beallitasok" text:style-name="Internet_20_link" text:visited-style-name="Visited_20_Internet_20_Link">Rendszer szintű beállítások</text:a></text:p>
        </text:list-item>
        <text:list-item>
          <text:p text:style-name="List_20_1_Content"> <text:a xlink:type="simple" xlink:href="https://www.doc.evir.hu/doku.php/evir:szallitolevel:szallitolevel" text:style-name="Internet_20_link" text:visited-style-name="Visited_20_Internet_20_Link">Szállítólevél</text:a></text:p>
        </text:list-item>
        <text:list-item>
          <text:p text:style-name="List_20_1_Content"> <text:a xlink:type="simple" xlink:href="https://www.doc.evir.hu/doku.php/evir:szallitolevel:tomeges_szallitolevel" text:style-name="Internet_20_link" text:visited-style-name="Visited_20_Internet_20_Link">Tömeges szállítólevél generálás</text:a></text:p>
        </text:list-item>
        <text:list-item>
          <text:p text:style-name="List_20_1_Content_Last"> <text:a xlink:type="simple" xlink:href="https://www.doc.evir.hu/doku.php/evir:szamlazas:szamla" text:style-name="Internet_20_link" text:visited-style-name="Visited_20_Internet_20_Link">Számla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50</meta:creation-date>
    <dc:creator>Generated</dc:creator>
    <dc:date>2026-08-10T06::52:50</dc:date>
    <dc:language>en-US</dc:language>
    <meta:editing-cycles>1</meta:editing-cycles>
    <meta:editing-duration>PT0S</meta:editing-duration>
    <dc:title>evir:rendszer:beallitasok:szallitolevel</dc:title>
  </office:meta>
</office:document-meta>
</file>