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302240cec82f402f8f5c1586bda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raktar"/><text:bookmark-start text:name="__RefHeading___beallitasokraktar_1"/><text:bookmark-start text:name="beallitasokraktar"/>Beállítások: Raktár<text:bookmark-end text:name="__RefHeading___beallitasokraktar_1"/><text:bookmark-end text:name="beallitasokraktar"/></text:h>
      <text:p text:style-name="Text_20_body"><draw:frame draw:style-name="mediaright" draw:name="0" text:anchor-type="paragraph" draw:z-index="0" svg:width="18.520833333333cm" style:rel-width="100%" svg:height="18.654718875502cm" style:rel-height="scale"><draw:image xlink:href="Pictures/e52302240cec82f402f8f5c1586bda9b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Raktár</text:span> fülre kattintva az eVIR rendszer <text:a xlink:type="simple" xlink:href="https://www.doc.evir.hu/doku.php/evir:raktar:keszletkezeles" text:style-name="Internet_20_link" text:visited-style-name="Visited_20_Internet_20_Link">raktárkészlet kezelés</text:a>sel kapcsolatos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ÁFA kulcs pénzneme</text:span></text:span> <text:line-break/><text:a xlink:type="simple" xlink:href="https://www.doc.evir.hu/doku.php/evir:raktar:raktar_bevetelezes" text:style-name="Internet_20_link" text:visited-style-name="Visited_20_Internet_20_Link">Raktári bevételezés</text:a>kor a program alapértelmezetten az itt meghatározott <text:a xlink:type="simple" xlink:href="https://www.doc.evir.hu/doku.php/evir:torzsadatok:penzugyi:penznemek" text:style-name="Internet_20_link" text:visited-style-name="Visited_20_Internet_20_Link">pénznem</text:a>ben kezeli az <text:a xlink:type="simple" xlink:href="https://www.doc.evir.hu/doku.php/evir:torzsadatok:penzugyi:afakulcsok" text:style-name="Internet_20_link" text:visited-style-name="Visited_20_Internet_20_Link">ÁFA kulcsok</text:a>at, ettől eltérő pénznemek használata esetén (pl. import bevételezés) lehetőség van módosítani. <text:line-break/>A bevételezés bizonylat <text:a xlink:type="simple" xlink:href="https://www.doc.evir.hu/doku.php/evir:bizonylatok:tetelek_hozzaadasa" text:style-name="Internet_20_link" text:visited-style-name="Visited_20_Internet_20_Link">tételeinek hozzáadásakor</text:a> az <text:span text:style-name="Emphasis">ÁFA kulcs</text:span> oszlopban legördülőmezőből kiválasztható lesz az ÁFA kulc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eszár módosítás szállítóleveles bevételezés esetén is</text:span></text:span> <text:line-break/><text:a xlink:type="simple" xlink:href="https://www.doc.evir.hu/doku.php/evir:raktar:raktar_bevetelezes" text:style-name="Internet_20_link" text:visited-style-name="Visited_20_Internet_20_Link">Raktári bevételezés</text:a> esetén ha az nem számláról, hanem szállítólevélről történik, akkor módosítsa-e a cikk adatlapján megjelenített utolsó beszerzési ár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evételezés nyomtatás példányszáma</text:span></text:span> <text:line-break/>Raktári bevételezést követően a bevételezés adatait tartalmazó bizonylatból hány példány kerüljön előállítás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aktár korrekció nyomtatás példányszáma</text:span></text:span> <text:line-break/><text:a xlink:type="simple" xlink:href="https://www.doc.evir.hu/doku.php/evir:raktar:bizonylat_korrekcio" text:style-name="Internet_20_link" text:visited-style-name="Visited_20_Internet_20_Link">Raktár korrekció</text:a> bizonylatból hány példány készüljö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aktármozgás nyomtatás példányszáma</text:span></text:span> <text:line-break/><text:a xlink:type="simple" xlink:href="https://www.doc.evir.hu/doku.php/evir:raktar:raktarkozi_mozgas" text:style-name="Internet_20_link" text:visited-style-name="Visited_20_Internet_20_Link">Raktárak közötti mozgás</text:a>t dokumentáló bizonylatból hány példány kerüljön előállítás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zalékosan számolt árak megtartása</text:span></text:span> <text:line-break/>Bevételezésnél az <text:a xlink:type="simple" xlink:href="https://www.doc.evir.hu/doku.php/evir:torzsadatok:cikktorzs:arkategoriak:arkategoriak" text:style-name="Internet_20_link" text:visited-style-name="Visited_20_Internet_20_Link">árkategóriák</text:a>nál megadott százalékos értékeket használja az eladási árak számolásához, vagy pedig lehetőséget biztosít az árképzési százalék módosítására egy adott eladási ár eléréséhez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35</meta:creation-date>
    <dc:creator>Generated</dc:creator>
    <dc:date>2026-08-10T06::49:35</dc:date>
    <dc:language>en-US</dc:language>
    <meta:editing-cycles>1</meta:editing-cycles>
    <meta:editing-duration>PT0S</meta:editing-duration>
    <dc:title>evir:rendszer:beallitasok:raktar</dc:title>
  </office:meta>
</office:document-meta>
</file>