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b7594612a09d2eb94130c2e6fb8b70.png"/>
  <manifest:file-entry manifest:media-type="image/png" manifest:full-path="Pictures/008869d97684972242712ce5fa2777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penzugyi_szamlak"/><text:bookmark-start text:name="__RefHeading___beallitasokpenzuegyi_szamlak_1"/><text:bookmark-start text:name="beallitasokpenzuegyi_szamlak"/>Beállítások: Pénzügyi számlák<text:bookmark-end text:name="__RefHeading___beallitasokpenzuegyi_szamlak_1"/><text:bookmark-end text:name="beallitasokpenzuegyi_szamlak"/></text:h>
      <text:p text:style-name="Text_20_body"><draw:frame draw:style-name="mediaright" draw:name="0" text:anchor-type="paragraph" draw:z-index="0" svg:width="18.520833333333cm" style:rel-width="100%" svg:height="20.26129979571cm" style:rel-height="scale"><draw:image xlink:href="Pictures/c0b7594612a09d2eb94130c2e6fb8b70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www.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Pénzügyi számlák</text:span> területen az eVIR rendszer <text:a xlink:type="simple" xlink:href="https://www.doc.evir.hu/doku.php/evir:penzugy:penzugyi_szamlak:szamla_nyilvantartas" text:style-name="Internet_20_link" text:visited-style-name="Visited_20_Internet_20_Link">pénzügyi számlák</text:a>kal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Hiányzó árfolyam infó elrejtése</text:span></text:span> <text:line-break/>A különböző pénzügyi listákban szereplő nem HUF számlák esetén a rendszer át tudja számolni HUF-ra az összegeket, amihez szüksége van a számla dátumának megfelelő napi árfolyamra. Ha nincs meg ez az információ, akkor figyelmeztetést adhat róla, ennek a megjelenítését lehet kikapcsol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Lejárt számlák napon túli figyelmeztetés</text:span></text:span> <text:line-break/>Bizonylat készítéskor tudja jelezni a felhasználónak, hogy a kiválasztott partnernek lejárt számlája van. Az állítható be, hogy ez a figyelmeztetés hány napon túli lejárt számlákat figyelje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Szállítói számla automatikus import</text:span></text:span> </text:p>
          <text:list text:style-name="List_20_1">
            <text:list-item>
              <text:p text:style-name="List_20_1_Content"> <text:span text:style-name="Strong_20_Emphasis">Bekapcsolva</text:span> <text:line-break/><text:a xlink:type="simple" xlink:href="https://www.doc.evir.hu/doku.php/evir:raktar:raktar_bevetelezes" text:style-name="Internet_20_link" text:visited-style-name="Visited_20_Internet_20_Link">Raktári bevételezés</text:a> után az ott megadott partner, számlaszám és tétel adatokkal kitöltött pénzügyi számla űrlapra navigál a program, ahol elmenthető a szállítói számla. </text:p>
            </text:list-item>
            <text:list-item>
              <text:p text:style-name="List_20_1_Content_Last"> <text:span text:style-name="Strong_20_Emphasis">Kikapcsolva</text:span> <text:line-break/><text:a xlink:type="simple" xlink:href="https://www.doc.evir.hu/doku.php/evir:raktar:raktar_bevetelezes" text:style-name="Internet_20_link" text:visited-style-name="Visited_20_Internet_20_Link">Raktári bevételezés</text:a> után a <text:span text:style-name="Source_20_Text">Bevételezés számláról lista</text:span> jelenik meg, a pénzügyi számla rögzítése kimarad. 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llítói számla automatikus import szolgáltatás tétel név</text:span></text:span> <text:line-break/>Bekapcsolt automatikus importálás esetén a <text:a xlink:type="simple" xlink:href="https://www.doc.evir.hu/doku.php/evir:torzsadatok:cikktorzs:szolgaltatasok" text:style-name="Internet_20_link" text:visited-style-name="Visited_20_Internet_20_Link">szolgáltatás</text:a> tételhez kerülő név (pl. szolgáltatás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llítói számla automatikus import tétel szolgáltatás típus</text:span></text:span> <text:line-break/> Bekapcsolt automatikus importálás esetén a szolgáltatáshoz kerülő <text:a xlink:type="simple" xlink:href="https://www.doc.evir.hu/doku.php/evir:torzsadatok:penzugyi:teteltipusok" text:style-name="Internet_20_link" text:visited-style-name="Visited_20_Internet_20_Link">tételtípus törzsadat</text:a> besorolás (pl. szolgáltatás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llítói számla automatikus import termék tétel név</text:span></text:span> <text:line-break/>Bekapcsolt automatikus importálás esetén a <text:a xlink:type="simple" xlink:href="https://www.doc.evir.hu/doku.php/evir:torzsadatok:cikktorzs:termekek" text:style-name="Internet_20_link" text:visited-style-name="Visited_20_Internet_20_Link">termék</text:a> tételhez kerülő név (pl. árubeszerzés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llítói számla automatikus import termék tétel típus</text:span></text:span> <text:line-break/> Bekapcsolt automatikus importálás esetén a termék tételhez kerülő <text:a xlink:type="simple" xlink:href="https://www.doc.evir.hu/doku.php/evir:torzsadatok:penzugyi:teteltipusok" text:style-name="Internet_20_link" text:visited-style-name="Visited_20_Internet_20_Link">tételtípus törzsadat</text:a> besorolás (pl. árubeszerzés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mlák alapértelmezett kerekítése</text:span></text:span> <text:line-break/>Kikapcsolt állapotban a számla pénzneméhez beállított pénznem egység szerint működik (pl. HUF esetén fillér pontossággal, azaz 2 tizedesjegy), bekapcsolt állapotban pedig a pénznemhez megadott fizetési egység szerint (pl. HUF esetén tizedesjegyek nélkül, egész forintra kerekítve). <text:line-break/> Néhány gondolat a  <text:a xlink:type="simple" xlink:href="https://www.doc.evir.hu/doku.php/evir-faq:kerekites" text:style-name="Internet_20_link" text:visited-style-name="Visited_20_Internet_20_Link">pénzügyi kerekítésről</text:a> valamint az <text:a xlink:type="simple" xlink:href="https://www.doc.evir.hu/doku.php/evir-faq:afa_kerekites" text:style-name="Internet_20_link" text:visited-style-name="Visited_20_Internet_20_Link">ÁFA és kerekítése</text:a>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Számlák rögzítése után</text:span></text:span> <text:line-break/> Pénzügyi számlanyilvántartás manuális számla rögzítéskor a <text:span text:style-name="Source_20_Text">Felvesz</text:span> gombra kattintás után milyen oldalon folytatódjon a munka.</text:p>
          <text:list text:style-name="List_20_1">
            <text:list-item>
              <text:p text:style-name="List_20_1_Content"> <text:span text:style-name="Strong_20_Emphasis">Rögzített számla megnézése</text:span></text:p>
            </text:list-item>
            <text:list-item>
              <text:p text:style-name="List_20_1_Content"> <text:span text:style-name="Strong_20_Emphasis">Rögzített számla módosítása</text:span></text:p>
            </text:list-item>
            <text:list-item>
              <text:p text:style-name="List_20_1_Content_Last"> <text:span text:style-name="Strong_20_Emphasis">Új számla rögzítése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Új számla tételeinek száma</text:span></text:span> <text:line-break/>Pénzügyi számlanyilvántartás manuális számla rögzítés esetén hány új tételsor szerepeljen a felülete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Vevői számla automatikus importálás szolgáltatás tétel típusa</text:span></text:span> <text:line-break/>Számla kiállítást követő automatikus importálás esetén a számlán szereplő szolgáltatás besorolású tételek összesített éréke ilyen típussal kerül bele a nyilvántartásba (pl. szolgáltatás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Vevői számla automatikus importálás termék tétel típusa</text:span></text:span> <text:line-break/>Számla kiállítást követő automatikus importálás esetén a számlán szereplő termék besorolású tételek összesített éréke ilyen típussal kerül bele a nyilvántartásba (pl. értékesítés).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20.258913555331cm" style:rel-height="scale"><draw:image xlink:href="Pictures/008869d97684972242712ce5fa277703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Felhasználói fiók</text:span></text:p>
        </text:list-item>
        <text:list-item>
          <text:p text:style-name="Numbering_20_1_Content"> <text:span text:style-name="Strong_20_Emphasis"><text:a xlink:type="simple" xlink:href="https://www.doc.evir.hu/doku.php/evir:rendszer:felhasznaloi_fiok:felhasznaloi_fiok" text:style-name="Internet_20_link" text:visited-style-name="Visited_20_Internet_20_Link">Saját beállítások</text:a></text:span> menüpontra kattintva,</text:p>
        </text:list-item>
        <text:list-item>
          <text:p text:style-name="Numbering_20_1_Content_Last"> a <text:span text:style-name="Strong_20_Emphasis">Pénzügyi számlák</text:span> területen a fenti, rendszer szintű beállítások egy részét (leírásukat lásd ugyanezen az oldalon fentebb) felhasználónként is be lehet állítani, ezek kizárólag saját magunkra vonatkoznak, a rendszer többi felhasználójára nincsenek hatással.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31</meta:creation-date>
    <dc:creator>Generated</dc:creator>
    <dc:date>2026-08-10T06::53:31</dc:date>
    <dc:language>en-US</dc:language>
    <meta:editing-cycles>1</meta:editing-cycles>
    <meta:editing-duration>PT0S</meta:editing-duration>
    <dc:title>evir:rendszer:beallitasok:penzugyi_szamlak</dc:title>
  </office:meta>
</office:document-meta>
</file>