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5c49678f72a14749e2bc75c2b89be6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online_szamla"/><text:bookmark-start text:name="__RefHeading___beallitasoknav_online_szamla_1"/><text:bookmark-start text:name="beallitasoknav_online_szamla"/>Beállítások: NAV online számla<text:bookmark-end text:name="__RefHeading___beallitasoknav_online_szamla_1"/><text:bookmark-end text:name="beallitasoknav_online_szamla"/></text:h>
      <text:p text:style-name="Text_20_body"><draw:frame draw:style-name="mediaright" draw:name="0" text:anchor-type="paragraph" draw:z-index="0" svg:width="18.520833333333cm" style:rel-width="100%" svg:height="20.297321428571cm" style:rel-height="scale"><draw:image xlink:href="Pictures/c5c49678f72a14749e2bc75c2b89be6e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,</text:p>
        </text:list-item>
        <text:list-item>
          <text:p text:style-name="Numbering_20_1_Content"> <text:span text:style-name="Strong_20_Emphasis"><text:a xlink:type="simple" xlink:href="https://www.doc.evir.hu/doku.php/evir:rendszer:rendszer" text:style-name="Internet_20_link" text:visited-style-name="Visited_20_Internet_20_Link">Beállítások</text:a></text:span>,</text:p>
        </text:list-item>
        <text:list-item>
          <text:p text:style-name="Numbering_20_1_Content"> <text:span text:style-name="Strong_20_Emphasis"><text:a xlink:type="simple" xlink:href="https://www.doc.evir.hu/doku.php/evir:rendszer:beallitasok:beallitasok" text:style-name="Internet_20_link" text:visited-style-name="Visited_20_Internet_20_Link">Rendszerbeállítások</text:a></text:span> menüpont alatt,</text:p>
        </text:list-item>
        <text:list-item>
          <text:p text:style-name="Numbering_20_1_Content_Last"> a <text:span text:style-name="Strong_20_Emphasis">NAV online számla</text:span> területen az eVIR rendszer <text:a xlink:type="simple" xlink:href="https://www.doc.evir.hu/doku.php/evir:onlineszamla:indulas" text:style-name="Internet_20_link" text:visited-style-name="Visited_20_Internet_20_Link">online számlával</text:a> kapcsolatos beállításait lehet elvégezni.</text:p>
        </text:list-item>
      </text:list>
      <text:h text:style-name="Heading_20_4" text:outline-level="4"><text:bookmark-start text:name="__RefHeading___mezok_2"/><text:bookmark-start text:name="mezok"/>Mezők<text:bookmark-end text:name="__RefHeading___mezok_2"/><text:bookmark-end text:name="mezok"/></text:h>
      <text:list text:style-name="List_20_1" text:continue-numbering="false">
        <text:list-item>
          <text:p text:style-name="LastListParagraph_List_20_1_Content_First"> <text:span text:style-name="Strong_20_Emphasis"><text:span text:style-name="Source_20_Text">Technikai felhasználó neve</text:span></text:span> <text:line-break/>A <text:a xlink:type="simple" xlink:href="https://onlineszamla.nav.gov.hu" text:style-name="Internet_20_link" text:visited-style-name="Visited_20_Internet_20_Link">https://onlineszamla.nav.gov.hu</text:a> oldalon létrehozott technikai felhasználó nevét kell ide bemásolni. 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Technikai felhasználó jelszava</text:span></text:span> <text:line-break/>A <text:a xlink:type="simple" xlink:href="https://onlineszamla.nav.gov.hu" text:style-name="Internet_20_link" text:visited-style-name="Visited_20_Internet_20_Link">https://onlineszamla.nav.gov.hu</text:a> oldalon a technikai felhasználó számára megadott jelszót kell ide bemásolni. Ezt nem a NAV generálja, hanem a felhasználó adja meg létrehozáskor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XML aláírókulcs</text:span></text:span> <text:line-break/>A <text:a xlink:type="simple" xlink:href="https://onlineszamla.nav.gov.hu" text:style-name="Internet_20_link" text:visited-style-name="Visited_20_Internet_20_Link">https://onlineszamla.nav.gov.hu</text:a> oldalon a technikai felhasználó létrehozása után generált XML aláírókulcsot kell ide bemásolni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XML cserekulcs</text:span></text:span> <text:line-break/>A <text:a xlink:type="simple" xlink:href="https://onlineszamla.nav.gov.hu" text:style-name="Internet_20_link" text:visited-style-name="Visited_20_Internet_20_Link">https://onlineszamla.nav.gov.hu</text:a> oldalon a technikai felhasználó létrehozása után generált XML cserekulcsot kell ide bemásolni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Számlázáskor Partner adószámának ellenőrzése</text:span></text:span> <text:line-break/>Beállítható, hogy már a számlázás megkezdésekor a partner kiválasztásával egy időben ellenőrizze a partner adószámát, vagy pedig csak utólag, a számla rögzítésekor tegye ezt meg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NAV interaktiv timeout (sec)</text:span></text:span> <text:line-break/>Technikai paraméter: azt határozza meg, hogy interaktív módban (azaz a számla felületi rögzítésekor) mennyi ideig várjon a NAV válaszára az adatok beküldése utá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NAV batch timeout (sec)</text:span></text:span> <text:line-break/> Technikai paraméter: azt határozza meg, hogy automatikus háttérfolyamatként (azaz pl. a számla állapot lekérdezésekor, számla újraküldéskor) mennyi ideig várjon a NAV válaszára az adatok beküldése után.</text:p>
        </text:list-item>
      </text:list>
      <text:p text:style-name="Text_20_body">Bővebb információ a technikai felhasználó létrehozásáról és beállításáról az <text:a xlink:type="simple" xlink:href="https://www.doc.evir.hu/doku.php/evir:onlineszamla:indulas" text:style-name="Internet_20_link" text:visited-style-name="Visited_20_Internet_20_Link">Online Számla</text:a> oldalon található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3:39</meta:creation-date>
    <dc:creator>Generated</dc:creator>
    <dc:date>2026-08-10T06::53:39</dc:date>
    <dc:language>en-US</dc:language>
    <meta:editing-cycles>1</meta:editing-cycles>
    <meta:editing-duration>PT0S</meta:editing-duration>
    <dc:title>evir:rendszer:beallitasok:online_szamla</dc:title>
  </office:meta>
</office:document-meta>
</file>