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120a19d8cf136ea942e9d4ec07d247.png"/>
  <manifest:file-entry manifest:media-type="image/png" manifest:full-path="Pictures/105cdf6124d3df26b5a49438833253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listazo"/><text:bookmark-start text:name="__RefHeading___beallitasokmegjelenites_-_listazo_1"/><text:bookmark-start text:name="beallitasokmegjelenites_-_listazo"/>Beállítások: Megjelenítés - listázó<text:bookmark-end text:name="__RefHeading___beallitasokmegjelenites_-_listazo_1"/><text:bookmark-end text:name="beallitasokmegjelenites_-_listazo"/></text:h>
      <text:p text:style-name="Text_20_body"><draw:frame draw:style-name="mediaright" draw:name="0" text:anchor-type="paragraph" draw:z-index="0" svg:width="18.520833333333cm" style:rel-width="100%" svg:height="22.815519323672cm" style:rel-height="scale"><draw:image xlink:href="Pictures/52120a19d8cf136ea942e9d4ec07d24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Megjelenítés - listázó</text:span> területen az eVIR rendszer lista oldalainak megjelenítésév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<text:span text:style-name="Source_20_Text">Ezres elválasztó jel</text:span></text:span> <text:line-break/>Legyenek-e ezres helyi értékenként szeparálva a számok.</text:p>
          <text:list text:style-name="List_20_1">
            <text:list-item>
              <text:p text:style-name="List_20_1_Content"> <text:span text:style-name="Strong_20_Emphasis">nincs</text:span>: nincs ezres helyi érték tagolás. Például: 34567.12 HUF.</text:p>
            </text:list-item>
            <text:list-item>
              <text:p text:style-name="List_20_1_Content_Last"> <text:span text:style-name="Strong_20_Emphasis">[szóköz]</text:span>: szóközzel tagolja a program a számokat. Például: 34 567.12 HUF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ista betűméret</text:span></text:span> <text:line-break/>Listák megjelenítésekor a betűk mérete.</text:p>
          <text:list text:style-name="List_20_1">
            <text:list-item>
              <text:p text:style-name="List_20_1_Content"> <text:span text:style-name="Strong_20_Emphasis">Kicsi</text:span></text:p>
            </text:list-item>
            <text:list-item>
              <text:p text:style-name="List_20_1_Content"> <text:span text:style-name="Strong_20_Emphasis">Közepes</text:span></text:p>
            </text:list-item>
            <text:list-item>
              <text:p text:style-name="List_20_1_Content_Last"> <text:span text:style-name="Strong_20_Emphasis">Nagy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istafej tördelés beállítása</text:span></text:span> <text:line-break/>Listák címsorában a mezők nevei egy sorban szerepeljenek, vagy hosszú név esetén több sorba tördelhető.</text:p>
          <text:list text:style-name="List_20_1">
            <text:list-item>
              <text:p text:style-name="List_20_1_Content"> <text:span text:style-name="Strong_20_Emphasis">bekapcsolva</text:span>: A listafej tördelés bekapcsolásával csökkenthető a listák szélessége, mert ilyenkor a több szavas listafejeket több sorba rendezi. <text:line-break/> Ha szeretnénk a listáink szélességét a lehető legkeskenyebbre beállítani, akkor ehhez a beállításhoz válasszuk még ki a <text:span text:style-name="Source_20_Text">Lista törésmentes megjelenítés</text:span> mezőben a <text:span text:style-name="Source_20_Text">kikapcsolva</text:span> opciót. </text:p>
            </text:list-item>
            <text:list-item>
              <text:p text:style-name="List_20_1_Content_Last"> <text:span text:style-name="Strong_20_Emphasis">kikapcsolva</text:span>: A listafejek nem törnek el a szóközök mentén, akkor sem, ha a lista tartalma megengedné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ista sorainak száma</text:span></text:span> <text:line-break/>Alapértelmezetten hány sort tartalmazzon egy <text:a xlink:type="simple" xlink:href="https://www.doc.evir.hu/doku.php/evir:alapok:listak" text:style-name="Internet_20_link" text:visited-style-name="Visited_20_Internet_20_Link">lista</text:a>-oldal.</text:p>
          <text:list text:style-name="List_20_1">
            <text:list-item>
              <text:p text:style-name="List_20_1_Content_Last"> Alapértelmezett értéke: 50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ista szélesség-magasság beállítása</text:span></text:span> <text:line-break/>A listák megjelenítésének módját határozza meg.</text:p>
          <text:list text:style-name="List_20_1">
            <text:list-item>
              <text:p text:style-name="List_20_1_Content"> <text:span text:style-name="Strong_20_Emphasis">Vízszintes és függőleges gördítősávval</text:span>: Ilyenkor a program a képernyő méretére vágja le a lista szélességét és a magasságát és a képernyő alján és jobb szélén megjelenik egy gördítősáv.</text:p>
            </text:list-item>
            <text:list-item>
              <text:p text:style-name="List_20_1_Content"> <text:span text:style-name="Strong_20_Emphasis">Vízszintes gördítősávval, teljes magasság</text:span>: A lista teljes tartalmától függően magasságában kifuthat a képernyőről, de a szélességét a képernyő méretére vágja a program és a képernyő alján jelenik meg a gördítő sáv, amivel a lista jobbra-balra mozdítható. </text:p>
            </text:list-item>
            <text:list-item>
              <text:p text:style-name="List_20_1_Content"> <text:span text:style-name="Strong_20_Emphasis">Függőleges gördítősávval, teljes szélesség</text:span>: A lista teljes tartalmától függően szélességében kifuthat a képernyőről, de a magasságát a képernyő méretére vágja a program és a képernyő jobb szélén megjelenik a gördítősáv, amivel a lista fel-le mozdítható.</text:p>
            </text:list-item>
            <text:list-item>
              <text:p text:style-name="List_20_1_Content_Last"> <text:span text:style-name="Strong_20_Emphasis">Teljes szélesség, teljes magasság</text:span>: A lista tartalmától függően magasságában és szélességében is kifuthat a képernyőrő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ista törésmentes megjelenítés</text:span></text:span> <text:line-break/>A listák adatsoraiban szereplő adatok kötelezően 1 sorban szerepeljenek, vagy pedig lehet tördelni az adatokat.</text:p>
          <text:list text:style-name="List_20_1">
            <text:list-item>
              <text:p text:style-name="List_20_1_Content"> <text:span text:style-name="Strong_20_Emphasis">bekapcsolva</text:span>: A lista oszlopaiban lévő szöveg nem törik, hanem akármilyen hosszú egy sorban jelenik meg.</text:p>
            </text:list-item>
            <text:list-item>
              <text:p text:style-name="List_20_1_Content_Last"> <text:span text:style-name="Strong_20_Emphasis">kikapcsolva</text:span>: A lista oszlopok tartalma szóközöknél tördelődik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obil nézetben gyorskereső mező fókusz</text:span></text:span> <text:line-break/>Ha egy mező fókuszba kerül, akkor lehet bele gépelni. Mobil eszközökön ez esetben megjelenik az eszköz billentyűzete eltakarva a felületet. <text:line-break/> Nem mobil eszközökön minden esetben a gyorskeresőbe kerül a fókusz.</text:p>
          <text:list text:style-name="List_20_1">
            <text:list-item>
              <text:p text:style-name="List_20_1_Content"> <text:span text:style-name="Strong_20_Emphasis">bekapcsolva</text:span>: Mobil eszközökön automatikusan a gyorskeresőbe kerül a fókusz a listák betöltésekor.</text:p>
            </text:list-item>
            <text:list-item>
              <text:p text:style-name="List_20_1_Content_Last"> <text:span text:style-name="Strong_20_Emphasis">kikapcsolva</text:span>: Mobil eszközökön nem kerül a gyorskeresőbe a fókusz a listák betöltéseko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obilra optimalizált lista nézet</text:span></text:span> <text:line-break/>Mobil, keskeny képernyőszélesség (768 pixel alatt) bekapcsolható a táblázatos lista oldalak függőleges megjelenítése.</text:p>
          <text:list text:style-name="List_20_1">
            <text:list-item>
              <text:p text:style-name="List_20_1_Content"> <text:span text:style-name="Strong_20_Emphasis">kikapcsolva:</text:span> Nincs mobil nézet.</text:p>
            </text:list-item>
            <text:list-item>
              <text:p text:style-name="List_20_1_Content"> <text:span text:style-name="Strong_20_Emphasis">Mobil nézet alapértelmezett telefonon</text:span>: A lista 768 pixel képernyőszélesség alatt mobil nézetben töltődik be, de ez a  ikonra vagy a <text:span text:style-name="Source_20_Text">Mobil nézet</text:span> gombra kattintva kikapcsolható.</text:p>
            </text:list-item>
            <text:list-item>
              <text:p text:style-name="List_20_1_Content"> <text:span text:style-name="Strong_20_Emphasis">Mobil nézet bekapcsolható telefonon</text:span>: A lista kis képernyő szélesség esetén is a szokásos nézetben töltődik be, de a  ikonra vagy a <text:span text:style-name="Source_20_Text">Mobil nézet</text:span> gombra kattintva bekapcsolható a mobil nézet.</text:p>
            </text:list-item>
            <text:list-item>
              <text:p text:style-name="List_20_1_Content"> <text:span text:style-name="Strong_20_Emphasis">Alapértelmezetten mindig mobil nézetben</text:span>: A lista mindig mobil nézetben töltődik be és a  ikonra vagy a <text:span text:style-name="Source_20_Text">Mobil nézet</text:span> gombra kattintva kikapcsolható.</text:p>
            </text:list-item>
            <text:list-item>
              <text:p text:style-name="List_20_1_Content_Last"> <text:span text:style-name="Strong_20_Emphasis">Mobil nézet mindig bekapcsolható</text:span>: A lista mindig a szokásos nézetben töltődik be, de a  ikonra vagy a <text:span text:style-name="Source_20_Text">Mobil nézet</text:span> gombra kattintva bekapcsolható a mobil nézet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1.803519328957cm" style:rel-height="scale"><draw:image xlink:href="Pictures/105cdf6124d3df26b5a49438833253a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űrlap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www.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"> <text:a xlink:type="simple" xlink:href="https://www.doc.evir.hu/doku.php/evir:rendszer:beallitasok:megjelenites_rendszer" text:style-name="Internet_20_link" text:visited-style-name="Visited_20_Internet_20_Link">Beállítások: Megjelenítés - rendszer</text:a></text:p>
        </text:list-item>
        <text:list-item>
          <text:p text:style-name="List_20_1_Content"> <text:a xlink:type="simple" xlink:href="https://www.doc.evir.hu/doku.php/evir:rendszer:beallitasok:megjelenites_urlap" text:style-name="Internet_20_link" text:visited-style-name="Visited_20_Internet_20_Link">Beállítások: Megjelenítés - űrlap</text:a></text:p>
        </text:list-item>
        <text:list-item>
          <text:p text:style-name="List_20_1_Content_Last"> <text:a xlink:type="simple" xlink:href="https://www.doc.evir.hu/doku.php/evir:alapok:listak" text:style-name="Internet_20_link" text:visited-style-name="Visited_20_Internet_20_Link">List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39</meta:creation-date>
    <dc:creator>Generated</dc:creator>
    <dc:date>2026-08-10T06::53:39</dc:date>
    <dc:language>en-US</dc:language>
    <meta:editing-cycles>1</meta:editing-cycles>
    <meta:editing-duration>PT0S</meta:editing-duration>
    <dc:title>evir:rendszer:beallitasok:megjelenites_listazo</dc:title>
  </office:meta>
</office:document-meta>
</file>