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352c8ef38310bb3cb5bf8a6d756d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logisztika"/><text:bookmark-start text:name="__RefHeading___beallitasoklogisztika_1"/><text:bookmark-start text:name="beallitasoklogisztika"/>Beállítások: Logisztika<text:bookmark-end text:name="__RefHeading___beallitasoklogisztika_1"/><text:bookmark-end text:name="beallitasoklogisztika"/></text:h>
      <text:p text:style-name="Text_20_body"><draw:frame draw:style-name="mediaright" draw:name="0" text:anchor-type="paragraph" draw:z-index="0" svg:width="18.520833333333cm" style:rel-width="100%" svg:height="17.521920129679cm" style:rel-height="scale"><draw:image xlink:href="Pictures/25352c8ef38310bb3cb5bf8a6d756d9c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Logisztika</text:span> területen az eVIR rendszer <text:a xlink:type="simple" xlink:href="https://www.doc.evir.hu/doku.php/evir:logisztika:logisztika" text:style-name="Internet_20_link" text:visited-style-name="Visited_20_Internet_20_Link">logisztika modul</text:a>jáva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Áfakörön kívül</text:span></text:span> <text:line-break/>Alapértelmezett <text:a xlink:type="simple" xlink:href="https://www.doc.evir.hu/doku.php/evir:torzsadatok:penzugyi:afakulcsok" text:style-name="Internet_20_link" text:visited-style-name="Visited_20_Internet_20_Link">áfakód</text:a> kiválasztása. <text:line-break/><text:span text:style-name=""/> <text:a xlink:type="simple" xlink:href="https://www.doc.evir.hu/doku.php/evir-faq:afa_kulcsok" text:style-name="Internet_20_link" text:visited-style-name="Visited_20_Internet_20_Link">ÁFA kulcsok 2021.01.01-től</text:a></text:p>
        </text:list-item>
      </text:list>
      <text:list text:style-name="List_20_1" text:continue-numbering="false">
        <text:list-item>
          <text:p text:style-name="List_20_1_Content_First"> <text:span text:style-name="Strong_20_Emphasis">Áfa számoló algoritmus</text:span> <text:line-break/>Devizás számla kiállítása esetén az ÁFA számoló algoritmus működését befolyásoló beállítás.  <text:a xlink:type="simple" xlink:href="https://www.doc.evir.hu/doku.php/evir-faq:szamla_mas_penznemben" text:style-name="Internet_20_link" text:visited-style-name="Visited_20_Internet_20_Link">Számlázás más pénznemben</text:a></text:p>
          <text:list text:style-name="List_20_1">
            <text:list-item>
              <text:p text:style-name="List_20_1_Content"> <text:span text:style-name="Strong_20_Emphasis">Modernizált</text:span>: Devizára pontosabb.</text:p>
            </text:list-item>
            <text:list-item>
              <text:p text:style-name="List_20_1_Content_Last"> <text:span text:style-name="Strong_20_Emphasis">Hagyományos</text:span>: HUF-ra pontosabb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Akciós ár esetén is partner kedvezmény</text:span></text:span> <text:line-break/>A partnerhez beállított kedvezmények csak normál árkategóriából legyenek számolva, vagy az árkategóriához tartozó akciós árakból i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Alapértelmezett cikk áttekintő sorrend</text:span></text:span> <text:line-break/>Cikk áttekintőben a tételek időrendben csökkenő vagy növekvő sorrendben szerepeljene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Alapértelmezett fizetési mód</text:span></text:span> <text:line-break/>A pénzügyi törzsadatokban meghatározott <text:a xlink:type="simple" xlink:href="https://www.doc.evir.hu/doku.php/evir:torzsadatok:penzugyi:fizetesi_modok" text:style-name="Internet_20_link" text:visited-style-name="Visited_20_Internet_20_Link">fizetési mód</text:a>ok közül kiválasztható, hogy melyik legyen az alapértelmezett hacsak a partnerhez nincs beállítva egyedi fizetési mód. <text:line-break/> <text:a xlink:type="simple" xlink:href="https://www.doc.evir.hu/doku.php/evir:partnerek:beallitasok" text:style-name="Internet_20_link" text:visited-style-name="Visited_20_Internet_20_Link">Partner pénzügyi beállítások</text:a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Alapértelmezett stornó raktár</text:span></text:span> <text:line-break/>Stornó számla esetén az eredeti számlán szereplő termékek hova kerüljenek: új stornó raktár jöjjön létre, oda kerüljön ahonnan a bizonylatra került, vagy a rendszer alapértelmezett raktárába. (Stornó esetén ha a termék egy másik bizonylatról jött, akkor nem raktárba kerül, hanem visszamegy arra a bizonylatra ahonnan érkezett)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Beszerzési ár kezelése</text:span></text:span> <text:line-break/>Tényleges beszerzési ár / utolsó beszerzési ár, vagy pedig súlyozott átlagár legyen használatban.</text:p>
          <text:list text:style-name="List_20_1">
            <text:list-item>
              <text:p text:style-name="List_20_1_Content"> <text:span text:style-name="Strong_20_Emphasis">Beszerzési árral számol, néha utolsó beszerzési árat jeleníti meg (pl. bizonylat készítéskor)</text:span> <text:line-break/><text:a xlink:type="simple" xlink:href="https://www.doc.evir.hu/doku.php/evir:bizonylatok:bizonylat_keszites" text:style-name="Internet_20_link" text:visited-style-name="Visited_20_Internet_20_Link">Bizonylat készítéskor</text:a> az utolsó beszerzési árat jeleníti meg. <text:line-break/><text:a xlink:type="simple" xlink:href="https://www.doc.evir.hu/doku.php/evir:szamlazas:szamlalistak" text:style-name="Internet_20_link" text:visited-style-name="Visited_20_Internet_20_Link">Számlalistákban</text:a> (például: Számlalista árréssel listában a FIFO elv alapján a tételhez rögzített legrégebbi beszerzési ár látható az <text:span text:style-name="Emphasis">Összes beszerzési ár</text:span> oszlopban).</text:p>
            </text:list-item>
            <text:list-item>
              <text:p text:style-name="List_20_1_Content_Last"> <text:span text:style-name="Strong_20_Emphasis">Súlyozott átlagárral dolgozik</text:span> <text:line-break/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Bizonylat első példány</text:span></text:span> <text:line-break/>A bizonylatok eredeti példányát emailben küldje el a rendszer vagy PDF-et generáljon belőle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Bizonylat felhasználásakor tételek szerkesztése</text:span></text:span> <text:line-break/>Például szállítólevél, munkalap vagy rendelés számlához történő hozzáadásakor program szerkeszthető vagy nem szerkeszthető formában jelenítse meg a <text:a xlink:type="simple" xlink:href="https://www.doc.evir.hu/doku.php/evir:bizonylatok:tetelek_hozzaadasa" text:style-name="Internet_20_link" text:visited-style-name="Visited_20_Internet_20_Link">tétellistát</text:a>.</text:p>
          <text:list text:style-name="List_20_1">
            <text:list-item>
              <text:p text:style-name="List_20_1_Content"> <text:span text:style-name="Strong_20_Emphasis">Automatikusan felkínálva</text:span>:  Alapértelmezetten szerkeszthető a tétellista.</text:p>
            </text:list-item>
            <text:list-item>
              <text:p text:style-name="List_20_1_Content_Last"> <text:span text:style-name="Strong_20_Emphasis">Átugorva, de kérhető</text:span>: Alapértelmezetten nem szerkeszthetően jelenik meg a tétellista, de <text:span text:style-name=""><text:span text:style-name="Strong_20_Emphasis">| <text:span text:style-name="">Tételek módosítása</text:span> |</text:span></text:span> gomb megnyomása után szerkeszthető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Bizonylatkép</text:span></text:span> <text:line-break/><text:a xlink:type="simple" xlink:href="https://www.doc.evir.hu/doku.php/evir:bizonylatok:bizonylat_keszites" text:style-name="Internet_20_link" text:visited-style-name="Visited_20_Internet_20_Link">Bizonylat készítéskor</text:a> egyedi vagy klasszikus számlakép használata.</text:p>
          <text:list text:style-name="List_20_1">
            <text:list-item>
              <text:p text:style-name="List_20_1_Content"> <text:span text:style-name="Strong_20_Emphasis">Klasszikus</text:span></text:p>
            </text:list-item>
            <text:list-item>
              <text:p text:style-name="List_20_1_Content"> <text:span text:style-name="Strong_20_Emphasis">Egyedi</text:span></text:p>
            </text:list-item>
            <text:list-item>
              <text:p text:style-name="List_20_1_Content_Last"> <text:span text:style-name="Strong_20_Emphasis">Klasszikus és egyedi</text:span>: Ez az alapértelmezett beállítás. Az alap sablonok mellett egyedi bizonylatképek készíthetőek a <text:span text:style-name="Source_20_Text">Törzsadatok → PDF sablon</text:span> menüpont alatt. <text:line-break/> <text:span text:style-name=""/> Egyedi <text:a xlink:type="simple" xlink:href="https://www.doc.evir.hu/doku.php/evir:torzsadatok:torzs_pdf" text:style-name="Internet_20_link" text:visited-style-name="Visited_20_Internet_20_Link">PDF sablont</text:a> csak adminisztrátor felhasználó élesíthet a programban!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egnevezés vágásának hossza</text:span></text:span> <text:line-break/>A termék/szolgáltatás megnevezése maximum ilyen hosszúságban jelenik meg, ha ennél hosszabb, akkor az már elrejtésre kerül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Pénznemhez megjegyzés szövege</text:span></text:span> <text:line-break/><text:a xlink:type="simple" xlink:href="https://www.doc.evir.hu/doku.php/evir:telephely:telephely" text:style-name="Internet_20_link" text:visited-style-name="Visited_20_Internet_20_Link">Telephelyes működés</text:a> esetén működik ez a beállítási lehtőség.</text:p>
          <text:list text:style-name="List_20_1">
            <text:list-item>
              <text:p text:style-name="List_20_1_Content"> <text:span text:style-name="Strong_20_Emphasis">Pénznemenként egy megjegyzés</text:span>: <text:a xlink:type="simple" xlink:href="https://www.doc.evir.hu/doku.php/evir:torzsadatok:penzugyi:penznemek" text:style-name="Internet_20_link" text:visited-style-name="Visited_20_Internet_20_Link">Pénznem szerkesztése</text:a>kor csak egy megjegyzés rögzíthető.</text:p>
            </text:list-item>
            <text:list-item>
              <text:p text:style-name="List_20_1_Content_Last"> <text:span text:style-name="Strong_20_Emphasis">Pénznem, telephely párosokhoz egy megjegyzés megadható</text:span>: Telephelyenként rögzíthető megjegyzés a pénznemhez. <text:line-break/>Ha telephelyenként külön megjegyzés van megadva, akkor pl. lehetőség van telephelyenként pénznemenként külön bankszámlaszámot nyomtatni a bizonylatokra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0:19</meta:creation-date>
    <dc:creator>Generated</dc:creator>
    <dc:date>2026-08-10T06::50:19</dc:date>
    <dc:language>en-US</dc:language>
    <meta:editing-cycles>1</meta:editing-cycles>
    <meta:editing-duration>PT0S</meta:editing-duration>
    <dc:title>evir:rendszer:beallitasok:logisztika</dc:title>
  </office:meta>
</office:document-meta>
</file>