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0004ebb961af82fbc9ea46e16d2f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kesedelmi_kamat"/><text:bookmark-start text:name="__RefHeading___beallitasokkesedelmi_kamat_1"/><text:bookmark-start text:name="beallitasokkesedelmi_kamat"/>Beállítások: Késedelmi kamat<text:bookmark-end text:name="__RefHeading___beallitasokkesedelmi_kamat_1"/><text:bookmark-end text:name="beallitasokkesedelmi_kamat"/></text:h>
      <text:p text:style-name="Text_20_body"><draw:frame draw:style-name="mediaright" draw:name="0" text:anchor-type="paragraph" draw:z-index="0" svg:width="18.520833333333cm" style:rel-width="100%" svg:height="21.459820031299cm" style:rel-height="scale"><draw:image xlink:href="Pictures/f10004ebb961af82fbc9ea46e16d2fd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Késedelmi kamat</text:span> fülre kattinva az eVIR rendszer késedelmi kamat számításs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Egy év napjainak száma</text:span></text:span> <text:line-break/>Késedelmi kamat számolásakor 360 vagy 365 napos évet használjon az algoritmu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ürelmi idő</text:span></text:span> <text:line-break/>A számla fizetési határidejéhez képest hány napon belül ne számoljon késedelmi kamatot a rendszer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kamat_rogzitese" text:style-name="Internet_20_link" text:visited-style-name="Visited_20_Internet_20_Link">Kamat rögzítése</text:a></text:p>
        </text:list-item>
        <text:list-item>
          <text:p text:style-name="List_20_1_Content_Last"> <text:a xlink:type="simple" xlink:href="https://www.doc.evir.hu/doku.php/evir:torzsadatok:penzugyi:kesedelmi_kamat_sablon" text:style-name="Internet_20_link" text:visited-style-name="Visited_20_Internet_20_Link">Késedelmi sabl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25:06</meta:creation-date>
    <dc:creator>Generated</dc:creator>
    <dc:date>2026-08-10T16::25:06</dc:date>
    <dc:language>en-US</dc:language>
    <meta:editing-cycles>1</meta:editing-cycles>
    <meta:editing-duration>PT0S</meta:editing-duration>
    <dc:title>evir:rendszer:beallitasok:kesedelmi_kamat</dc:title>
  </office:meta>
</office:document-meta>
</file>