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a4627c3846211254be894f6556abb83.png"/>
  <manifest:file-entry manifest:media-type="image/png" manifest:full-path="Pictures/6785c0580fffb275ac76add19109ce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export_import"/><text:bookmark-start text:name="__RefHeading___beallitasokexport_import_1"/><text:bookmark-start text:name="beallitasokexport_import"/>Beállítások: Export/import<text:bookmark-end text:name="__RefHeading___beallitasokexport_import_1"/><text:bookmark-end text:name="beallitasokexport_import"/></text:h>
      <text:p text:style-name="Text_20_body"><draw:frame draw:style-name="mediaright" draw:name="0" text:anchor-type="paragraph" draw:z-index="0" svg:width="18.520833333333cm" style:rel-width="100%" svg:height="22.173089756423cm" style:rel-height="scale"><draw:image xlink:href="Pictures/ba4627c3846211254be894f6556abb8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www.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_Last"> <text:span text:style-name="Strong_20_Emphasis"><text:a xlink:type="simple" xlink:href="https://www.doc.evir.hu/doku.php/evir:rendszer:beallitasok:beallitasok" text:style-name="Internet_20_link" text:visited-style-name="Visited_20_Internet_20_Link">Rendszerbeállítások</text:a></text:span> menüpont alatt a táblázatkezelő program által feldolgozható adat <text:a xlink:type="simple" xlink:href="https://www.doc.evir.hu/doku.php/evir:tomeges_muveletek:csv_xlsx_json_export" text:style-name="Internet_20_link" text:visited-style-name="Visited_20_Internet_20_Link">exportálás</text:a> és <text:a xlink:type="simple" xlink:href="https://www.doc.evir.hu/doku.php/evir:tomeges_muveletek:csv_xlsx_import" text:style-name="Internet_20_link" text:visited-style-name="Visited_20_Internet_20_Link">importálás</text:a> <text:a xlink:type="simple" xlink:href="https://www.doc.evir.hu/doku.php/evir:rendszer:rendszer" text:style-name="Internet_20_link" text:visited-style-name="Visited_20_Internet_20_Link">beállítás</text:a>ait lehet paraméter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CSV-ben az enter karakter lecserélése</text:span></text:span> <text:line-break/><text:a xlink:type="simple" xlink:href="https://www.doc.evir.hu/doku.php/evir:tomeges_muveletek:csv_xlsx_import" text:style-name="Internet_20_link" text:visited-style-name="Visited_20_Internet_20_Link">Importálás</text:a> esetén ha a CSV tartalmaz ENTER karaktert, akkor azt le lehet cserélni. <text:line-break/>A CSV formátum nem minden esetben kezeli többsoros szövegeket, ezért lehetőség van a soremelés (CRL+F) lecseréléseére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CSV és XLS mezőn belüli elválasztó</text:span></text:span> <text:line-break/><text:a xlink:type="simple" xlink:href="https://www.doc.evir.hu/doku.php/evir:tomeges_muveletek:csv_xlsx_json_export" text:style-name="Internet_20_link" text:visited-style-name="Visited_20_Internet_20_Link">Exportálás</text:a> esetén ha több mező tartalmát kell egy mezőbe elhelyezni, akkor milyen elválasztó karakterrel legyenek szeparál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CSV mező elválasztó</text:span></text:span> <text:line-break/>CSV <text:a xlink:type="simple" xlink:href="https://www.doc.evir.hu/doku.php/evir:tomeges_muveletek:csv_xlsx_json_export" text:style-name="Internet_20_link" text:visited-style-name="Visited_20_Internet_20_Link">exportálás</text:a> esetén milyen karakter válassza el a mezőket (alapértelmezetten vessző, de kompatibilitási okokból lehet pontosvessző, tab, szóköz i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Tizedes jel</text:span></text:span> <text:line-break/>CSV <text:a xlink:type="simple" xlink:href="https://www.doc.evir.hu/doku.php/evir:tomeges_muveletek:csv_xlsx_json_export" text:style-name="Internet_20_link" text:visited-style-name="Visited_20_Internet_20_Link">export</text:a> esetén tizedespontot vagy tizedesvesszőt használjon a rendszer számok tizedes jeleként. <text:line-break/>Magyar szabvány a tizedesvessző, máshol jellemzően tizedespont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CSV és XLSX export fejléc</text:span></text:span> <text:line-break/>Különböző egy és két soros fejléc típusok közül lehet választani annak függvényében, hogy mi az <text:a xlink:type="simple" xlink:href="https://www.doc.evir.hu/doku.php/evir:tomeges_muveletek:csv_xlsx_json_export" text:style-name="Internet_20_link" text:visited-style-name="Visited_20_Internet_20_Link">exportálás</text:a> célja.</text:p>
          <text:list text:style-name="List_20_1">
            <text:list-item>
              <text:p text:style-name="List_20_1_Content"> <text:span text:style-name="Strong_20_Emphasis"><text:span text:style-name="Source_20_Text">Technikai azonosítók és elnevezések (importálható)</text:span></text:span>: két soros fejléc, ami lehetővé teszi az oszlopok beazonosítását és így az importálást is.</text:p>
            </text:list-item>
            <text:list-item>
              <text:p text:style-name="List_20_1_Content"> <text:span text:style-name="Strong_20_Emphasis"><text:span text:style-name="Source_20_Text">Csak technikai azonosítók (importálható)</text:span></text:span>: egy soros fejléc a belső mezőnevekkel, ami lehetővé teszi az oszlopok beazonosítását és így az importálást is.</text:p>
            </text:list-item>
            <text:list-item>
              <text:p text:style-name="List_20_1_Content"> <text:span text:style-name="Strong_20_Emphasis"><text:span text:style-name="Source_20_Text">Csak elnevezések (nem importálható)</text:span></text:span>: egy soros fejléc, amiben csak a megnevezések szerepelnek, így importáláskor a rendszer nem tudja beazonosítani az oszlopokat, így importálni sem lehet. </text:p>
            </text:list-item>
            <text:list-item>
              <text:p text:style-name="List_20_1_Content_Last"> <text:span text:style-name="Strong_20_Emphasis"><text:span text:style-name="Source_20_Text">Nincs fejléc, csak adatok (nem importálható)</text:span></text:span>: Csak az adatokat tartalmazza a fájl, így importáláskor a rendszer nem tudja beazonosítani az oszlopokat, ezért importálni sem lehet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CSV dokumentumok</text:span></text:span> <text:line-break/>A generált CSV <text:a xlink:type="simple" xlink:href="https://www.doc.evir.hu/doku.php/evir:tomeges_muveletek:csv_xlsx_json_export" text:style-name="Internet_20_link" text:visited-style-name="Visited_20_Internet_20_Link">exportot</text:a> a böngészőnek milyen módon kínálja fel a rendszer.</text:p>
          <text:list text:style-name="List_20_1">
            <text:list-item>
              <text:p text:style-name="List_20_1_Content"> <text:span text:style-name="Strong_20_Emphasis"><text:span text:style-name="Source_20_Text">Megjelenítés böngészőben</text:span></text:span></text:p>
            </text:list-item>
            <text:list-item>
              <text:p text:style-name="List_20_1_Content_Last"> <text:span text:style-name="Strong_20_Emphasis"><text:span text:style-name="Source_20_Text">Letöltés fájlként</text:span>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CSV encode</text:span></text:span> <text:line-break/>A CSV <text:a xlink:type="simple" xlink:href="https://www.doc.evir.hu/doku.php/evir:tomeges_muveletek:csv_xlsx_json_export" text:style-name="Internet_20_link" text:visited-style-name="Visited_20_Internet_20_Link">export</text:a> alapértelmezetten milyen kódolás szerint jöjjön létre. (MacOS nem tud ISO8859-2 szerinti CSV-t kezelni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JSON export módja</text:span></text:span> <text:line-break/>JSON <text:a xlink:type="simple" xlink:href="https://www.doc.evir.hu/doku.php/evir:tomeges_muveletek:csv_xlsx_export_import" text:style-name="Internet_20_link" text:visited-style-name="Visited_20_Internet_20_Link">export</text:a> esetén csak az aktuális oldal kerüljön exportálásra, vagy pedig a teljes lista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1.514662817938cm" style:rel-height="scale"><draw:image xlink:href="Pictures/6785c0580fffb275ac76add19109ce3e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Felhasználói fiók</text:span>,</text:p>
        </text:list-item>
        <text:list-item>
          <text:p text:style-name="Numbering_20_1_Content">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 menüpont alatt,</text:p>
        </text:list-item>
        <text:list-item>
          <text:p text:style-name="Numbering_20_1_Content_Last"> az <text:span text:style-name="Strong_20_Emphasis">Export/import</text:span> területen a fenti, rendszer szintű beállításokat (leírásukat lásd ugyanezen az oldalon fentebb) felhasználónként is be lehet állítani, ezek kizárólag saját magunkra vonatkoznak, a rendszer többi felhasználójára nincsenek hatássa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36</meta:creation-date>
    <dc:creator>Generated</dc:creator>
    <dc:date>2026-08-10T06::48:36</dc:date>
    <dc:language>en-US</dc:language>
    <meta:editing-cycles>1</meta:editing-cycles>
    <meta:editing-duration>PT0S</meta:editing-duration>
    <dc:title>evir:rendszer:beallitasok:export_import</dc:title>
  </office:meta>
</office:document-meta>
</file>