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f7b7ad4395c4cda7e2df68890b1b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ajanlat"/><text:bookmark-start text:name="__RefHeading___beallitasokajanlat_1"/><text:bookmark-start text:name="beallitasokajanlat"/>Beállítások: Ajánlat<text:bookmark-end text:name="__RefHeading___beallitasokajanlat_1"/><text:bookmark-end text:name="beallitasokajanlat"/></text:h>
      <text:p text:style-name="Text_20_body"><draw:frame draw:style-name="mediaright" draw:name="0" text:anchor-type="paragraph" draw:z-index="0" svg:width="18.520833333333cm" style:rel-width="100%" svg:height="25.639312428078cm" style:rel-height="scale"><draw:image xlink:href="Pictures/6cf7b7ad4395c4cda7e2df68890b1be7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<text:a xlink:type="simple" xlink:href="https://www.doc.evir.hu/doku.php/evir:rendszer:rendszer" text:style-name="Internet_20_link" text:visited-style-name="Visited_20_Internet_20_Link">Beállítások</text:a></text:span></text:p>
        </text:list-item>
        <text:list-item>
          <text:p text:style-name="Numbering_20_1_Content"> 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z <text:span text:style-name="Strong_20_Emphasis">Ajánlat</text:span> fülre kattintva az eVIR rendszer <text:a xlink:type="simple" xlink:href="https://www.doc.evir.hu/doku.php/evir:arajanlat:ajanlat" text:style-name="Internet_20_link" text:visited-style-name="Visited_20_Internet_20_Link">árajánlatok</text:a>kal kapcsolatos beállításait lehet megjeleníteni 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Áfa analitika megjelenítése</text:span></text:span> <text:line-break/>Az ajánlat PDF dokumentum alsó részén az ÁFA kulcsok szerinti összesítés minden esetben jelenjen meg, vagy pedig ÁFA körön kívüli bizonylatok esetén (ahol nincs ÁFA tartalom) ne jelenjen meg.</text:p>
        </text:list-item>
      </text:list>
      <text:list text:style-name="List_20_1" text:continue-numbering="false">
        <text:list-item>
          <text:p text:style-name="List_20_1_Content_First"> <text:span text:style-name="Strong_20_Emphasis">Kép leírás működése</text:span></text:p>
          <text:list text:style-name="List_20_1">
            <text:list-item>
              <text:p text:style-name="List_20_1_Content"> <text:span text:style-name="Strong_20_Emphasis">Kép, cikk leírása és cikk tulajdonságok</text:span> <text:line-break/>Az ajánlat PDF dokumentumhoz tartozó melléklet oldalon az ajánlatban szereplő termékek vagy szolgáltatások esetében a kép és a megadott összes cikk tulajdonság kerüljön feltüntetésre</text:p>
            </text:list-item>
            <text:list-item>
              <text:p text:style-name="List_20_1_Content_Last"> <text:span text:style-name="Strong_20_Emphasis">Kép és cikk leírása</text:span> <text:line-break/> Az ajánlat PDF dokumentumhoz tartozó melléklet oldalon az ajánlatban szereplő termékek vagy szolgáltatások esetében kizárólag a kép és a leírás kerüljön feltüntetésre még abban az esetben is, ha további terméktulajdonságok is meg vannak adva.</text:p>
            </text:list-item>
          </text:list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www.doc.evir.hu/doku.php/evir:arajanlat:ajanlat" text:style-name="Internet_20_link" text:visited-style-name="Visited_20_Internet_20_Link">Árajánlat készí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44</meta:creation-date>
    <dc:creator>Generated</dc:creator>
    <dc:date>2026-08-10T06::49:44</dc:date>
    <dc:language>en-US</dc:language>
    <meta:editing-cycles>1</meta:editing-cycles>
    <meta:editing-duration>PT0S</meta:editing-duration>
    <dc:title>evir:rendszer:beallitasok:ajanlat</dc:title>
  </office:meta>
</office:document-meta>
</file>