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448d1c2bd6a90547854bbe332f44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vevoi_rendeles_menu"/><text:bookmark-start text:name="__RefHeading___vevoi_rendelesek_menue_1"/><text:bookmark-start text:name="vevoi_rendelesek_menue"/>Vevői rendelések menü<text:bookmark-end text:name="__RefHeading___vevoi_rendelesek_menue_1"/><text:bookmark-end text:name="vevoi_rendelesek_menue"/></text:h>
      <text:p text:style-name="Text_20_body"><draw:frame draw:style-name="mediaright" draw:name="0" text:anchor-type="paragraph" draw:z-index="0" svg:width="18.520833333333cm" style:rel-width="100%" svg:height="10.961852073365cm" style:rel-height="scale"><draw:image xlink:href="Pictures/ed448d1c2bd6a90547854bbe332f4499.png" xlink:type="simple" xlink:show="embed" xlink:actuate="onLoad"/></draw:frame></text:p>
      <text:p text:style-name="Text_20_body">A vevői rendelés modul célja, hogy dokumentálja a vevőtől érkezett megrendeléseket, és generáljon egy rendelés visszaigazolás bizonylatot, amely tartalmazza a megrendelés minden fontos adatá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vevoi_rendeles" text:style-name="Internet_20_link" text:visited-style-name="Visited_20_Internet_20_Link">Rendelés készí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folyamat_allapot_portal" text:style-name="Internet_20_link" text:visited-style-name="Visited_20_Internet_20_Link">Folyamat állapot portál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rendeles_allapot_portal" text:style-name="Internet_20_link" text:visited-style-name="Visited_20_Internet_20_Link">Rendelés állapot portál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rendeles_allapotok" text:style-name="Internet_20_link" text:visited-style-name="Visited_20_Internet_20_Link">Rendelés állapoto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lezaras" text:style-name="Internet_20_link" text:visited-style-name="Visited_20_Internet_20_Link">Lezár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-faq:rendeles_modositas" text:style-name="Internet_20_link" text:visited-style-name="Visited_20_Internet_20_Link">Rendelés "módosítás"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rendeles:vevoi:rendeles_adatai" text:style-name="Internet_20_link" text:visited-style-name="Visited_20_Internet_20_Link">Rendelés adatainak megnézése</text:a></text:span>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eles:rendelesek_menu" text:style-name="Internet_20_link" text:visited-style-name="Visited_20_Internet_20_Link">Rendelések menü</text:a></text:p>
        </text:list-item>
        <text:list-item>
          <text:p text:style-name="List_20_1_Content"> <text:a xlink:type="simple" xlink:href="https://www.doc.evir.hu/doku.php/evir:rendeles:szallitoi:szallitoi_rendeles_menu" text:style-name="Internet_20_link" text:visited-style-name="Visited_20_Internet_20_Link">Beszállítói rendelések menü</text:a></text:p>
        </text:list-item>
        <text:list-item>
          <text:p text:style-name="List_20_1_Content"> <text:a xlink:type="simple" xlink:href="https://www.doc.evir.hu/doku.php/evir:rendeles:muveletek:muveletek_menu" text:style-name="Internet_20_link" text:visited-style-name="Visited_20_Internet_20_Link">Rendelés műveletek</text:a></text:p>
        </text:list-item>
        <text:list-item>
          <text:p text:style-name="List_20_1_Content"> <text:a xlink:type="simple" xlink:href="https://www.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_Last">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2</meta:creation-date>
    <dc:creator>Generated</dc:creator>
    <dc:date>2026-08-10T06::52:42</dc:date>
    <dc:language>en-US</dc:language>
    <meta:editing-cycles>1</meta:editing-cycles>
    <meta:editing-duration>PT0S</meta:editing-duration>
    <dc:title>evir:rendeles:vevoi:vevoi_rendeles_menu</dc:title>
  </office:meta>
</office:document-meta>
</file>